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cb28c262ef30e78ab1f4bc47f26db2c.jpg"/>
  <manifest:file-entry manifest:media-type="image/jpeg" manifest:full-path="Pictures/ca36b301aaa1069e4bcc631edc270a20.jpg"/>
  <manifest:file-entry manifest:media-type="image/jpeg" manifest:full-path="Pictures/7442383f6622a32087cc4a37baa75327.jpg"/>
  <manifest:file-entry manifest:media-type="image/jpeg" manifest:full-path="Pictures/ec7218edb843f69e80a2a8291d7ced75.jpg"/>
  <manifest:file-entry manifest:media-type="image/jpeg" manifest:full-path="Pictures/3f37b0c20f80409288cdbc2016fe6daa.jpg"/>
  <manifest:file-entry manifest:media-type="image/jpeg" manifest:full-path="Pictures/27de321c4d0a80974fc27e6913d8a0af.jpg"/>
  <manifest:file-entry manifest:media-type="image/jpeg" manifest:full-path="Pictures/b7088b68b9c29edabfe2fbe58b2fa634.jpg"/>
  <manifest:file-entry manifest:media-type="image/jpeg" manifest:full-path="Pictures/b939184fd039ef6852ef77cfb5bf0a74.jpg"/>
  <manifest:file-entry manifest:media-type="image/jpeg" manifest:full-path="Pictures/e1952af13ed40f68c0b1db1055b93a49.jpg"/>
  <manifest:file-entry manifest:media-type="image/jpeg" manifest:full-path="Pictures/5980a857d26caae36a5c29a60c0fe595.jpg"/>
  <manifest:file-entry manifest:media-type="image/jpeg" manifest:full-path="Pictures/3a4dfcb1657899bb219728aab308c8d5.jpg"/>
  <manifest:file-entry manifest:media-type="image/jpeg" manifest:full-path="Pictures/b88a734ae6781ad3f3e5246775b2173e.jpg"/>
  <manifest:file-entry manifest:media-type="image/jpeg" manifest:full-path="Pictures/d5554e87efcb0164dc587e5ef8702021.jpg"/>
  <manifest:file-entry manifest:media-type="image/jpeg" manifest:full-path="Pictures/af70ea1673722971cfe244bc04af4b0a.jpg"/>
  <manifest:file-entry manifest:media-type="image/jpeg" manifest:full-path="Pictures/3c4be5f76b77a56ca5ff486818b33bbd.jpg"/>
  <manifest:file-entry manifest:media-type="image/jpeg" manifest:full-path="Pictures/139b88960de4d922986660b3c44be877.jpg"/>
  <manifest:file-entry manifest:media-type="image/jpeg" manifest:full-path="Pictures/9f49000a3239a171422414e7278527dc.jpg"/>
  <manifest:file-entry manifest:media-type="image/jpeg" manifest:full-path="Pictures/9bd915a5154b29fcf7b38588cd99e96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multiboot:win7:start"/><text:bookmark-start text:name="__RefHeading___dvd_multibootwindows_7_1"/><text:bookmark-start text:name="dvd_multibootwindows_7"/>DVD multiboot : Windows 7<text:bookmark-end text:name="__RefHeading___dvd_multibootwindows_7_1"/><text:bookmark-end text:name="dvd_multibootwindows_7"/></text:h>
      <text:p text:style-name="Text_20_body">sources :</text:p>
      <text:a xlink:type="simple" xlink:href="http://www.forum-unattend.fr/phpBB3/viewtopic.php?f=30&amp;t=428" text:style-name="Internet_20_link" text:visited-style-name="Visited_20_Internet_20_Link">http://www.forum-unattend.fr/phpBB3/viewtopic.php?f=30&amp;t=428</text:a>
      <text:a xlink:type="simple" xlink:href="http://www.team-aaz.com/forum/viewtopic.php?f=51&amp;t=875" text:style-name="Internet_20_link" text:visited-style-name="Visited_20_Internet_20_Link">http://www.team-aaz.com/forum/viewtopic.php?f=51&amp;t=875</text:a>
      <text:p text:style-name="Text_20_body">Ce tutoriel montre comment alléger le cd original (ou l’image iso) de Windows 7, y intégrer des mises à jours et des drivers.</text:p>
      <text:p text:style-name="Text_20_body">La méthode vaut également pour XP ou Vista.</text:p>
      <text:p text:style-name="Text_20_body">Partant du DVD original, avec les 11 versions de windows 7, nous ne garderons que les versions “Windows 7 Home Premium (32-bits)” et “Windows 7 Professional (32-bits)”. Nous laisserons de côté les autres versions, moins répandues. On peut néanmoins les intégrer en suivant la même méthode. On pourrait aussi ne garder qu'une version.</text:p>
      <text:p text:style-name="Text_20_body">Pour garder plusieurs versions, faire plusieurs fois la phase “exporter” de GImageX avec des images sources différentes et la même image cible.</text:p>
      <text:p text:style-name="Text_20_body">Le DVD de Windows 7 contient dans un seul fichier WIM différentes versions de SEVEN, le choix de la bonne version se faisant automatiquement quand on entre le numéro de série ou manuellement si on n'en met pas.</text:p>
      <text:p text:style-name="Text_20_body">Une image WIM peut être bootable, (c'est le cas du DVD d'installation de Windows Vista ou Windows 7).</text:p>
      <text:p text:style-name="Text_20_body">Dans ce cas, c'est BOOT.WIM qui contient une version bootable de Windows PE, afin de lancer l'installation.</text:p>
      <text:p text:style-name="Text_20_body">D'autres fichiers d'installation sont contenus dans le fichier INSTALL.WIM</text:p>
      <text:p text:style-name="Text_20_body">Le fichier WIM est facilement modifiable avec GImageX (pour intégrer les drivers dans Windows, par exemple).</text:p>
      <text:p text:style-name="Text_20_body">Cela fonctionne sous WINDOWS VISTA et WINDOWS XP, et même en machine Virtuelle (par ex. VMWARE) avec un WINDOWS VISTA ou un WINDOWS XP</text:p>
      <text:p text:style-name="Text_20_body"><text:a xlink:type="simple" xlink:href="https://www.nfrappe.fr/doc-0/doku.php?id=fr:tutoriel:multiboot:dvd:dvd_multiboot_bcdw" text:style-name="Internet_20_link" text:visited-style-name="Visited_20_Internet_20_Link">dvd_multiboot_bcdw</text:a></text:p>
      <text:h text:style-name="Heading_20_2" text:outline-level="2"><text:bookmark-start text:name="__RefHeading___pre-requis_2"/><text:bookmark-start text:name="pre-requis"/>Pré-requis<text:bookmark-end text:name="__RefHeading___pre-requis_2"/><text:bookmark-end text:name="pre-requis"/></text:h>
      <text:h text:style-name="Heading_20_3" text:outline-level="3"><text:bookmark-start text:name="__RefHeading___kit_dismtool_3"/><text:bookmark-start text:name="kit_dismtool"/>kit DISMTOOL<text:bookmark-end text:name="__RefHeading___kit_dismtool_3"/><text:bookmark-end text:name="kit_dismtool"/></text:h>
      <text:p text:style-name="Text_20_body">Télécharger le kit <text:span text:style-name="Source_20_Text">DISMTOOL</text:span> à cette adresse : <text:a xlink:type="simple" xlink:href="http://www.mediafire.com/?hqyzqymnjyq" text:style-name="Internet_20_link" text:visited-style-name="Visited_20_Internet_20_Link">http://www.mediafire.com/?hqyzqymnjyq</text:a>Décompresser l’archive <text:span text:style-name="Source_20_Text">DISMTOOL</text:span> à la racine du disque dur <text:span text:style-name="Source_20_Text">C:</text:span>&lt;note important&gt;Il est essentiel de placer le dossier résultant à la racine du disque <text:span text:style-name="Source_20_Text">C:</text:span> car les fichiers batch contiennent des chemins prédéfinis sur ce disque&lt;/note&gt;</text:p>
      <text:h text:style-name="Heading_20_3" text:outline-level="3"><text:bookmark-start text:name="__RefHeading___installer_les_deux_drivers_necessaires_a_l_exploitation_des_fichiers_wim_par_gimagex_4"/><text:bookmark-start text:name="installer_les_deux_drivers_necessaires_a_l_exploitation_des_fichiers_wim_par_gimagex"/>Installer les deux drivers nécessaires à l’exploitation des fichiers WIM par GImageX<text:bookmark-end text:name="__RefHeading___installer_les_deux_drivers_necessaires_a_l_exploitation_des_fichiers_wim_par_gimagex_4"/><text:bookmark-end text:name="installer_les_deux_drivers_necessaires_a_l_exploitation_des_fichiers_wim_par_gimagex"/></text:h>
      <text:p text:style-name="Text_20_body">Ouvrir <text:span text:style-name="Source_20_Text">C:\DISMTOOL\cmd</text:span><draw:frame draw:style-name="media" draw:name="0" text:anchor-type="as-char" draw:z-index="0" svg:width="15.875cm" svg:height="5.5995454545455cm"><draw:image xlink:href="Pictures/0cb28c262ef30e78ab1f4bc47f26db2c.jpg" xlink:type="simple" xlink:show="embed" xlink:actuate="onLoad"/></draw:frame></text:p>
      <text:p text:style-name="Text_20_body">Il contient les dossiers où se trouvent les drivers :</text:p>
      <text:p text:style-name="Text_20_body">si on travaille sur une machine x86 (32-bits) : <text:span text:style-name="Source_20_Text">wimfltr-x86</text:span> et <text:span text:style-name="Source_20_Text">wim-x86</text:span>si on travaille sur une machine x64 (64-bits) : <text:span text:style-name="Source_20_Text">wimfltr-x64</text:span> et <text:span text:style-name="Source_20_Text">wim-x64</text:span>Installer les drivers :</text:p>
      <text:p text:style-name="Text_20_body">Dans le dossier <text:span text:style-name="Source_20_Text">winfltr-x##</text:span>, un clic droit sur le fichier <text:span text:style-name="Source_20_Text">wimfltr.inf</text:span> et cliquer sur “Installer”.dans le dossier <text:span text:style-name="Source_20_Text">wim-x##</text:span>, un clic droit sur le fichier <text:span text:style-name="Source_20_Text">wimmount.inf</text:span>, et cliquer sur “Installer”.&lt;note&gt;Il n'y a pas d'avertissement car ce n'est qu'une copie des fichiers, comme ce serait le cas pour des add-ons en installation silencieuse&lt;/note&gt;</text:p>
      <text:h text:style-name="Heading_20_3" text:outline-level="3"><text:bookmark-start text:name="__RefHeading___le_dvd_d_installation_de_windows_7_ou_son_fichier_.iso_5"/><text:bookmark-start text:name="le_dvd_d_installation_de_windows_7_ou_son_fichier_.iso"/>le DVD d'installation de Windows 7 ou son fichier .iso<text:bookmark-end text:name="__RefHeading___le_dvd_d_installation_de_windows_7_ou_son_fichier_.iso_5"/><text:bookmark-end text:name="le_dvd_d_installation_de_windows_7_ou_son_fichier_.iso"/></text:h>
      <text:p text:style-name="Text_20_body">Bien sûr !</text:p>
      <text:h text:style-name="Heading_20_3" text:outline-level="3"><text:bookmark-start text:name="__RefHeading___dans_le_dossier_cdismtool_6"/><text:bookmark-start text:name="dans_le_dossier_cdismtool"/>Dans le dossier C:\DISMTOOL<text:bookmark-end text:name="__RefHeading___dans_le_dossier_cdismtool_6"/><text:bookmark-end text:name="dans_le_dossier_cdismtool"/></text:h>
      <text:h text:style-name="Heading_20_4" text:outline-level="4"><text:bookmark-start text:name="__RefHeading___dans_le_dossier_cdismtool_drivers_7"/><text:bookmark-start text:name="dans_le_dossier_cdismtool_drivers"/>Dans le dossier ''C:\DISMTOOL\DRIVERS''<text:bookmark-end text:name="__RefHeading___dans_le_dossier_cdismtool_drivers_7"/><text:bookmark-end text:name="dans_le_dossier_cdismtool_drivers"/></text:h>
      <text:p text:style-name="Text_20_body">Y placer dès maintenant les drivers dont on a besoin ; (fichiers <text:span text:style-name="Source_20_Text">*.inf</text:span>, <text:span text:style-name="Source_20_Text">*.cat</text:span>, <text:span text:style-name="Source_20_Text">*.sys</text:span> ou <text:span text:style-name="Source_20_Text">*.dll</text:span>).</text:p>
      <text:p text:style-name="Text_20_body">En ce qui concerne les fichiers <text:span text:style-name="Source_20_Text">*.exe</text:span>, il est inutile de les placer car cela ne fonctionnera pas. Il faudra au préalable les décompresser (avec “UniversalExtractor” par exemple).</text:p>
      <text:p text:style-name="Text_20_body">On peut les organiser en dossiers et sous-dossiers, cela ne pose aucun souci : DISMTOOL ira les chercher.</text:p>
      <text:h text:style-name="Heading_20_4" text:outline-level="4"><text:bookmark-start text:name="__RefHeading___dans_le_dossier_cupdates_8"/><text:bookmark-start text:name="dans_le_dossier_cupdates"/>Dans le dossier ''C:\UPDATES''<text:bookmark-end text:name="__RefHeading___dans_le_dossier_cupdates_8"/><text:bookmark-end text:name="dans_le_dossier_cupdates"/></text:h>
      <text:p text:style-name="Text_20_body">Y placer dès maintenant toutes les mises à jour que l'on souhaite installer ; (fichiers <text:span text:style-name="Source_20_Text">*.cab</text:span> ou <text:span text:style-name="Source_20_Text">*.msu</text:span>).</text:p>
      <text:p text:style-name="Text_20_body">Voici un lien qui référence les mises à jour de Windows 7 :  <text:a xlink:type="simple" xlink:href="http://hotfix.chris123nt.com/Windows.7/Hotfixes/" text:style-name="Internet_20_link" text:visited-style-name="Visited_20_Internet_20_Link">http://hotfix.chris123nt.com/Windows.7/Hotfixes/</text:a></text:p>
      <text:h text:style-name="Heading_20_4" text:outline-level="4"><text:bookmark-start text:name="__RefHeading___dans_le_dossier_dvd_9"/><text:bookmark-start text:name="dans_le_dossier_dvd"/>Dans le dossier ''DVD''<text:bookmark-end text:name="__RefHeading___dans_le_dossier_dvd_9"/><text:bookmark-end text:name="dans_le_dossier_dvd"/></text:h>
      <text:p text:style-name="Text_20_body">Y placer dès maintenant le contenu du DVD (ou du fichier ISO) de Windows 7 sur lequel on va travailler.</text:p>
      <text:p text:style-name="Text_20_body">&lt;note tip&gt;Si on posséde un fichier ISO, le décompresser avec un utilitaire comme 7zip et placer son contenu dans le dossier <text:span text:style-name="Source_20_Text">c:\dismtool\dvd</text:span>.&lt;/note&gt;</text:p>
      <text:h text:style-name="Heading_20_4" text:outline-level="4"><text:bookmark-start text:name="__RefHeading___autres_dossiers_et_fichiers_10"/><text:bookmark-start text:name="autres_dossiers_et_fichiers"/>Autres dossiers et fichiers<text:bookmark-end text:name="__RefHeading___autres_dossiers_et_fichiers_10"/><text:bookmark-end text:name="autres_dossiers_et_fichiers"/></text:h>
      <text:p text:style-name="Text_20_body">Laisser vide le dossier <text:span text:style-name="Source_20_Text">WIM</text:span> (c’est un dossier pour le montage du contenu du fichier wim)raccourci <text:span text:style-name="Source_20_Text">1-GIMAGEX</text:span> : ce logiciel est le GUI (Graphic User Interface = interface graphique) de l’outil ImageX de Microsoft. Cette interface simplifie l’utilisation.fichiers <text:span text:style-name="Source_20_Text">*.bat</text:span> : fichiers automatisés pour exécuter des tâches spécifiques, que nous verrons plus tard dans ce tutoriel.</text:p>
      <text:h text:style-name="Heading_20_2" text:outline-level="2"><text:bookmark-start text:name="__RefHeading___nettoyage_de_l_iso_avant_de_travailler_facultatif_11"/><text:bookmark-start text:name="nettoyage_de_l_iso_avant_de_travailler_facultatif"/>Nettoyage de l’iso avant de travailler (facultatif)<text:bookmark-end text:name="__RefHeading___nettoyage_de_l_iso_avant_de_travailler_facultatif_11"/><text:bookmark-end text:name="nettoyage_de_l_iso_avant_de_travailler_facultatif"/></text:h>
      <text:p text:style-name="Text_20_body">Cette partie consiste à passer un premier coup de balai sur l’iso décompressée de Windows 7 placée dans le dossier C:\DISMTOOL\DVD. Voilà ce que nous voulons obtenir :</text:p>
      <text:p text:style-name="Text_20_body">La suppression de ces dossiers/fichiers va faire gagner quelques mégaoctets dans votre DVD, mais fait surtout perdre la fonction de mise à jour d’installation depuis une version antérieure de Windows (XP ou Vista).</text:p>
      <text:p text:style-name="Text_20_body">Si on est intéressé par le maintien de cette fonction de mise à jour d’installation, passer à l’étape 4.</text:p>
      <text:p text:style-name="Text_20_body"><draw:frame draw:style-name="media" draw:name="1" text:anchor-type="as-char" draw:z-index="1" svg:width="22.939375cm" style:rel-width="100%" svg:height="6.35cm" style:rel-height="scale"><draw:image xlink:href="Pictures/ca36b301aaa1069e4bcc631edc270a20.jpg" xlink:type="simple" xlink:show="embed" xlink:actuate="onLoad"/></draw:frame></text:p>
      <text:p text:style-name="Text_20_body">Si on veut faire l'opération, effectuer les modifications suivantes :</text:p>
      <text:p text:style-name="Text_20_body">Suppression des dossiers suivants :</text:p>
      <text:p text:style-name="Text_20_body"><text:span text:style-name="Source_20_Text">C:\DISMTOOL\DVD\support</text:span><text:span text:style-name="Source_20_Text">C:\DISMTOOL\DVD\upgrade</text:span>Suppression des fichiers :</text:p>
      <text:p text:style-name="Text_20_body"><text:span text:style-name="Source_20_Text">C:\DISMTOOL\DVD\Setup.exe</text:span><text:span text:style-name="Source_20_Text">C:\DISMTOOL\DVD\autorun.inf</text:span>Suppression des fichiers de police inutiles :</text:p>
      <text:p text:style-name="Text_20_body">dossier <text:span text:style-name="Source_20_Text">C:\DISMTOOL\DVD\boot\fonts</text:span> : ne conserver que le fichier <text:span text:style-name="Source_20_Text">wgl4_boot.ttf</text:span> (français)dossier <text:span text:style-name="Source_20_Text">C:\DISMTOOL\DVD\efi\microsoft\boot\fonts</text:span> : ne conserver que le fichier <text:span text:style-name="Source_20_Text">wgl4_boot.ttf</text:span> (français)Dans le dossier C:\DISMTOOL\DVD\sources, supprimer tous les fichiers et dossiers <text:span text:style-name="underline"><text:span text:style-name="Strong_20_Emphasis">SAUF ces trois là</text:span></text:span> :</text:p>
      <text:p text:style-name="Text_20_body">boot.wiminstall.wimsetup.exeVoilà à quoi ressemble le dossier C:\DISMTOOL\DVD une fois terminé :</text:p>
      <text:p text:style-name="Text_20_body"><draw:frame draw:style-name="media" draw:name="2" text:anchor-type="as-char" draw:z-index="2" svg:width="19.84375cm" style:rel-width="100%" svg:height="6.0854166666667cm" style:rel-height="scale"><draw:image xlink:href="Pictures/7442383f6622a32087cc4a37baa75327.jpg" xlink:type="simple" xlink:show="embed" xlink:actuate="onLoad"/></draw:frame></text:p>
      <text:p text:style-name="Text_20_body">Et le dossier C:\DISMTOOL\DVD\sources :</text:p>
      <text:p text:style-name="Text_20_body"><draw:frame draw:style-name="media" draw:name="3" text:anchor-type="as-char" draw:z-index="3" svg:width="13.6525cm" svg:height="3.0691666666667cm"><draw:image xlink:href="Pictures/ec7218edb843f69e80a2a8291d7ced75.jpg" xlink:type="simple" xlink:show="embed" xlink:actuate="onLoad"/></draw:frame></text:p>
      <text:p text:style-name="Text_20_body"><text:span text:style-name="underline">Résumons</text:span>. Nous avons placé nos drivers et les mises à jour dans les dossiers prévus à cet effet et nous avons nettoyé l’iso décompressée de Windows 7.</text:p>
      <text:p text:style-name="Text_20_body">C’est le moment de lancer un nettoyage des fichiers temporaire par CCleaner (disponible ici : <text:a xlink:type="simple" xlink:href="http://www.mediafire.com/file/5bve89ova2c9iyj/ccleanersetup308.exe" text:style-name="Internet_20_link" text:visited-style-name="Visited_20_Internet_20_Link">http://www.mediafire.com/file/5bve89ova2c9iyj/ccleanersetup308.exe</text:a>)</text:p>
      <text:p text:style-name="Text_20_body">et ensuite de faire une défragmentation avec Defraggler (disponible ici : <text:a xlink:type="simple" xlink:href="http://www.mediafire.com/file/tq66f5ouo06qvcn/defragglersetup206.exe" text:style-name="Internet_20_link" text:visited-style-name="Visited_20_Internet_20_Link">http://www.mediafire.com/file/tq66f5ouo06qvcn/defragglersetup206.exe</text:a>) par exemple,</text:p>
      <text:p text:style-name="Text_20_body">Ces opérations permettent de gagner du temps en accélérant l’intégration.</text:p>
      <text:h text:style-name="Heading_20_2" text:outline-level="2"><text:bookmark-start text:name="__RefHeading___travail_sur_les_fichiers_wim_avec_gimagex_12"/><text:bookmark-start text:name="travail_sur_les_fichiers_wim_avec_gimagex"/>Travail sur les fichiers wim avec GImageX<text:bookmark-end text:name="__RefHeading___travail_sur_les_fichiers_wim_avec_gimagex_12"/><text:bookmark-end text:name="travail_sur_les_fichiers_wim_avec_gimagex"/></text:h>
      <text:p text:style-name="Text_20_body">Lancer GImageX en double cliquant sur le raccourci à la racine du dossier “<text:span text:style-name="Source_20_Text">C:\DISMTOOL\1-GIMAGEX</text:span>”.</text:p>
      <text:p text:style-name="Text_20_body">La fenêtre de l’outil GImageX s'ouvre, comprenant de plusieurs onglets :</text:p>
      <text:p text:style-name="Text_20_body"><draw:frame draw:style-name="media" draw:name="4" text:anchor-type="as-char" draw:z-index="4" svg:width="13.573125cm" svg:height="11.562291666667cm"><draw:image xlink:href="Pictures/3f37b0c20f80409288cdbc2016fe6daa.jpg" xlink:type="simple" xlink:show="embed" xlink:actuate="onLoad"/></draw:frame></text:p>
      <text:p text:style-name="Text_20_body">&lt;note important&gt;on ne fermera GImageX que tout à la fin. Et surtout, <text:span text:style-name="underline"><text:span text:style-name="Strong_20_Emphasis">ne pas rebooter</text:span></text:span> : notre optimisation des fichier .WIM ne serait plus bonne et il faudrait recommencer.&lt;/note&gt;</text:p>
      <text:p text:style-name="Text_20_body">&lt;note&gt;En cas de plantage, par exemple après la création du fichier <text:span text:style-name="Source_20_Text">installv2.wim</text:span> (voir plus bas), il suffit de le relancer. L'outil qui permet de lire les images en .WIM reste en effet ouvert en mémoire, du moment qu'on a ouvert un des fichier .WIM&lt;/note&gt;</text:p>
      <text:h text:style-name="Heading_20_3" text:outline-level="3"><text:bookmark-start text:name="__RefHeading___re-compression_du_fichier_boot.wim_facultatif_13"/><text:bookmark-start text:name="re-compression_du_fichier_boot.wim_facultatif"/>Re-compression du fichier boot.wim (facultatif)<text:bookmark-end text:name="__RefHeading___re-compression_du_fichier_boot.wim_facultatif_13"/><text:bookmark-end text:name="re-compression_du_fichier_boot.wim_facultatif"/></text:h>
      <text:p text:style-name="Text_20_body">Cette opération va permettre de gagner encore quelques mégaoctets, sans incidence sur l’iso ni sur son contenu. Nous allons seulement optimiser la compression des deux images qui composent le fichier.</text:p>
      <text:p text:style-name="Text_20_body">Aller dans l’onglet Exporter de GImageX.</text:p>
      <text:p text:style-name="Text_20_body"><draw:frame draw:style-name="media" draw:name="5" text:anchor-type="as-char" draw:z-index="5" svg:width="13.599583333333cm" svg:height="3.4925cm"><draw:image xlink:href="Pictures/27de321c4d0a80974fc27e6913d8a0af.jpg" xlink:type="simple" xlink:show="embed" xlink:actuate="onLoad"/></draw:frame></text:p>
      <text:p text:style-name="Text_20_body">Renseigner la Source en cliquant sur <text:span text:style-name="Plugin_Keyboard___keyboard">Parcourir…</text:span>(1) <text:span text:style-name="Source_20_Text">C:\DISMTOOL\DVD\sources\boot.wim</text:span></text:p>
      <text:p text:style-name="Text_20_body">Cliquer sur <text:span text:style-name="Plugin_Keyboard___keyboard">Sélectionner…</text:span>(2) puis sélectionner la première image en cliquant dessus et cliquer à nouveau sur <text:span text:style-name="Plugin_Keyboard___keyboard">Sélectionner</text:span> en bas de la nouvelle fenêtre :</text:p>
      <text:p text:style-name="Text_20_body"><draw:frame draw:style-name="media" draw:name="6" text:anchor-type="as-char" draw:z-index="6" svg:width="13.678958333333cm" svg:height="3.4660416666667cm"><draw:image xlink:href="Pictures/b7088b68b9c29edabfe2fbe58b2fa634.jpg" xlink:type="simple" xlink:show="embed" xlink:actuate="onLoad"/></draw:frame></text:p>
      <text:p text:style-name="Text_20_body">Maintenant exporter l’image 1 dans un nouveau fichier wim que l’on appellera <text:span text:style-name="Source_20_Text">bootv2.wim</text:span>.</text:p>
      <text:p text:style-name="Text_20_body">Destination : cliquer sur <text:span text:style-name="Plugin_Keyboard___keyboard">Parcourir…</text:span> (1) <text:span text:style-name="Source_20_Text">C:\DISMTOOL\DVD\sources\bootv2.wim</text:span></text:p>
      <text:p text:style-name="Text_20_body">choisir la Compression Maximum (2),dans le champ nom, ne rien renseigner,cocher absolument “<text:span text:style-name="Source_20_Text">Boot</text:span>” et “<text:span text:style-name="Source_20_Text">Contrôler</text:span>”.On gagnera quelques mégaoctets car, de base, Microsoft a compressé ce fichier <text:span text:style-name="Source_20_Text">boot.wim</text:span> de manière Rapide et non pas maximum.</text:p>
      <text:p text:style-name="Text_20_body"><draw:frame draw:style-name="media" draw:name="7" text:anchor-type="as-char" draw:z-index="7" svg:width="13.546666666667cm" svg:height="11.641666666667cm"><draw:image xlink:href="Pictures/b939184fd039ef6852ef77cfb5bf0a74.jpg" xlink:type="simple" xlink:show="embed" xlink:actuate="onLoad"/></draw:frame></text:p>
      <text:p text:style-name="Text_20_body">Cliquer sur <text:span text:style-name="Plugin_Keyboard___keyboard">Exporter</text:span> (3).</text:p>
      <text:p text:style-name="Text_20_body">Recommencer l’opération en sélectionnant l’image 2, et l’exporter elle aussi dans ce nouveau fichier <text:span text:style-name="Source_20_Text">bootv2.wim</text:span>. Nous avons donc maintenant notre nouveau fichier bootv2.wim mieux compressé que le boot.wim original.</text:p>
      <text:p text:style-name="Text_20_body">Pour terminer, supprimer le fichier original <text:span text:style-name="Source_20_Text">boot.wim</text:span>, et renommer le <text:span text:style-name="Source_20_Text">bootv2.wim</text:span> récemment créé → <text:span text:style-name="Source_20_Text">boot.wim</text:span></text:p>
      <text:h text:style-name="Heading_20_3" text:outline-level="3"><text:bookmark-start text:name="__RefHeading___optimisation_du_fichier_install.wim_14"/><text:bookmark-start text:name="optimisation_du_fichier_install.wim"/>Optimisation du fichier install.wim<text:bookmark-end text:name="__RefHeading___optimisation_du_fichier_install.wim_14"/><text:bookmark-end text:name="optimisation_du_fichier_install.wim"/></text:h>
      <text:p text:style-name="Text_20_body">Nous allons sélectionner une seule version de Windows 7 parmi les 5 disponibles sur le DVD en x86 (pour la version x64 il n’existe que 4 versions, il n’existe pas de version Starter x64). Cela fera gagner encore quelques dizaines de méga sur le DVD.</text:p>
      <text:p text:style-name="Text_20_body">On peut néanmoins répéter l'opération pour les versions que l'on veut garder comme pour <text:span text:style-name="Source_20_Text">boot.wim</text:span></text:p>
      <text:p text:style-name="Text_20_body">Toujours dans l’onglet “Exporter” de GImageX :</text:p>
      <text:p text:style-name="Text_20_body">Renseigner la Source : <text:span text:style-name="Source_20_Text">C:\DISMTOOL\DVD\sources\install.wim</text:span> en faisant <text:span text:style-name="Plugin_Keyboard___keyboard">Parcourir…</text:span>cliquer sur <text:span text:style-name="Plugin_Keyboard___keyboard">Sélectionner…</text:span> pour développer les images de l’install.wim :<draw:frame draw:style-name="media" draw:name="8" text:anchor-type="as-char" draw:z-index="8" svg:width="13.229166666667cm" svg:height="4.111768018018cm"><draw:image xlink:href="Pictures/e1952af13ed40f68c0b1db1055b93a49.jpg" xlink:type="simple" xlink:show="embed" xlink:actuate="onLoad"/></draw:frame></text:p>
      <text:p text:style-name="Text_20_body">Pour cet exemple nous allons sélectionner la version Windows 7 ULTIMATE (soit la version Intégrale) qui est l’image numéro 5.</text:p>
      <text:p text:style-name="Text_20_body">Sélectionner la cinquième image,dans Destination WIM indiquer le chemin suivant : <text:span text:style-name="Source_20_Text">C:\DISMTOOL\DVD\sources\installv2.wim</text:span> pour exporter l’image 5 du fichier install.wim dans un nouveau fichier installv2.wim.choisir la compression maximumdans le champ nom ne rien renseignercocher absolument “Boot” et “Contrôler”.Cliquer sur <text:span text:style-name="Plugin_Keyboard___keyboard">Exporter</text:span>, et attendre que la procédure se termine, celle-ci peut durer quelques minutes vu la taille du fichier.</text:p>
      <text:p text:style-name="Text_20_body">Pour terminer aller dans le dossier sources (<text:span text:style-name="Source_20_Text">C:\DISMTOOL\DVD\Sources</text:span>), supprimer le fichier original <text:span text:style-name="Source_20_Text">install.wim</text:span> puis renommer <text:span text:style-name="Source_20_Text">installv2.wim</text:span> → <text:span text:style-name="Source_20_Text">install.wim</text:span>.</text:p>
      <text:p text:style-name="Text_20_body">Pour reprendre, nous avons dans le fichier install.wim original 5 versions de Windows 7 et nous en avons sélectionné une seule (celle qui nous intéresse) que nous avons exportée dans un nouveau fichier installv2.wim, qui contient donc qu’une seule image/version de Windows 7. Cette procédure exporte le contenu de l’image, mais n’exporte pas les propriétés de cette image, à savoir le nom, la description, le SKU flag, et enfin et le nom et description d’affichage.</text:p>
      <text:p text:style-name="Text_20_body">Il va donc falloir entrer ces données qui manquent dans notre nouveau fichier wim, afin de créer un fichier d’installation valide à tout point de vue. Pour redéfinir les attributs du fichier install.wim, aller dans l’onglet “Changer” de la fenêtre GImageX.</text:p>
      <text:p text:style-name="Text_20_body">Source : cliquer sur <text:span text:style-name="Plugin_Keyboard___keyboard">Parcourir…</text:span>(1) sélectionner à nouveau le fichier install.wim (<text:span text:style-name="Source_20_Text">C:\DISMTOOL\DVD\sources\install.wim</text:span>), désormais il n'y a qu’une seule image donc laisser le compteur sur 1.Nom : ou plutôt “nom brut”, en effet contrairement au “nom d’affichage” ce champ de description n’est pas visible pendant l’installation, mais dans les informations du fichier wim (dans gimagex, onglet info).Il faut néanmoins remplir ce champ, avec par exemple comme nom : Windows 7 Intégrale, ou ce qu'on veut.Description : là aussi “description brute”, donner une petite description de cette image d’installation, comme par exemple : cette version possède çà et çà comme modifications … etc.SKU flag (2) : très important, car cela va préciser à la procédure d’installation quelle version de Windows va être installée : choisir donc le “tag” correspondant à la version de l’image exportée à l’étape précédente, dans cette exemple la version <text:span text:style-name="Source_20_Text">ULTIMATE</text:span>Nom d’affichage et Description d’affichage : ces champs seront la partie visible du nom et de la description durant l’installation, le plus simple étant de faire un copier coller des ahamps nom et dercription “bruts”.Cocher <text:span text:style-name="Source_20_Text">Boot</text:span> et <text:span text:style-name="Source_20_Text">Contrôler</text:span>, et enfin cliquer sur <text:span text:style-name="Plugin_Keyboard___keyboard">Changer</text:span> (3).</text:p>
      <text:p text:style-name="Text_20_body"><draw:frame draw:style-name="media" draw:name="9" text:anchor-type="as-char" draw:z-index="9" svg:width="13.229166666667cm" svg:height="14.36071802935cm"><draw:image xlink:href="Pictures/5980a857d26caae36a5c29a60c0fe595.jpg" xlink:type="simple" xlink:show="embed" xlink:actuate="onLoad"/></draw:frame></text:p>
      <text:p text:style-name="Text_20_body"><draw:frame draw:style-name="media" draw:name="10" text:anchor-type="as-char" draw:z-index="10" svg:width="13.229166666667cm" svg:height="7.3771668755221cm"><draw:image xlink:href="Pictures/3a4dfcb1657899bb219728aab308c8d5.jpg" xlink:type="simple" xlink:show="embed" xlink:actuate="onLoad"/></draw:frame></text:p>
      <text:p text:style-name="Text_20_body"><draw:frame draw:style-name="media" draw:name="11" text:anchor-type="as-char" draw:z-index="11" svg:width="13.229166666667cm" svg:height="7.7729748307953cm"><draw:image xlink:href="Pictures/b88a734ae6781ad3f3e5246775b2173e.jpg" xlink:type="simple" xlink:show="embed" xlink:actuate="onLoad"/></draw:frame></text:p>
      <text:h text:style-name="Heading_20_3" text:outline-level="3"><text:bookmark-start text:name="__RefHeading___sauvegarde_de_l_iso_modifiee_15"/><text:bookmark-start text:name="sauvegarde_de_l_iso_modifiee"/>Sauvegarde de l’iso modifiée<text:bookmark-end text:name="__RefHeading___sauvegarde_de_l_iso_modifiee_15"/><text:bookmark-end text:name="sauvegarde_de_l_iso_modifiee"/></text:h>
      <text:p text:style-name="Text_20_body">Ces opérations effectuées, on dispose d’une base de travail, cela peut-être l’occasion d’effectuer une sauvegarde qui par la suite évitera de devoir recommencer toutes ces étapes de préparation.</text:p>
      <text:p text:style-name="Text_20_body">Pour cela, réduire la fenêtre de GImageX et revenir sur le dossier <text:span text:style-name="Source_20_Text">C:\DISMTOOL</text:span>. Nous allons utiliser le fichier batch nommé “5-CREATION DE L’ISO.bat” en double cliquant dessus.</text:p>
      <text:p text:style-name="Text_20_body">L’iso va être créée automatiquement à la racine du dossier DISMTOOL, sous le nom : <text:span text:style-name="Source_20_Text">Windows7-DISMTool.iso</text:span>.</text:p>
      <text:p text:style-name="Text_20_body">Penser à la renommer sinon la prochaine iso créée de cette manière viendra écraser celle-ci, faisant perdre la base de travail.</text:p>
      <text:p text:style-name="Text_20_body">Renommer donc le fichier <text:span text:style-name="Source_20_Text">Windows7-DISMTool.iso</text:span> → <text:span text:style-name="Source_20_Text">Windows7-base de travail.iso</text:span> par exemple.</text:p>
      <text:h text:style-name="Heading_20_2" text:outline-level="2"><text:bookmark-start text:name="__RefHeading___integration_des_mises_a_jours_et_des_drivers_16"/><text:bookmark-start text:name="integration_des_mises_a_jours_et_des_drivers"/>Intégration des Mises à jours et des Drivers<text:bookmark-end text:name="__RefHeading___integration_des_mises_a_jours_et_des_drivers_16"/><text:bookmark-end text:name="integration_des_mises_a_jours_et_des_drivers"/></text:h>
      <text:h text:style-name="Heading_20_3" text:outline-level="3"><text:bookmark-start text:name="__RefHeading___monter_l_image_du_fichier_install.wim_17"/><text:bookmark-start text:name="monter_l_image_du_fichier_install.wim"/>Monter l’image du fichier Install.wim<text:bookmark-end text:name="__RefHeading___monter_l_image_du_fichier_install.wim_17"/><text:bookmark-end text:name="monter_l_image_du_fichier_install.wim"/></text:h>
      <text:p text:style-name="Text_20_body">Revenir maintenant à la fenêtre de GImageX et sélectionner l’onglet Monter.</text:p>
      <text:p text:style-name="Text_20_body"><draw:frame draw:style-name="media" draw:name="12" text:anchor-type="as-char" draw:z-index="12" svg:width="13.678958333333cm" svg:height="11.615208333333cm"><draw:image xlink:href="Pictures/d5554e87efcb0164dc587e5ef8702021.jpg" xlink:type="simple" xlink:show="embed" xlink:actuate="onLoad"/></draw:frame></text:p>
      <text:p text:style-name="Text_20_body">Renseigner les champs suivants :</text:p>
      <text:p text:style-name="Text_20_body">Lieu de monter : indiquer le dossier WIM situé sur <text:span text:style-name="Source_20_Text">C:\DISMTOOL\WIM</text:span> en faisant <text:span text:style-name="Plugin_Keyboard___keyboard">Parcourir…</text:span>(1).Source : toujours notre fichier <text:span text:style-name="Source_20_Text">install.wim</text:span> situé dans le dossier <text:span text:style-name="Source_20_Text">C:\DISMTOOL\DVD\sources</text:span> en faisant <text:span text:style-name="Plugin_Keyboard___keyboard">Parcourir…</text:span>(2).Image : 1 puisqu’il n’y en a plus qu’une.Lecture et Écriture : cocher cette case sinon on ne pourra pas modifier les fichiers.Enfin cliquer sur <text:span text:style-name="Plugin_Keyboard___keyboard">Mounter</text:span> (3). Et patienter quelques instants. Dans la fenêtre Image Monter va venir s’inscrire le résultat de la manipulation.</text:p>
      <text:p text:style-name="Text_20_body">Si nous revenons sur le dossier WIM nous remarquons que les fichiers contenus dans l’install.wim sont désormais visibles.</text:p>
      <text:p text:style-name="Text_20_body"><draw:frame draw:style-name="media" draw:name="13" text:anchor-type="as-char" draw:z-index="13" svg:width="18.57375cm" style:rel-width="100%" svg:height="4.524375cm" style:rel-height="scale"><draw:image xlink:href="Pictures/af70ea1673722971cfe244bc04af4b0a.jpg" xlink:type="simple" xlink:show="embed" xlink:actuate="onLoad"/></draw:frame></text:p>
      <text:p text:style-name="Text_20_body">Grâce à cette opération nous pouvons désormais intervenir dessus pour les modifier et pousser un peu plus loin la personnalisation de notre version de Windows 7. Mais ce sera pour plus tard… et surtout après avoir installé les mises à jour.</text:p>
      <text:h text:style-name="Heading_20_3" text:outline-level="3"><text:bookmark-start text:name="__RefHeading___installation_des_mises_a_jour_de_windows_7_18"/><text:bookmark-start text:name="installation_des_mises_a_jour_de_windows_7"/>Installation des Mises à jour de Windows 7<text:bookmark-end text:name="__RefHeading___installation_des_mises_a_jour_de_windows_7_18"/><text:bookmark-end text:name="installation_des_mises_a_jour_de_windows_7"/></text:h>
      <text:p text:style-name="Text_20_body">On suppose les updates placés dans le dossier C:\DISMTOOL\UPDATES comme indiqué au début de ce tutoriel.</text:p>
      <text:p text:style-name="Text_20_body">Laisser de côté la fenêtre GImageX et revenir au dossier DISMTOOL. Nous allons utiliser le fichier batch suivant “2-INTEGRATION DES UPDATES.bat”</text:p>
      <text:p text:style-name="Text_20_body">Lancer le programme en double cliquant dessus. Une fenêtre apparaît indiquant l’avancement de l’intégration (qui peut être assez long, tout dépend du nombre de mises à jour à installer). </text:p>
      <text:p text:style-name="Text_20_body">A la fin de l’intégration, fermer la fenêtre DOS. Les mises à jour ont été intégrées à l'image de Windows 7 montée dans le dossier WIM.</text:p>
      <text:h text:style-name="Heading_20_3" text:outline-level="3"><text:bookmark-start text:name="__RefHeading___installation_des_drivers_19"/><text:bookmark-start text:name="installation_des_drivers"/>Installation des Drivers<text:bookmark-end text:name="__RefHeading___installation_des_drivers_19"/><text:bookmark-end text:name="installation_des_drivers"/></text:h>
      <text:p text:style-name="Text_20_body">Les drivers ont été placés au préalable dans le dossier C:\DISMTOOL\DRIVERS,</text:p>
      <text:p text:style-name="Text_20_body">Nous allons maintenant utiliser le fichier batch suivant “3-INTEGRATION DES DRIVERS.bat”</text:p>
      <text:p text:style-name="Text_20_body">Lancer le programme en double cliquant dessus. Une fenêtre apparaît indiquant l’avancement de l’intégration (qui peut être assez long).</text:p>
      <text:p text:style-name="Text_20_body">A la fin de l’intégration, fermer la fenêtre DOS. Les drivers ont été intégrés à l'image de Windows 7 montée dans le dossier WIM.</text:p>
      <text:h text:style-name="Heading_20_3" text:outline-level="3"><text:bookmark-start text:name="__RefHeading___integration_du_numero_de_serie_20"/><text:bookmark-start text:name="integration_du_numero_de_serie"/>Intégration du numéro de série<text:bookmark-end text:name="__RefHeading___integration_du_numero_de_serie_20"/><text:bookmark-end text:name="integration_du_numero_de_serie"/></text:h>
      <text:p text:style-name="Text_20_body">On utilise le numéro de série de WINDOWS 7 Edition Integral (ULTIMATE), formé de 5 fois 5 chiffres, séparés par un tiret (-)</text:p>
      <text:p text:style-name="Text_20_body">Pour l’intégrer, faire un Clic droit sur le fichier <text:span text:style-name="Source_20_Text">4-INTEGRATION DU NUMERO DE SERIE.bat</text:span>, dans le répertoire <text:span text:style-name="Source_20_Text">C:\DISMTOOL</text:span>, choisir <text:span text:style-name="Source_20_Text">MODIFIER</text:span> et entrer le numéro de série.</text:p>
      <text:p text:style-name="Text_20_body"><draw:frame draw:style-name="media" draw:name="14" text:anchor-type="as-char" draw:z-index="14" svg:width="13.229166666667cm" svg:height="8.0281107305936cm"><draw:image xlink:href="Pictures/3c4be5f76b77a56ca5ff486818b33bbd.jpg" xlink:type="simple" xlink:show="embed" xlink:actuate="onLoad"/></draw:frame></text:p>
      <text:p text:style-name="Text_20_body"><draw:frame draw:style-name="media" draw:name="15" text:anchor-type="as-char" draw:z-index="15" svg:width="13.229166666667cm" svg:height="3.957906420765cm"><draw:image xlink:href="Pictures/139b88960de4d922986660b3c44be877.jpg" xlink:type="simple" xlink:show="embed" xlink:actuate="onLoad"/></draw:frame></text:p>
      <text:p text:style-name="Text_20_body">Une fois le changement effectué, enregistrer ce fichier (ce qui remplace la version initiale par celle qui contient le bon numero de serie)</text:p>
      <text:p text:style-name="Text_20_body">Puis le lancer → une fenêtre d'invite de commande affiche <text:span text:style-name="Source_20_Text">Appuyer sur une touche pour continuer…</text:span>. C'est terminé : appuyer sur n'importe quelle touche du clavier, la fenêtre se referme.</text:p>
      <text:p text:style-name="Text_20_body">&lt;note important&gt;Bien mettre le numéro de série pour la bonne version de Windows 7…&lt;/note&gt;</text:p>
      <text:p text:style-name="Text_20_body">Cela évite la demande du numéro de série à l'installation, mais ne dispense pas de l'activation de Windows 7</text:p>
      <text:p text:style-name="Text_20_body"><draw:frame draw:style-name="media" draw:name="16" text:anchor-type="as-char" draw:z-index="16" svg:width="13.229166666667cm" svg:height="12.883198422582cm"><draw:image xlink:href="Pictures/9f49000a3239a171422414e7278527dc.jpg" xlink:type="simple" xlink:show="embed" xlink:actuate="onLoad"/></draw:frame></text:p>
      <text:h text:style-name="Heading_20_3" text:outline-level="3"><text:bookmark-start text:name="__RefHeading___enregistrer_les_changements_dans_install.wim_21"/><text:bookmark-start text:name="enregistrer_les_changements_dans_install.wim"/>Enregistrer les changements dans install.wim<text:bookmark-end text:name="__RefHeading___enregistrer_les_changements_dans_install.wim_21"/><text:bookmark-end text:name="enregistrer_les_changements_dans_install.wim"/></text:h>
      <text:p text:style-name="Text_20_body">Revenir à la fenêtre GImageX et sélectionner l’onglet Monter, ne toucher à rien dans la première partie.</text:p>
      <text:p text:style-name="Text_20_body"><draw:frame draw:style-name="media" draw:name="17" text:anchor-type="as-char" draw:z-index="17" svg:width="13.678958333333cm" svg:height="2.38125cm"><draw:image xlink:href="Pictures/9bd915a5154b29fcf7b38588cd99e96a.jpg" xlink:type="simple" xlink:show="embed" xlink:actuate="onLoad"/></draw:frame></text:p>
      <text:p text:style-name="Text_20_body">Dans la fenêtre Image Monter, sélectionner l’image montée, puis cocher simplement Enregistrer les changements puis cliquer sur <text:span text:style-name="Plugin_Keyboard___keyboard">Démonter</text:span> (1). Une fenêtre va s’ouvrir indiquant l’avancement de l’opération. Une fois fini, fermer cette dernière.</text:p>
      <text:h text:style-name="Heading_20_3" text:outline-level="3"><text:bookmark-start text:name="__RefHeading___sauvegarder_son_travail_22"/><text:bookmark-start text:name="sauvegarder_son_travail"/>Sauvegarder son travail<text:bookmark-end text:name="__RefHeading___sauvegarder_son_travail_22"/><text:bookmark-end text:name="sauvegarder_son_travail"/></text:h>
      <text:p text:style-name="Text_20_body">Nous en avons terminé avec GimageX, il nous reste à créer un fichier ISO contenant les modifications apportées.</text:p>
      <text:p text:style-name="Text_20_body">Fermer la fenêtre GImageX et revenir sur le dossier C:\DISMTOOL.</text:p>
      <text:p text:style-name="Text_20_body">Relancer (double-clic) le fichier batch nommé “6-CREATION DE L’ISO.bat”. → création du fichier <text:span text:style-name="Source_20_Text">C:\DISMTOOL\Windows7-DISMTool.iso</text:span>.</text:p>
      <text:p text:style-name="Text_20_body">Le renommer comme on veut .iso (par exemple Windows7-ajour.iso).</text:p>
      <text:p text:style-name="Text_20_body">Il ne reste plus qu’à graver le fichier sur un dvd avec un logiciel approprié (UltraIso par exemple) ou l’installer sur une clef USB (les tutoriels sont légion sur ce sujet).</text:p>
      <text:p text:style-name="Text_20_body">&lt;note&gt;En résumé : voici les étapes (après les optimisations, c-a-d, avec le “Windows_7_Primaire.iso”) :</text:p>
      <text:p text:style-name="Text_20_body">On “monte” l'image <text:span text:style-name="Source_20_Text">install.wim</text:span>Intégration des mises a jours HOTFIX KB : en .CAB ou .MSUIntégration des DRIVERSIntégration du numéro de série adéquatOn “Démonte” et on enregistre tous les changements faits dans <text:span text:style-name="Source_20_Text">install.wim</text:span>On crée le fichier .ISO FINAL BOOTABLE&lt;/note&gt;Voici d'autres sites sur les WINDOWS 7 UNA :</text:p>
      <text:a xlink:type="simple" xlink:href="http://wikiseven.com/index.php" text:style-name="Internet_20_link" text:visited-style-name="Visited_20_Internet_20_Link">http://wikiseven.com/index.php</text:a>
      <text:a xlink:type="simple" xlink:href="http://www.msfn.org/board/forum.html" text:style-name="Internet_20_link" text:visited-style-name="Visited_20_Internet_20_Link">http://www.msfn.org/board/forum.html</text:a>
      <text:h text:style-name="Heading_20_3" text:outline-level="3"><text:bookmark-start text:name="__RefHeading___integration_au_dvd_multiboot_23"/><text:bookmark-start text:name="integration_au_dvd_multiboot"/>Intégration au dvd multiboot<text:bookmark-end text:name="__RefHeading___integration_au_dvd_multiboot_23"/><text:bookmark-end text:name="integration_au_dvd_multiboot"/></text:h>
      <text:h text:style-name="Heading_20_4" text:outline-level="4"><text:bookmark-start text:name="__RefHeading___methode_brutale_24"/><text:bookmark-start text:name="methode_brutale"/>Méthode "brutale"<text:bookmark-end text:name="__RefHeading___methode_brutale_24"/><text:bookmark-end text:name="methode_brutale"/></text:h>
      <text:p text:style-name="Text_20_body">&lt;note important&gt;Cette méthode ne permet de mettre qu'un OS de type Vista (on mélange tout à la racine, en particulier le répertoire boot mélange cdshell et Windows…)&lt;/note&gt;</text:p>
      <text:p text:style-name="Text_20_body">Recopier :</text:p>
      <text:p text:style-name="Text_20_body">le contenu du répertoire <text:span text:style-name="Source_20_Text">boot</text:span> de windows 7 dans le répertoire /DVD/boot du dvdle fichier <text:span text:style-name="Source_20_Text">bootmgr</text:span> dans <text:span text:style-name="Source_20_Text">/DVD</text:span>les répertoires <text:span text:style-name="Source_20_Text">efi</text:span> et <text:span text:style-name="Source_20_Text">sources</text:span> dans <text:span text:style-name="Source_20_Text">/DV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3T12::19:18</meta:creation-date>
    <dc:creator>Generated</dc:creator>
    <dc:date>2026-08-23T12::19:18</dc:date>
    <dc:language>en-US</dc:language>
    <meta:editing-cycles>1</meta:editing-cycles>
    <meta:editing-duration>PT0S</meta:editing-duration>
    <dc:title>tutoriel:os:multiboot:win7:start</dc:title>
  </office:meta>
</office:document-meta>
</file>