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cb28c262ef30e78ab1f4bc47f26db2c.jpg"/>
  <manifest:file-entry manifest:media-type="image/jpeg" manifest:full-path="Pictures/ca36b301aaa1069e4bcc631edc270a20.jpg"/>
  <manifest:file-entry manifest:media-type="image/jpeg" manifest:full-path="Pictures/7442383f6622a32087cc4a37baa75327.jpg"/>
  <manifest:file-entry manifest:media-type="image/jpeg" manifest:full-path="Pictures/ec7218edb843f69e80a2a8291d7ced75.jpg"/>
  <manifest:file-entry manifest:media-type="image/jpeg" manifest:full-path="Pictures/3f37b0c20f80409288cdbc2016fe6daa.jpg"/>
  <manifest:file-entry manifest:media-type="image/jpeg" manifest:full-path="Pictures/27de321c4d0a80974fc27e6913d8a0af.jpg"/>
  <manifest:file-entry manifest:media-type="image/jpeg" manifest:full-path="Pictures/b7088b68b9c29edabfe2fbe58b2fa634.jpg"/>
  <manifest:file-entry manifest:media-type="image/jpeg" manifest:full-path="Pictures/b939184fd039ef6852ef77cfb5bf0a74.jpg"/>
  <manifest:file-entry manifest:media-type="image/jpeg" manifest:full-path="Pictures/e1952af13ed40f68c0b1db1055b93a49.jpg"/>
  <manifest:file-entry manifest:media-type="image/jpeg" manifest:full-path="Pictures/5980a857d26caae36a5c29a60c0fe595.jpg"/>
  <manifest:file-entry manifest:media-type="image/jpeg" manifest:full-path="Pictures/3a4dfcb1657899bb219728aab308c8d5.jpg"/>
  <manifest:file-entry manifest:media-type="image/jpeg" manifest:full-path="Pictures/b88a734ae6781ad3f3e5246775b2173e.jpg"/>
  <manifest:file-entry manifest:media-type="image/jpeg" manifest:full-path="Pictures/d5554e87efcb0164dc587e5ef8702021.jpg"/>
  <manifest:file-entry manifest:media-type="image/jpeg" manifest:full-path="Pictures/af70ea1673722971cfe244bc04af4b0a.jpg"/>
  <manifest:file-entry manifest:media-type="image/jpeg" manifest:full-path="Pictures/3c4be5f76b77a56ca5ff486818b33bbd.jpg"/>
  <manifest:file-entry manifest:media-type="image/jpeg" manifest:full-path="Pictures/139b88960de4d922986660b3c44be877.jpg"/>
  <manifest:file-entry manifest:media-type="image/jpeg" manifest:full-path="Pictures/9f49000a3239a171422414e7278527dc.jpg"/>
  <manifest:file-entry manifest:media-type="image/jpeg" manifest:full-path="Pictures/9bd915a5154b29fcf7b38588cd99e96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ultime:win7"/><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aussi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nfrappe.fr/doc-0/doku.php?id=logiciel:disques:dvd:bcdw:start" text:style-name="Internet_20_link" text:visited-style-name="Visited_20_Internet_20_Link">Bootable CD Wizard : Gestionnaire de CD Bootable à images multiples</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0cb28c262ef30e78ab1f4bc47f26db2c.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ca36b301aaa1069e4bcc631edc270a20.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7442383f6622a32087cc4a37baa75327.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ec7218edb843f69e80a2a8291d7ced75.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3f37b0c20f80409288cdbc2016fe6daa.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27de321c4d0a80974fc27e6913d8a0af.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b7088b68b9c29edabfe2fbe58b2fa634.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b939184fd039ef6852ef77cfb5bf0a74.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e1952af13ed40f68c0b1db1055b93a49.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champs nom et des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5980a857d26caae36a5c29a60c0fe595.jpg" xlink:type="simple" xlink:show="embed" xlink:actuate="onLoad"/></draw:frame></text:p>
      <text:p text:style-name="Text_20_body"><draw:frame draw:style-name="media" draw:name="10" text:anchor-type="as-char" draw:z-index="10" svg:width="13.229166666667cm" svg:height="7.3771668755221cm"><draw:image xlink:href="Pictures/3a4dfcb1657899bb219728aab308c8d5.jpg" xlink:type="simple" xlink:show="embed" xlink:actuate="onLoad"/></draw:frame></text:p>
      <text:p text:style-name="Text_20_body"><draw:frame draw:style-name="media" draw:name="11" text:anchor-type="as-char" draw:z-index="11" svg:width="13.229166666667cm" svg:height="7.7729748307953cm"><draw:image xlink:href="Pictures/b88a734ae6781ad3f3e5246775b2173e.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d5554e87efcb0164dc587e5ef8702021.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af70ea1673722971cfe244bc04af4b0a.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3c4be5f76b77a56ca5ff486818b33bbd.jpg" xlink:type="simple" xlink:show="embed" xlink:actuate="onLoad"/></draw:frame></text:p>
      <text:p text:style-name="Text_20_body"><draw:frame draw:style-name="media" draw:name="15" text:anchor-type="as-char" draw:z-index="15" svg:width="13.229166666667cm" svg:height="3.957906420765cm"><draw:image xlink:href="Pictures/139b88960de4d922986660b3c44be877.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9f49000a3239a171422414e7278527dc.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9bd915a5154b29fcf7b38588cd99e96a.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03::23:22</meta:creation-date>
    <dc:creator>Generated</dc:creator>
    <dc:date>2026-08-27T03::23:22</dc:date>
    <dc:language>en-US</dc:language>
    <meta:editing-cycles>1</meta:editing-cycles>
    <meta:editing-duration>PT0S</meta:editing-duration>
    <dc:title>tutoriel:os:multiboot:dvd:dvd_ultime:win7</dc:title>
  </office:meta>
</office:document-meta>
</file>