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nanopc:raspi:fixip:dhcpcd_vs_interfaces"/><text:bookmark-start text:name="__RefHeading___differences_entre_etc_dhcpcd.conf_et_etc_network_interfaces_1"/><text:bookmark-start text:name="differences_entre_etc_dhcpcd.conf_et_etc_network_interfaces"/>Différences entre /etc/dhcpcd.conf et /etc/network/interfaces<text:bookmark-end text:name="__RefHeading___differences_entre_etc_dhcpcd.conf_et_etc_network_interfaces_1"/><text:bookmark-end text:name="differences_entre_etc_dhcpcd.conf_et_etc_network_interfaces"/></text:h>
      <text:p text:style-name="Text_20_body">**/etc/network/interfaces</text:p>
      <text:p text:style-name="Preformatted_20_Text"># interfaces(5) file used by ifup(8) and ifdown(8)<text:line-break/><text:line-break/># Please note that this file is written to be used with dhcpcd<text:line-break/># For static IP, consult /etc/dhcpcd.conf and 'man dhcpcd.conf'<text:line-break/><text:line-break/># Include files from /etc/network/interfaces.d:<text:line-break/>source-directory /etc/network/interfaces.d</text:p>
      <text:p text:style-name="Text_20_body">
++**</text:p>
      <text:p text:style-name="Text_20_body"><text:span text:style-name="Strong_20_Emphasis">Répertoire /etc/network/interfaces.d</text:span> : vide**/etc/dhcpcd.conf </text:p>
      <table:table table:style-name="Table">
        <table:table-column table:style-name="odt_auto_style_table_column_1_1"/>
        <table:table-row>
          <table:table-cell office:value-type="string" table:style-name="tablecell">
            <text:p text:style-name="Preformatted_20_Text"><text:span text:style-name="highlight_co0"># A sample configuration for dhcpcd.</text:span><text:line-break/><text:span text:style-name="highlight_co0"># See dhcpcd.conf(5) for details.</text:span><text:line-break/> <text:line-break/><text:span text:style-name="highlight_co0"># Allow users of this group to interact with dhcpcd via the control socket.</text:span><text:line-break/><text:span text:style-name="highlight_co0">#controlgroup wheel</text:span><text:line-break/> <text:line-break/><text:span text:style-name="highlight_co0"># Inform the DHCP server of our hostname for DDNS.</text:span><text:line-break/><text:span text:style-name="highlight_kw2">hostname</text:span><text:line-break/> <text:line-break/><text:span text:style-name="highlight_co0"># Use the hardware address of the interface for the Client ID.</text:span><text:line-break/>clientid<text:line-break/><text:span text:style-name="highlight_co0"># or</text:span><text:line-break/><text:span text:style-name="highlight_co0"># Use the same DUID + IAID as set in DHCPv6 for DHCPv4 ClientID as per RFC4361.</text:span><text:line-break/><text:span text:style-name="highlight_co0"># Some non-RFC compliant DHCP servers do not reply with this set.</text:span><text:line-break/><text:span text:style-name="highlight_co0"># In this case, comment out duid and enable clientid above.</text:span><text:line-break/><text:span text:style-name="highlight_co0">#duid</text:span><text:line-break/> <text:line-break/><text:span text:style-name="highlight_co0"># Persist interface configuration when dhcpcd exits.</text:span><text:line-break/>persistent<text:line-break/> <text:line-break/><text:span text:style-name="highlight_co0"># Rapid commit support.</text:span><text:line-break/><text:span text:style-name="highlight_co0"># Safe to enable by default because it requires the equivalent option set</text:span><text:line-break/><text:span text:style-name="highlight_co0"># on the server to actually work.</text:span><text:line-break/>option rapid_commit<text:line-break/> <text:line-break/><text:span text:style-name="highlight_co0"># A list of options to request from the DHCP server.</text:span><text:line-break/>option domain_name_servers, domain_name, domain_search, host_name<text:line-break/>option classless_static_routes<text:line-break/><text:span text:style-name="highlight_co0"># Respect the network MTU. This is applied to DHCP routes.</text:span><text:line-break/>option interface_mtu<text:line-break/> <text:line-break/><text:span text:style-name="highlight_co0"># Most distributions have NTP support.</text:span><text:line-break/><text:span text:style-name="highlight_co0">#option ntp_servers</text:span><text:line-break/> <text:line-break/><text:span text:style-name="highlight_co0"># A ServerID is required by RFC2131.</text:span><text:line-break/>require dhcp_server_identifier<text:line-break/> <text:line-break/><text:span text:style-name="highlight_co0"># Generate SLAAC address using the Hardware Address of the interface</text:span><text:line-break/><text:span text:style-name="highlight_co0">#slaac hwaddr</text:span><text:line-break/><text:span text:style-name="highlight_co0"># OR generate Stable Private IPv6 Addresses based from the DUID</text:span><text:line-break/>slaac private<text:line-break/> <text:line-break/><text:span text:style-name="highlight_co0"># Example static IP configuration:</text:span><text:line-break/><text:span text:style-name="highlight_co0">#interface eth0</text:span><text:line-break/><text:span text:style-name="highlight_co0">#static ip_address=192.168.0.10/24</text:span><text:line-break/><text:span text:style-name="highlight_co0">#static ip6_address=fd51:42f8:caae:d92e::ff/64</text:span><text:line-break/><text:span text:style-name="highlight_co0">#static routers=192.168.0.1</text:span><text:line-break/><text:span text:style-name="highlight_co0">#static domain_name_servers=192.168.0.1 8.8.8.8 fd51:42f8:caae:d92e::1</text:span><text:line-break/> <text:line-break/><text:span text:style-name="highlight_co0"># It is possible to fall back to a static IP if DHCP fails:</text:span><text:line-break/><text:span text:style-name="highlight_co0"># define static profile</text:span><text:line-break/><text:span text:style-name="highlight_co0">#profile static_eth0</text:span><text:line-break/><text:span text:style-name="highlight_co0">#static ip_address=192.168.1.23/24</text:span><text:line-break/><text:span text:style-name="highlight_co0">#static routers=192.168.1.1</text:span><text:line-break/><text:span text:style-name="highlight_co0">#static domain_name_servers=192.168.1.1</text:span><text:line-break/> <text:line-break/><text:span text:style-name="highlight_co0"># fallback to static profile on eth0</text:span><text:line-break/><text:span text:style-name="highlight_co0">#interface eth0</text:span><text:line-break/><text:span text:style-name="highlight_co0">#fallback static_eth0</text:span></text:p>
          </table:table-cell>
        </table:table-row>
      </table:table>
      <text:p text:style-name="Text_20_body">++**</text:p>
      <text:p text:style-name="Text_20_body">L'introduction de Debian <text:span text:style-name="Strong_20_Emphasis">Jessie</text:span> a créé de la confusion dans la communauté Raspberry Pi, rendant un grand nombre de tutoriels au pire obsolètes et au mieux déroutants.</text:p>
      <text:p text:style-name="Text_20_body"><text:span text:style-name="Strong_20_Emphasis">Avant Debian Jessie</text:span>, il était normal de modifier le <text:span text:style-name="Strong_20_Emphasis">/etc/network/interfaces</text:span> pour configurer les interfaces réseau (voir figure).<text:span text:style-name="Strong_20_Emphasis">Depuis Jessie</text:span>, il faut modifier <text:span text:style-name="Strong_20_Emphasis">/etc/dhcpcd.conf</text:span>.pour une connexion sans fil (wlan0), il faut également modifier <text:span text:style-name="Strong_20_Emphasis">/etc/wpa_supplicant/wpa_supplicant.conf</text:span> en ajoutant le ssid et le mot de passe du réseauJe ne sais pas comment la connexion wifi aurait pu fonctionner car il manque des informations dans vos fichiers (au moins ssid).</text:p>
      <text:p text:style-name="Text_20_body">Comme l'a souligné Janos, la priorité des détails de connexion etho venant après les détails wlan0 les a probablement rendus opérationnels (car ils auraient été vus en dernier par le processus de lecture du fichier).</text:p>
      <text:p text:style-name="Text_20_body">Non, ils ont des objectifs différents. Pour simplifier, vous pouvez ignorer le fichier <text:span text:style-name="Strong_20_Emphasis">interfaces</text:span> et travailler avec <text:span text:style-name="Strong_20_Emphasis">dhcpcd.conf</text:span> et <text:span text:style-name="Strong_20_Emphasis">wpa_supplicant.conf</text:span>.</text:p>
      <text:p text:style-name="Text_20_body">Encore une fois, je vais faire l'hypothèse que la question est plutôt Quel fichier utiliser ; si je dois en utiliser un, lequel est prioritaire ?</text:p>
      <text:p text:style-name="Text_20_body">avec le passage de Wheezy à Jessie (et dans un sens plus large avec l'adoption de systemd), la configuration de <text:span text:style-name="Strong_20_Emphasis">dhcpcd.conf</text:span> et <text:span text:style-name="Strong_20_Emphasis">wpa_supplicant.conf</text:span> sera la norme et le fichier interfaces ne sera plus utilisé.</text:p>
      <text:p text:style-name="Text_20_body">Qu'est-ce que cela signifie pour vous ?</text:p>
      <text:p text:style-name="Text_20_body">Eh bien (encore une fois) en supposant que vous essayez de configurer des connexions câblées (eth0) et sans fil (wlan0) avec des adresses IP statiques, vous voudriez que votre fichier <text:span text:style-name="Strong_20_Emphasis">interfaces</text:span> soit le fichier par défaut tel qu'initialement installé ;</text:p>
      <text:p text:style-name="Preformatted_20_Text"># Please note that this file is written to be used with dhcpcd<text:line-break/># For static IP, consult /etc/dhcpcd.conf and 'man dhcpcd.conf'<text:line-break/><text:line-break/># Include files from /etc/network/interfaces.d:<text:line-break/>source-directory /etc/network/interfaces.d<text:line-break/><text:line-break/>auto lo<text:line-break/>iface lo inet loopback<text:line-break/><text:line-break/>iface eth0 inet manual<text:line-break/><text:line-break/>allow-hotplug wlan0<text:line-break/>iface wlan0 inet manual<text:line-break/><text:s text:c="4"/>wpa-conf /etc/wpa_supplicant/wpa_supplicant.conf<text:line-break/><text:line-break/>allow-hotplug wlan1<text:line-break/>iface wlan1 inet manual<text:line-break/><text:s text:c="4"/>wpa-conf /etc/wpa_supplicant/wpa_supplicant.conf</text:p>
      <text:p text:style-name="Text_20_body">Vous voudriez que votre fichier dhcpcd.conf inclue les détails de connexion à la fin du fichier pour les deux interfaces et les entrées supplémentaires ressembleraient probablement un peu à ceci :</text:p>
      <text:p text:style-name="Preformatted_20_Text"># Custom static IP address for eth0.<text:line-break/>interface eth0<text:line-break/>static ip_address=192.168.0.115/24<text:line-break/>static routers=192.168.0.1<text:line-break/>static domain_name_servers=192.168.0.1<text:line-break/><text:line-break/># Custom static IP address for wlan0.<text:line-break/>interface wlan0<text:line-break/>static ip_address=192.168.0.115/24<text:line-break/>static routers=192.168.0.1<text:line-break/>static domain_name_servers=192.168.0.1</text:p>
      <text:p text:style-name="Text_20_body">Enfin, vous voudriez éditer votre fichier wpa_supplicant.conf afin qu'il inclue le ssid du réseau wifi et le mot de passe. Cela devrait probablement ressembler un peu à ceci :</text:p>
      <text:p text:style-name="Preformatted_20_Text">ctrl_interface=DIR=/var/run/wpa_supplicant GROUP=netdev<text:line-break/>update_config=1<text:line-break/><text:line-break/>network={<text:line-break/><text:s text:c="4"/>ssid="homenetwork"<text:line-break/><text:s text:c="4"/>psk="h0mepassw0rd"<text:line-break/>}</text:p>
      <text:h text:style-name="Heading_20_2" text:outline-level="2"><text:bookmark-start text:name="__RefHeading___voir_aussi_2"/><text:bookmark-start text:name="voir_aussi"/>Voir aussi<text:bookmark-end text:name="__RefHeading___voir_aussi_2"/><text:bookmark-end text:name="voir_aussi"/></text:h>
      <text:p text:style-name="Horizontal_20_Line"/>
      <text:p text:style-name="Text_20_body"><text:span text:style-name="Emphasis">Basé sur « <text:a xlink:type="simple" xlink:href="https://raspberrypi.stackexchange.com/questions/39785/differences-between-etc-dhcpcd-conf-and-etc-network-interfaces" text:style-name="Internet_20_link" text:visited-style-name="Visited_20_Internet_20_Link">Differences between /etc/dhcpcd.conf and /etc/network/interfaces?</text:a> » par Raspberry Pi Stack Exchang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6:14</meta:creation-date>
    <dc:creator>Generated</dc:creator>
    <dc:date>2026-08-24T02::16:14</dc:date>
    <dc:language>en-US</dc:language>
    <meta:editing-cycles>1</meta:editing-cycles>
    <meta:editing-duration>PT0S</meta:editing-duration>
    <dc:title>tutoriel:nanopc:raspi:fixip:dhcpcd_vs_interfaces</dc:title>
  </office:meta>
</office:document-meta>
</file>