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a3669b401286b69c6e907de69cab02.png"/>
  <manifest:file-entry manifest:media-type="image/png" manifest:full-path="Pictures/eee4ae6630284fff54848b951cc17d82.png"/>
  <manifest:file-entry manifest:media-type="image/png" manifest:full-path="Pictures/24d4c9d03e39ed9025138705b10f76a7.png"/>
  <manifest:file-entry manifest:media-type="image/png" manifest:full-path="Pictures/bb75bd0d1292ee79e9892e0973fe315a.png"/>
  <manifest:file-entry manifest:media-type="image/svg+xml" manifest:full-path="Pictures/6e605e44b3ecae2f7104923a47bfd24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fixip:box:start"/><text:bookmark-start text:name="__RefHeading___fixer_l_adresse_ip_du_raspberry_pi_sur_le_reseau_via_la_box_1"/><text:bookmark-start text:name="fixer_l_adresse_ip_du_raspberry_pi_sur_le_reseau_via_la_box"/>Fixer l'adresse IP du Raspberry Pi sur le réseau (via la box)<text:bookmark-end text:name="__RefHeading___fixer_l_adresse_ip_du_raspberry_pi_sur_le_reseau_via_la_box_1"/><text:bookmark-end text:name="fixer_l_adresse_ip_du_raspberry_pi_sur_le_reseau_via_la_b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hoisissez un <text:span text:style-name="Strong_20_Emphasis">plan de nommage</text:span> pour les PCs du réseau, par exemple :192.168.0.1pc1192.168.0.2pc2192.168.0.31framboiseInstallez-vous <text:span text:style-name="Strong_20_Emphasis">sur un PC</text:span> du réseau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onnectez-vous à la freebox sur <text:a xlink:type="simple" xlink:href="http://mafreebox.freebox.fr" text:style-name="Internet_20_link" text:visited-style-name="Visited_20_Internet_20_Link">http://mafreebox.freebox.fr</text:a> et ouvrez freebox OS : Un double-clic sur les périphériques réseau :<draw:frame draw:style-name="mediacenter" draw:name="0" text:anchor-type="paragraph" draw:z-index="0" svg:width="10.583333333333cm" svg:height="10.874375cm"><draw:image xlink:href="Pictures/19a3669b401286b69c6e907de69cab02.png" xlink:type="simple" xlink:show="embed" xlink:actuate="onLoad"/></draw:frame>Repérez le Raspberry Pi :<draw:frame draw:style-name="mediacenter" draw:name="1" text:anchor-type="paragraph" draw:z-index="1" svg:width="10.583333333333cm" svg:height="5.5746434937611cm"><draw:image xlink:href="Pictures/eee4ae6630284fff54848b951cc17d82.png" xlink:type="simple" xlink:show="embed" xlink:actuate="onLoad"/></draw:frame>Un clic droit sur le Raspberry Pi, sélectionnez <text:span text:style-name="Strong_20_Emphasis">configurer un bail DHCP</text:span> :<draw:frame draw:style-name="mediacenter" draw:name="2" text:anchor-type="paragraph" draw:z-index="2" svg:width="9.525cm" style:rel-width="100%" svg:height="6.7733333333333cm" style:rel-height="scale"><draw:image xlink:href="Pictures/24d4c9d03e39ed9025138705b10f76a7.png" xlink:type="simple" xlink:show="embed" xlink:actuate="onLoad"/></draw:frame>attribuez une adresse IP (1) et un commentaire (2) :<draw:frame draw:style-name="mediacenter" draw:name="3" text:anchor-type="paragraph" draw:z-index="3" svg:width="13.282083333333cm" svg:height="4.365625cm"><draw:image xlink:href="Pictures/bb75bd0d1292ee79e9892e0973fe315a.png" xlink:type="simple" xlink:show="embed" xlink:actuate="onLoad"/></draw:frame> Ici, nous avons ici choisi l'adresse <text:span text:style-name="Strong_20_Emphasis">192.168.0.31</text:span> (31 comme pi=3.1(4)) <draw:frame draw:style-name="media" draw:name="4" text:anchor-type="as-char" draw:z-index="4" svg:width="" svg:rel-width="100%" svg:height="0cm"><draw:image xlink:href="Pictures/6e605e44b3ecae2f7104923a47bfd246.svg" xlink:type="simple" xlink:show="embed" xlink:actuate="onLoad"/></draw:frame> .Cliquez sur <text:span text:style-name="Plugin_Keyboard___keyboard">Sauvegarder</text:span>.Terminez en éteignant et rallumant le Raspberry Pi pour qu'il prenne la nouvelle IP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8:32</meta:creation-date>
    <dc:creator>Generated</dc:creator>
    <dc:date>2026-08-24T02::18:32</dc:date>
    <dc:language>en-US</dc:language>
    <meta:editing-cycles>1</meta:editing-cycles>
    <meta:editing-duration>PT0S</meta:editing-duration>
    <dc:title>tutoriel:nanopc:raspi:fixip:box:start</dc:title>
  </office:meta>
</office:document-meta>
</file>