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dwagent:start"/><text:bookmark-start text:name="__RefHeading___dwservice_sur_un_raspberryun_teamviewer_like_voire_mieux_1"/><text:bookmark-start text:name="dwservice_sur_un_raspberryun_teamviewer_like_voire_mieux"/>DWservice sur un Raspberry : un TeamViewer like, voire mieux<text:bookmark-end text:name="__RefHeading___dwservice_sur_un_raspberryun_teamviewer_like_voire_mieux_1"/><text:bookmark-end text:name="dwservice_sur_un_raspberryun_teamviewer_like_voire_mie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blog.microlinux.fr/dwservice/" text:style-name="Internet_20_link" text:visited-style-name="Visited_20_Internet_20_Link">La télémaintenance facile avec DWService</text:a><text:span text:style-name="Strong_20_Emphasis">(fr)</text:span> <text:a xlink:type="simple" xlink:href="https://www.metal3d.org/blog/2017/adieu-teamviewer/" text:style-name="Internet_20_link" text:visited-style-name="Visited_20_Internet_20_Link">Adieu TeamViewer</text:a></text:p>
      <text:p text:style-name="Horizontal_20_Line"/>
      <text:p text:style-name="Text_20_body">//Basé sur « <text:a xlink:type="simple" xlink:href="https://www.metal3d.org/blog/2017/adieu-teamviewer/" text:style-name="Internet_20_link" text:visited-style-name="Visited_20_Internet_20_Link">Adieu TeamViewer</text:a> » par <text:a xlink:type="simple" xlink:href="http://www.metal3d.org.//" text:style-name="Internet_20_link" text:visited-style-name="Visited_20_Internet_20_Link">www.metal3d.org./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19</meta:creation-date>
    <dc:creator>Generated</dc:creator>
    <dc:date>2026-08-24T02::17:19</dc:date>
    <dc:language>en-US</dc:language>
    <meta:editing-cycles>1</meta:editing-cycles>
    <meta:editing-duration>PT0S</meta:editing-duration>
    <dc:title>tutoriel:nanopc:raspi:dwagent:start</dc:title>
  </office:meta>
</office:document-meta>
</file>