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8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config:start"/><text:bookmark-start text:name="__RefHeading___configuration_d_un_raspberry_pi_1"/><text:bookmark-start text:name="configuration_d_un_raspberry_pi"/>Configuration d'un Raspberry Pi<text:bookmark-end text:name="__RefHeading___configuration_d_un_raspberry_pi_1"/><text:bookmark-end text:name="configuration_d_un_raspberry_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branché et relié au réseau par câble ou Wi-Fiun <text:span text:style-name="Strong_20_Emphasis">PC</text:span> sur le même réseau que le Raspberry Pi, pour faire la configuration à distance via SSH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une session SSH sur la Raspberry Pi et lancez <text:span text:style-name="Strong_20_Emphasis">raspi-config</text:span> (ici, pour la première fois) :
</text:p>
      <text:p text:style-name="Command Line Interface"><text:span text:style-name="PluginODTAutoStyle_span_1">nicolas@chateau:~$ </text:span><text:span text:style-name="PluginODTAutoStyle_span_2">ssh framboise</text:span><text:line-break/><text:span text:style-name="PluginODTAutoStyle_span_3">...</text:span><text:line-break/><text:span text:style-name="PluginODTAutoStyle_span_4">Use raspi-config to set the country before use.</text:span><text:line-break/><text:span text:style-name="PluginODTAutoStyle_span_5"/><text:line-break/><text:span text:style-name="PluginODTAutoStyle_span_6">pi@raspberrypi:~ $ </text:span><text:span text:style-name="PluginODTAutoStyle_span_7">sudo raspi-config</text:span></text:p>
      <text:p text:style-name="Text_20_body">raspi-config démarre :
</text:p>
      <text:p text:style-name="Command Line Interface"><text:span text:style-name="PluginODTAutoStyle_span_8">┌─────────┤ Raspberry Pi Software Configuration Tool (raspi-config) ├──────────┐</text:span><text:line-break/><text:span text:style-name="PluginODTAutoStyle_span_9">│<text:s text:c="78"/>│</text:span><text:line-break/><text:span text:style-name="PluginODTAutoStyle_span_10">│<text:s text:c="7"/>1 System Options<text:s text:c="7"/>Configure system settings<text:s text:c="23"/>│</text:span><text:line-break/><text:span text:style-name="PluginODTAutoStyle_span_11">│<text:s text:c="7"/>2 Display Options<text:s text:c="6"/>Configure display settings<text:s text:c="22"/>│</text:span><text:line-break/><text:span text:style-name="PluginODTAutoStyle_span_12">│<text:s text:c="7"/>3 Interface Options<text:s text:c="4"/>Configure connections to peripherals<text:s text:c="12"/>│</text:span><text:line-break/><text:span text:style-name="PluginODTAutoStyle_span_13">│<text:s text:c="7"/>4 Performance Options<text:s text:c="2"/>Configure performance settings<text:s text:c="18"/>│</text:span><text:line-break/><text:span text:style-name="PluginODTAutoStyle_span_14">│<text:s text:c="7"/>5 Localisation Options Configure language and regional settings<text:s text:c="8"/>│</text:span><text:line-break/><text:span text:style-name="PluginODTAutoStyle_span_15">│<text:s text:c="7"/>6 Advanced Options<text:s text:c="5"/>Configure advanced settings<text:s text:c="21"/>│</text:span><text:line-break/><text:span text:style-name="PluginODTAutoStyle_span_16">│<text:s text:c="7"/>8 Update<text:s text:c="15"/>Update this tool to the latest version<text:s text:c="10"/>│</text:span><text:line-break/><text:span text:style-name="PluginODTAutoStyle_span_17">│<text:s text:c="7"/>9 About raspi-config<text:s text:c="3"/>Information about this configuration tool<text:s text:c="7"/>│</text:span><text:line-break/><text:span text:style-name="PluginODTAutoStyle_span_18">│<text:s text:c="78"/>│</text:span><text:line-break/><text:span text:style-name="PluginODTAutoStyle_span_19">│<text:s text:c="78"/>│</text:span><text:line-break/><text:span text:style-name="PluginODTAutoStyle_span_20">│<text:s text:c="78"/>│</text:span><text:line-break/><text:span text:style-name="PluginODTAutoStyle_span_21">│<text:s text:c="78"/>│</text:span><text:line-break/><text:span text:style-name="PluginODTAutoStyle_span_22">│<text:s text:c="78"/>│</text:span><text:line-break/><text:span text:style-name="PluginODTAutoStyle_span_23">│<text:s text:c="21"/>&lt;Select&gt;<text:s text:c="21"/>&lt;Finish&gt;<text:s text:c="20"/>│</text:span><text:line-break/><text:span text:style-name="PluginODTAutoStyle_span_24">│<text:s text:c="78"/>│</text:span><text:line-break/><text:span text:style-name="PluginODTAutoStyle_span_25">└──────────────────────────────────────────────────────────────────────────────┘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ystem_options_5"/><text:bookmark-start text:name="system_options"/>1 System Options<text:bookmark-end text:name="__RefHeading___system_options_5"/><text:bookmark-end text:name="system_options"/></text:h>
      <text:p text:style-name="Command Line Interface"><text:span text:style-name="PluginODTAutoStyle_span_26">┌─────────┤ Raspberry Pi Software Configuration Tool (raspi-config) ├──────────┐</text:span><text:line-break/><text:span text:style-name="PluginODTAutoStyle_span_27">│<text:s text:c="78"/>│</text:span><text:line-break/><text:span text:style-name="PluginODTAutoStyle_span_28">│<text:s text:c="7"/>S1 Wireless LAN<text:s text:c="6"/>Enter SSID and passphrase<text:s text:c="25"/>│</text:span><text:line-break/><text:span text:style-name="PluginODTAutoStyle_span_29">│<text:s text:c="7"/>S2 Audio<text:s text:c="13"/>Select audio out through HDMI or 3.5mm jack<text:s text:c="7"/>│</text:span><text:line-break/><text:span text:style-name="PluginODTAutoStyle_span_30">│<text:s text:c="7"/>S3 Password<text:s text:c="10"/>Change password for the 'pi' user<text:s text:c="17"/>│</text:span><text:line-break/><text:span text:style-name="PluginODTAutoStyle_span_31">│<text:s text:c="7"/>S4 Hostname<text:s text:c="10"/>Set name for this computer on a network<text:s text:c="11"/>│</text:span><text:line-break/><text:span text:style-name="PluginODTAutoStyle_span_32">│<text:s text:c="7"/>S5 Boot / Auto Login Select boot into desktop or to command line<text:s text:c="7"/>│</text:span><text:line-break/><text:span text:style-name="PluginODTAutoStyle_span_33">│<text:s text:c="7"/>S6 Network at Boot<text:s text:c="3"/>Select wait for network connection on boot<text:s text:c="8"/>│</text:span><text:line-break/><text:span text:style-name="PluginODTAutoStyle_span_34">│<text:s text:c="7"/>S7 Splash Screen<text:s text:c="5"/>Choose graphical splash screen or text boot<text:s text:c="7"/>│</text:span><text:line-break/><text:span text:style-name="PluginODTAutoStyle_span_35">│<text:s text:c="7"/>S8 Power LED<text:s text:c="9"/>Set behaviour of power LED<text:s text:c="24"/>│</text:span><text:line-break/><text:span text:style-name="PluginODTAutoStyle_span_36">│<text:s text:c="78"/>│</text:span><text:line-break/><text:span text:style-name="PluginODTAutoStyle_span_37">│<text:s text:c="78"/>│</text:span><text:line-break/><text:span text:style-name="PluginODTAutoStyle_span_38">│<text:s text:c="78"/>│</text:span><text:line-break/><text:span text:style-name="PluginODTAutoStyle_span_39">│<text:s text:c="78"/>│</text:span><text:line-break/><text:span text:style-name="PluginODTAutoStyle_span_40">│<text:s text:c="78"/>│</text:span><text:line-break/><text:span text:style-name="PluginODTAutoStyle_span_41">│<text:s text:c="21"/>&lt;Select&gt;<text:s text:c="21"/>&lt;Back&gt;<text:s text:c="22"/>│</text:span><text:line-break/><text:span text:style-name="PluginODTAutoStyle_span_42">│<text:s text:c="78"/>│</text:span><text:line-break/><text:span text:style-name="PluginODTAutoStyle_span_43">└───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<text:span text:style-name="Strong_20_Emphasis">Mot de passe de l’utilisateur par défaut du système</text:span> :</text:p>
      <text:p text:style-name="Command Line Interface"><text:span text:style-name="PluginODTAutoStyle_span_44">S3 Password</text:span></text:p>
      <text:p text:style-name="Text_20_body">Une fenêtre affiche : </text:p>
      <text:p text:style-name="Command Line Interface"><text:span text:style-name="PluginODTAutoStyle_span_45">You will now be asked to enter a new password for the pi user</text:span></text:p>
      <text:p text:style-name="Text_20_body">. Validez par <text:span text:style-name="Plugin_Keyboard___keyboard">↵ Entrée</text:span>.Entrez le nouveau mot de passe, et confirmez-le.<draw:frame draw:style-name="PluginODTAutoStyle_Frame_46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Retenez bien le nouveau mot de passe, <text:span text:style-name="Strong_20_Emphasis"><text:span text:style-name="underline">c'est lui qui vous donnera accès au Raspberry Pi.</text:span></text:span></text:p></table:table-cell></table:table-row></table:table></draw:text-box></draw:frame></text:p>
      <text:p text:style-name="Text_20_body">Une fenêtre affiche : </text:p>
      <text:p text:style-name="Command Line Interface"><text:span text:style-name="PluginODTAutoStyle_span_50">Password changed successfully</text:span></text:p>
      <text:p text:style-name="Text_20_body">. Validez par <text:span text:style-name="Plugin_Keyboard___keyboard">↵ Entrée</text:span>, et vous voici de nouveau sur le menu de configuration.<text:span text:style-name="Strong_20_Emphasis">Nom réseau du Raspberry Pi</text:span> :</text:p>
      <text:p text:style-name="Command Line Interface"><text:span text:style-name="PluginODTAutoStyle_span_51">S4 Hostname</text:span></text:p>
      <text:p text:style-name="Text_20_body">Un message s'affiche. Tapez <text:span text:style-name="Plugin_Keyboard___keyboard">↵ Entrée</text:span> pour l'accepterChangez le nom et acceptez.</text:p>
      <text:h text:style-name="Heading_20_3" text:outline-level="3"><text:bookmark-start text:name="__RefHeading___localisation_options_6"/><text:bookmark-start text:name="localisation_options"/>5 Localisation Options<text:bookmark-end text:name="__RefHeading___localisation_options_6"/><text:bookmark-end text:name="localisation_options"/></text:h>
      <text:p text:style-name="Command Line Interface"><text:span text:style-name="PluginODTAutoStyle_span_52">┌─────────┤ Raspberry Pi Software Configuration Tool (raspi-config) ├──────────┐</text:span><text:line-break/><text:span text:style-name="PluginODTAutoStyle_span_53">│<text:s text:c="78"/>│</text:span><text:line-break/><text:span text:style-name="PluginODTAutoStyle_span_54">│<text:s text:c="9"/>L1 Locale<text:s text:c="7"/>Configure language and regional settings<text:s text:c="13"/>│</text:span><text:line-break/><text:span text:style-name="PluginODTAutoStyle_span_55">│<text:s text:c="9"/>L2 Timezone<text:s text:c="5"/>Configure time zone<text:s text:c="34"/>│</text:span><text:line-break/><text:span text:style-name="PluginODTAutoStyle_span_56">│<text:s text:c="9"/>L3 Keyboard<text:s text:c="5"/>Set keyboard layout to match your keyboard<text:s text:c="11"/>│</text:span><text:line-break/><text:span text:style-name="PluginODTAutoStyle_span_57">│<text:s text:c="9"/>L4 WLAN Country Set legal wireless channels for your country<text:s text:c="9"/>│</text:span><text:line-break/><text:span text:style-name="PluginODTAutoStyle_span_58">│<text:s text:c="78"/>│</text:span><text:line-break/><text:span text:style-name="PluginODTAutoStyle_span_59">│<text:s text:c="78"/>│</text:span><text:line-break/><text:span text:style-name="PluginODTAutoStyle_span_60">│<text:s text:c="78"/>│</text:span><text:line-break/><text:span text:style-name="PluginODTAutoStyle_span_61">│<text:s text:c="78"/>│</text:span><text:line-break/><text:span text:style-name="PluginODTAutoStyle_span_62">│<text:s text:c="78"/>│</text:span><text:line-break/><text:span text:style-name="PluginODTAutoStyle_span_63">│<text:s text:c="78"/>│</text:span><text:line-break/><text:span text:style-name="PluginODTAutoStyle_span_64">│<text:s text:c="78"/>│</text:span><text:line-break/><text:span text:style-name="PluginODTAutoStyle_span_65">│<text:s text:c="78"/>│</text:span><text:line-break/><text:span text:style-name="PluginODTAutoStyle_span_66">│<text:s text:c="78"/>│</text:span><text:line-break/><text:span text:style-name="PluginODTAutoStyle_span_67">│<text:s text:c="21"/>&lt;Select&gt;<text:s text:c="21"/>&lt;Back&gt;<text:s text:c="22"/>│</text:span><text:line-break/><text:span text:style-name="PluginODTAutoStyle_span_68">│<text:s text:c="78"/>│</text:span><text:line-break/><text:span text:style-name="PluginODTAutoStyle_span_69">└───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<text:span text:style-name="Strong_20_Emphasis">Passer Raspbian et le Raspberry Pi en français</text:span></text:p>
      <text:p text:style-name="Command Line Interface"><text:span text:style-name="PluginODTAutoStyle_span_70">L1 Locale</text:span></text:p>
      <text:p text:style-name="Text_20_body">Au bout d'un moment, une liste s'affiche :</text:p>
      <text:h text:style-name="Heading_20_3" text:outline-level="3"><text:bookmark-start text:name="__RefHeading___passer_raspbian_et_le_raspberry_pi_en_francais_7"/><text:bookmark-start text:name="passer_raspbian_et_le_raspberry_pi_en_francais"/>Passer Raspbian et le Raspberry Pi en français<text:bookmark-end text:name="__RefHeading___passer_raspbian_et_le_raspberry_pi_en_francais_7"/><text:bookmark-end text:name="passer_raspbian_et_le_raspberry_pi_en_francais"/></text:h>
      <text:p text:style-name="Text_20_body">Sélectionnez </text:p>
      <text:p text:style-name="Command Line Interface"><text:span text:style-name="PluginODTAutoStyle_span_71">4 Localisation Options Set up language and regional settings to match your</text:span></text:p>
      <text:p text:style-name="Text_20_body"> et appuyez sur <text:span text:style-name="Plugin_Keyboard___keyboard">↵ Entrée</text:span>.</text:p>
      <text:p text:style-name="Command Line Interface"><text:span text:style-name="PluginODTAutoStyle_span_72">┌─────────┤ Raspberry Pi Software Configuration Tool (raspi-config) ├──────────┐</text:span><text:line-break/><text:span text:style-name="PluginODTAutoStyle_span_73">│<text:s text:c="78"/>│</text:span><text:line-break/><text:span text:style-name="PluginODTAutoStyle_span_74">│<text:s text:c="2"/>I1 Change Locale<text:s text:c="10"/>Set up language and regional settings to match y<text:s text:c="2"/>│</text:span><text:line-break/><text:span text:style-name="PluginODTAutoStyle_span_75">│<text:s text:c="2"/>I2 Change Time Zone<text:s text:c="7"/>Set up time zone to match your location<text:s text:c="11"/>│</text:span><text:line-break/><text:span text:style-name="PluginODTAutoStyle_span_76">│<text:s text:c="2"/>I3 Change Keyboard Layout Set the keyboard layout to match your keyboard<text:s text:c="4"/>│</text:span><text:line-break/><text:span text:style-name="PluginODTAutoStyle_span_77">│<text:s text:c="2"/>I4 Change WLAN Country<text:s text:c="4"/>Set the legal channels used in your country<text:s text:c="7"/>│</text:span><text:line-break/><text:span text:style-name="PluginODTAutoStyle_span_78">│<text:s text:c="78"/>│</text:span><text:line-break/><text:span text:style-name="PluginODTAutoStyle_span_79">│<text:s text:c="78"/>│</text:span><text:line-break/><text:span text:style-name="PluginODTAutoStyle_span_80">│<text:s text:c="78"/>│</text:span><text:line-break/><text:span text:style-name="PluginODTAutoStyle_span_81">│<text:s text:c="78"/>│</text:span><text:line-break/><text:span text:style-name="PluginODTAutoStyle_span_82">│<text:s text:c="78"/>│</text:span><text:line-break/><text:span text:style-name="PluginODTAutoStyle_span_83">│<text:s text:c="78"/>│</text:span><text:line-break/><text:span text:style-name="PluginODTAutoStyle_span_84">│<text:s text:c="78"/>│</text:span><text:line-break/><text:span text:style-name="PluginODTAutoStyle_span_85">│<text:s text:c="78"/>│</text:span><text:line-break/><text:span text:style-name="PluginODTAutoStyle_span_86">│<text:s text:c="78"/>│</text:span><text:line-break/><text:span text:style-name="PluginODTAutoStyle_span_87">│<text:s text:c="21"/>&lt;Select&gt;<text:s text:c="21"/>&lt;Back&gt;<text:s text:c="22"/>│</text:span><text:line-break/><text:span text:style-name="PluginODTAutoStyle_span_88">│<text:s text:c="78"/>│</text:span><text:line-break/><text:span text:style-name="PluginODTAutoStyle_span_89">└───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Dans le menu qui s'affiche, choisissez la première ligne, </text:p>
      <text:p text:style-name="Command Line Interface"><text:span text:style-name="PluginODTAutoStyle_span_90">I1 Change Locale<text:s text:c="10"/>Set up language and regional settings to match y</text:span></text:p>
      <text:p text:style-name="Text_20_body">Au bout d'un moment, une liste s'affiche :</text:p>
      <text:p text:style-name="Command Line Interface"><text:span text:style-name="PluginODTAutoStyle_span_91">┌──────────────────────────┤ Configuring locales ├──────────────────────────┐</text:span><text:line-break/><text:span text:style-name="PluginODTAutoStyle_span_92">│ Locales are a framework to switch between multiple languages and allow<text:s text:c="4"/>│ </text:span><text:line-break/><text:span text:style-name="PluginODTAutoStyle_span_93">│ users to use their language, country, characters, collation order, etc.<text:s text:c="3"/>│ </text:span><text:line-break/><text:span text:style-name="PluginODTAutoStyle_span_94">│<text:s text:c="75"/>│ </text:span><text:line-break/><text:span text:style-name="PluginODTAutoStyle_span_95">│ Please choose which locales to generate. UTF-8 locales should be chosen<text:s text:c="3"/>│ </text:span><text:line-break/><text:span text:style-name="PluginODTAutoStyle_span_96">│ by default, particularly for new installations. Other character sets may<text:s text:c="2"/>│ </text:span><text:line-break/><text:span text:style-name="PluginODTAutoStyle_span_97">│ be useful for backwards compatibility with older systems and software.<text:s text:c="4"/>│ </text:span><text:line-break/><text:span text:style-name="PluginODTAutoStyle_span_98">│<text:s text:c="75"/>│ </text:span><text:line-break/><text:span text:style-name="PluginODTAutoStyle_span_99">│ Locales to be generated:<text:s text:c="50"/>│ </text:span><text:line-break/><text:span text:style-name="PluginODTAutoStyle_span_100">│<text:s text:c="75"/>│ </text:span><text:line-break/><text:span text:style-name="PluginODTAutoStyle_span_101">│<text:s text:c="4"/>[ ] fr_CH ISO-8859-1<text:s text:c="51"/>│ </text:span><text:line-break/><text:span text:style-name="PluginODTAutoStyle_span_102">│<text:s text:c="4"/>[ ] fr_CH.UTF-8 UTF-8<text:s text:c="50"/>│ </text:span><text:line-break/><text:span text:style-name="PluginODTAutoStyle_span_103">│<text:s text:c="4"/>[ ] fr_FR ISO-8859-1<text:s text:c="47"/>▒<text:s text:c="3"/>│ </text:span><text:line-break/><text:span text:style-name="PluginODTAutoStyle_span_104">│<text:s text:c="4"/>[*] fr_FR.UTF-8 UTF-8<text:s text:c="46"/>▒<text:s text:c="3"/>│ </text:span><text:line-break/><text:span text:style-name="PluginODTAutoStyle_span_105">│<text:s text:c="4"/>[ ] fr_FR@euro ISO-8859-15<text:s text:c="45"/>│ </text:span><text:line-break/><text:span text:style-name="PluginODTAutoStyle_span_106">│<text:s text:c="75"/>│ </text:span><text:line-break/><text:span text:style-name="PluginODTAutoStyle_span_107">│<text:s text:c="75"/>│ </text:span><text:line-break/><text:span text:style-name="PluginODTAutoStyle_span_108">│<text:s text:c="20"/>&lt;Ok&gt; </text:span><text:span text:style-name="PluginODTAutoStyle_span_109"><text:s text:c="23"/>&lt;Cancel&gt;<text:s text:c="19"/>│ </text:span><text:line-break/><text:span text:style-name="PluginODTAutoStyle_span_110">│<text:s text:c="75"/>│ </text:span><text:line-break/><text:span text:style-name="PluginODTAutoStyle_span_111">└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Descendez jusqu’à la ligne <text:span text:style-name="Strong_20_Emphasis">en_GB.UTF-8 UTF-8</text:span> ; sélectionnez-la en appuyant sur la touche <text:span text:style-name="Plugin_Keyboard___keyboard">Espace</text:span> → une astérisque apparaît entre les crochets précédant le choix (si la ligne est déjà sélectionnée, gardez-la sélectionnée, c’est à dire avec un astérisque affiché entre les crochets).Même opération pour la ligne <text:span text:style-name="Strong_20_Emphasis">fr_FR.UTF-8 UTF-8</text:span>.Avec la touche <text:span text:style-name="Plugin_Keyboard___keyboard">Tabulation</text:span>, sélectionnez le champ <text:span text:style-name="Strong_20_Emphasis">&lt;Ok&gt;</text:span> et tapez <text:span text:style-name="Plugin_Keyboard___keyboard">↵ Entrée</text:span>.</text:p>
      <text:p text:style-name="Text_20_body">Une nouvelle fenêtre demande de choisir les langues par défaut.</text:p>
      <text:p text:style-name="Command Line Interface"><text:span text:style-name="PluginODTAutoStyle_span_112">┌──────────────────────────┤ Configuring locales ├──────────────────────────┐</text:span><text:line-break/><text:span text:style-name="PluginODTAutoStyle_span_113">│ Many packages in Debian use locales to display text in the correct<text:s text:c="8"/>│ </text:span><text:line-break/><text:span text:style-name="PluginODTAutoStyle_span_114">│ language for the user. You can choose a default locale for the system<text:s text:c="5"/>│ </text:span><text:line-break/><text:span text:style-name="PluginODTAutoStyle_span_115">│ from the generated locales.<text:s text:c="47"/>│ </text:span><text:line-break/><text:span text:style-name="PluginODTAutoStyle_span_116">│<text:s text:c="75"/>│ </text:span><text:line-break/><text:span text:style-name="PluginODTAutoStyle_span_117">│ This will select the default language for the entire system. If this<text:s text:c="6"/>│ </text:span><text:line-break/><text:span text:style-name="PluginODTAutoStyle_span_118">│ system is a multi-user system where not all users are able to speak the<text:s text:c="3"/>│ </text:span><text:line-break/><text:span text:style-name="PluginODTAutoStyle_span_119">│ default language, they will experience difficulties.<text:s text:c="22"/>│ </text:span><text:line-break/><text:span text:style-name="PluginODTAutoStyle_span_120">│<text:s text:c="75"/>│ </text:span><text:line-break/><text:span text:style-name="PluginODTAutoStyle_span_121">│ Default locale for the system environment:<text:s text:c="32"/>│ </text:span><text:line-break/><text:span text:style-name="PluginODTAutoStyle_span_122">│<text:s text:c="75"/>│ </text:span><text:line-break/><text:span text:style-name="PluginODTAutoStyle_span_123">│<text:s text:c="31"/>None<text:s text:c="40"/>│ </text:span><text:line-break/><text:span text:style-name="PluginODTAutoStyle_span_124">│<text:s text:c="31"/>C.UTF-8<text:s text:c="37"/>│ </text:span><text:line-break/><text:span text:style-name="PluginODTAutoStyle_span_125">│<text:s text:c="31"/>en_GB.UTF-8<text:s text:c="33"/>│ </text:span><text:line-break/><text:span text:style-name="PluginODTAutoStyle_span_126">│<text:s text:c="31"/>fr_FR.UTF-8<text:s text:c="33"/>│ </text:span><text:line-break/><text:span text:style-name="PluginODTAutoStyle_span_127">│<text:s text:c="75"/>│ </text:span><text:line-break/><text:span text:style-name="PluginODTAutoStyle_span_128">│<text:s text:c="75"/>│ </text:span><text:line-break/><text:span text:style-name="PluginODTAutoStyle_span_129">│<text:s text:c="20"/>&lt;Ok&gt; </text:span><text:span text:style-name="PluginODTAutoStyle_span_130"><text:s text:c="23"/>&lt;Cancel&gt;<text:s text:c="19"/>│ </text:span><text:line-break/><text:span text:style-name="PluginODTAutoStyle_span_131">│<text:s text:c="75"/>│ </text:span><text:line-break/><text:span text:style-name="PluginODTAutoStyle_span_132">└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Déplacez-vous sur <text:span text:style-name="Strong_20_Emphasis">fr_FR.UTF-8</text:span>. Avec la touche <text:span text:style-name="Plugin_Keyboard___keyboard">Tabulation</text:span>, sélectionnez le champ <text:span text:style-name="Strong_20_Emphasis">&lt;Ok&gt;</text:span> et tapez <text:span text:style-name="Plugin_Keyboard___keyboard">↵ Entrée</text:span>.</text:p>
      <text:p text:style-name="Text_20_body">Le système revient au menu.</text:p>
      <text:p text:style-name="Text_20_body"><draw:frame draw:style-name="PluginODTAutoStyle_Frame_133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passer le clavier en AZERTY, choisissez de nouveau <text:span text:style-name="Strong_20_Emphasis">4 Localisation Options</text:span>.</text:p><text:p text:style-name="Text_20_body">Dans le menu qui s'affiche, choisissez cette fois <text:span text:style-name="Strong_20_Emphasis">I3 Change Keyboard Layout</text:span>.</text:p><text:p text:style-name="Text_20_body"><draw:frame draw:style-name="PluginODTAutoStyle_Frame_137_text_frame" draw:name="Frame3" text:anchor-type="as-char" svg:width="0pt" draw:z-index="1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ia ssh, on est directement ramené au menu principal car aucun clavier n'est branché au Raspberry Pi…</text:p><text:p text:style-name="Text_20_body">Si vous mettez un clavier par la suite, relancez raspi-config pour exécuter ce paragraphe.</text:p></table:table-cell></table:table-row></table:table></draw:text-box></draw:frame></text:p><text:p text:style-name="Text_20_body">Sur la nouvelle fenêtre, validez directement sans changer le type de clavier. Sauf cas particuliers, ce devrait être le bon.</text:p></table:table-cell></table:table-row></table:table></draw:text-box></draw:frame></text:p>
      <text:h text:style-name="Heading_20_3" text:outline-level="3"><text:bookmark-start text:name="__RefHeading___activation_des_serveurs_ssh_et_vnc_8"/><text:bookmark-start text:name="activation_des_serveurs_ssh_et_vnc"/>Activation des serveurs SSH et VNC<text:bookmark-end text:name="__RefHeading___activation_des_serveurs_ssh_et_vnc_8"/><text:bookmark-end text:name="activation_des_serveurs_ssh_et_vnc"/></text:h>
      <text:p text:style-name="Text_20_body">Sélectionnez <text:span text:style-name="Strong_20_Emphasis">5 Interfacing Options</text:span> :</text:p>
      <text:p text:style-name="Command Line Interface"><text:span text:style-name="PluginODTAutoStyle_span_141">┌─────────┤ Raspberry Pi Software Configuration Tool (raspi-config) ├──────────┐</text:span><text:line-break/><text:span text:style-name="PluginODTAutoStyle_span_142">│<text:s text:c="78"/>│</text:span><text:line-break/><text:span text:style-name="PluginODTAutoStyle_span_143">│<text:s text:c="2"/>P1 Camera<text:s text:c="6"/>Enable/Disable connection to the Raspberry Pi Camera<text:s text:c="9"/>│</text:span><text:line-break/><text:span text:style-name="PluginODTAutoStyle_span_144">│<text:s text:c="2"/>P2 SSH<text:s text:c="9"/>Enable/Disable remote command line access to your Pi using<text:s text:c="3"/>│</text:span><text:line-break/><text:span text:style-name="PluginODTAutoStyle_span_145">│<text:s text:c="2"/>P3 VNC<text:s text:c="9"/>Enable/Disable graphical remote access to your Pi using Rea<text:s text:c="2"/>│</text:span><text:line-break/><text:span text:style-name="PluginODTAutoStyle_span_146">│<text:s text:c="2"/>P4 SPI<text:s text:c="9"/>Enable/Disable automatic loading of SPI kernel module<text:s text:c="8"/>│</text:span><text:line-break/><text:span text:style-name="PluginODTAutoStyle_span_147">│<text:s text:c="2"/>P5 I2C<text:s text:c="9"/>Enable/Disable automatic loading of I2C kernel module<text:s text:c="8"/>│</text:span><text:line-break/><text:span text:style-name="PluginODTAutoStyle_span_148">│<text:s text:c="2"/>P6 Serial<text:s text:c="6"/>Enable/Disable shell and kernel messages on the serial conn<text:s text:c="2"/>│</text:span><text:line-break/><text:span text:style-name="PluginODTAutoStyle_span_149">│<text:s text:c="2"/>P7 1-Wire<text:s text:c="6"/>Enable/Disable one-wire interface<text:s text:c="28"/>│</text:span><text:line-break/><text:span text:style-name="PluginODTAutoStyle_span_150">│<text:s text:c="2"/>P8 Remote GPIO Enable/Disable remote access to GPIO pins<text:s text:c="20"/>│</text:span><text:line-break/><text:span text:style-name="PluginODTAutoStyle_span_151">│<text:s text:c="78"/>│</text:span><text:line-break/><text:span text:style-name="PluginODTAutoStyle_span_152">│<text:s text:c="78"/>│</text:span><text:line-break/><text:span text:style-name="PluginODTAutoStyle_span_153">│<text:s text:c="78"/>│</text:span><text:line-break/><text:span text:style-name="PluginODTAutoStyle_span_154">│<text:s text:c="78"/>│</text:span><text:line-break/><text:span text:style-name="PluginODTAutoStyle_span_155">│<text:s text:c="78"/>│</text:span><text:line-break/><text:span text:style-name="PluginODTAutoStyle_span_156">│<text:s text:c="21"/>&lt;Select&gt;<text:s text:c="21"/>&lt;Back&gt;<text:s text:c="22"/>│</text:span><text:line-break/><text:span text:style-name="PluginODTAutoStyle_span_157">│<text:s text:c="78"/>│</text:span><text:line-break/><text:span text:style-name="PluginODTAutoStyle_span_158">└───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Choisissez </text:p>
      <text:p text:style-name="Command Line Interface"><text:span text:style-name="PluginODTAutoStyle_span_159">P2 SSH<text:s text:c="9"/>Enable/Disable remote command line access to your Pi using</text:span></text:p>
      <text:p text:style-name="Text_20_body">, validez et activez-le</text:p>
      <text:p text:style-name="Text_20_body">Même chose avec </text:p>
      <text:p text:style-name="Command Line Interface"><text:span text:style-name="PluginODTAutoStyle_span_160">P3 VNC<text:s text:c="9"/>Enable/Disable graphical remote access to your Pi using Rea</text:span></text:p>
      <text:p text:style-name="Text_20_body">Pour accéder au Raspberry Pi par VNC, voir <text:a xlink:type="simple" xlink:href="https://raspbian-france.fr/vnc-raspberry-pi/" text:style-name="Internet_20_link" text:visited-style-name="Visited_20_Internet_20_Link">https://raspbian-france.fr/vnc-raspberry-pi/</text:a></text:p>
      <text:h text:style-name="Heading_20_3" text:outline-level="3"><text:bookmark-start text:name="__RefHeading___reglages_avances_9"/><text:bookmark-start text:name="reglages_avances"/>Réglages avancés<text:bookmark-end text:name="__RefHeading___reglages_avances_9"/><text:bookmark-end text:name="reglages_avances"/></text:h>
      <text:p text:style-name="Text_20_body">Sélectionnez <text:span text:style-name="Strong_20_Emphasis">7 Advanced Options</text:span> :</text:p>
      <text:p text:style-name="Command Line Interface"><text:span text:style-name="PluginODTAutoStyle_span_161">┌─────────┤ Raspberry Pi Software Configuration Tool (raspi-config) ├──────────┐</text:span><text:line-break/><text:span text:style-name="PluginODTAutoStyle_span_162">│<text:s text:c="78"/>│</text:span><text:line-break/><text:span text:style-name="PluginODTAutoStyle_span_163">│<text:s text:c="4"/>A1 Expand Filesystem<text:s text:c="13"/>Ensures that all of the SD card s<text:s text:c="8"/>│</text:span><text:line-break/><text:span text:style-name="PluginODTAutoStyle_span_164">│<text:s text:c="4"/>A2 Overscan<text:s text:c="22"/>You may need to configure oversca<text:s text:c="8"/>│</text:span><text:line-break/><text:span text:style-name="PluginODTAutoStyle_span_165">│<text:s text:c="4"/>A3 Memory Split<text:s text:c="18"/>Change the amount of memory made<text:s text:c="9"/>│</text:span><text:line-break/><text:span text:style-name="PluginODTAutoStyle_span_166">│<text:s text:c="4"/>A4 Audio<text:s text:c="25"/>Force audio out through HDMI or 3<text:s text:c="8"/>│</text:span><text:line-break/><text:span text:style-name="PluginODTAutoStyle_span_167">│<text:s text:c="4"/>A5 Resolution<text:s text:c="20"/>Set a specific screen resolution<text:s text:c="9"/>│</text:span><text:line-break/><text:span text:style-name="PluginODTAutoStyle_span_168">│<text:s text:c="4"/>A6 Pixel Doubling<text:s text:c="16"/>Enable/Disable 2x2 pixel mapping<text:s text:c="9"/>│</text:span><text:line-break/><text:span text:style-name="PluginODTAutoStyle_span_169">│<text:s text:c="4"/>A7 GL Driver<text:s text:c="21"/>Enable/Disable experimental deskt<text:s text:c="8"/>│</text:span><text:line-break/><text:span text:style-name="PluginODTAutoStyle_span_170">│<text:s text:c="78"/>│</text:span><text:line-break/><text:span text:style-name="PluginODTAutoStyle_span_171">│<text:s text:c="78"/>│</text:span><text:line-break/><text:span text:style-name="PluginODTAutoStyle_span_172">│<text:s text:c="78"/>│</text:span><text:line-break/><text:span text:style-name="PluginODTAutoStyle_span_173">│<text:s text:c="78"/>│</text:span><text:line-break/><text:span text:style-name="PluginODTAutoStyle_span_174">│<text:s text:c="78"/>│</text:span><text:line-break/><text:span text:style-name="PluginODTAutoStyle_span_175">│<text:s text:c="21"/>&lt;Select&gt;<text:s text:c="21"/>&lt;Back&gt;<text:s text:c="22"/>│</text:span><text:line-break/><text:span text:style-name="PluginODTAutoStyle_span_176">│<text:s text:c="78"/>│</text:span><text:line-break/><text:span text:style-name="PluginODTAutoStyle_span_177">└──────────────────────────────────────────────────────────────────────────────┘</text:span></text:p>
      <text:p text:style-name="Text_20_body">Pour utiliser toute la carte, positionnez-vous sur le premier choix <text:span text:style-name="Strong_20_Emphasis">A1 Expand Filesystem</text:span>.</text:p>
      <text:p text:style-name="Text_20_body">Vous êtes de retour sur le menu principal.</text:p>
      <text:p text:style-name="Text_20_body">Utilisez la touche tabulation pour choisir <text:span text:style-name="Strong_20_Emphasis">Finish</text:span> et validez. répondre <text:span text:style-name="Strong_20_Emphasis">non</text:span> si une fenêtre vous demande si vous souhaitez redémarrer la Raspberry Pi.</text:p>
      <text:h text:style-name="Heading_20_3" text:outline-level="3"><text:bookmark-start text:name="__RefHeading___mise_a_jour_du_systeme_10"/><text:bookmark-start text:name="mise_a_jour_du_systeme"/>Mise à jour du système<text:bookmark-end text:name="__RefHeading___mise_a_jour_du_systeme_10"/><text:bookmark-end text:name="mise_a_jour_du_systeme"/></text:h>
      <text:p text:style-name="Text_20_body">Lancez :
</text:p>
      <text:p text:style-name="Command Line Interface"><text:span text:style-name="PluginODTAutoStyle_span_178">pi@raspberrypi:~ $ </text:span><text:span text:style-name="PluginODTAutoStyle_span_179">sudo apt update &amp;&amp; sudo apt upgrade -y</text:span></text:p>
      <text:p text:style-name="Text_20_body"><draw:frame draw:style-name="PluginODTAutoStyle_Frame_180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Il se peut que le serveur par défaut <text:a xlink:type="simple" xlink:href="http://mirrordirector.raspbian.org/raspbian" text:style-name="Internet_20_link" text:visited-style-name="Visited_20_Internet_20_Link">http://mirrordirector.raspbian.org/raspbian</text:a> soit relativement inaccessible : la commande <text:span text:style-name="Strong_20_Emphasis">update</text:span> est très longue et aboutit à des messages d'erreur.</text:p><text:p text:style-name="Text_20_body">Dans ce cas, il va falloir modifier le dépôt utilisé par défaut pour les mises à jour.</text:p><text:p text:style-name="Text_20_body">La liste des dépôts disponibles est ici : <text:a xlink:type="simple" xlink:href="https://www.raspbian.org/RaspbianMirrors" text:style-name="Internet_20_link" text:visited-style-name="Visited_20_Internet_20_Link">https://www.raspbian.org/RaspbianMirrors</text:a> Choisissez-en un, par exemple celui de l'école de programmation 42.fr : <text:a xlink:type="simple" xlink:href="http://raspbian.42.fr/raspbian/" text:style-name="Internet_20_link" text:visited-style-name="Visited_20_Internet_20_Link">http://raspbian.42.fr/raspbian/</text:a></text:p><text:p text:style-name="Text_20_body">Lancez :
</text:p><text:p text:style-name="Command Line Interface"><text:span text:style-name="PluginODTAutoStyle_span_184">pi@raspberrypi:~ $ </text:span><text:span text:style-name="PluginODTAutoStyle_span_185">sudo add-apt-repository "deb http://raspbian.42.fr/raspbian stretch main contrib non-free Raspberry Pi"</text:span><text:line-break/><text:span text:style-name="PluginODTAutoStyle_span_186">...</text:span><text:line-break/><text:span text:style-name="PluginODTAutoStyle_span_187">pi@framboise:~ $ </text:span><text:span text:style-name="PluginODTAutoStyle_span_188">sudo apt update</text:span></text:p></table:table-cell></table:table-row></table:table></draw:text-box></draw:frame></text:p>
      <text:h text:style-name="Heading_20_3" text:outline-level="3"><text:bookmark-start text:name="__RefHeading___mise_a_l_heure_du_raspberry_pi_11"/><text:bookmark-start text:name="mise_a_l_heure_du_raspberry_pi"/>Mise à l'heure du Raspberry Pi<text:bookmark-end text:name="__RefHeading___mise_a_l_heure_du_raspberry_pi_11"/><text:bookmark-end text:name="mise_a_l_heure_du_raspberry_pi"/></text:h>
      <text:p text:style-name="Text_20_body">Lancez :
</text:p>
      <text:p text:style-name="Command Line Interface"><text:span text:style-name="PluginODTAutoStyle_span_189">pi@raspberrypi:~ $ </text:span><text:span text:style-name="PluginODTAutoStyle_span_190">sudo dpkg-reconfigure tzdata</text:span></text:p>
      <text:p text:style-name="Text_20_body">et choisissez <text:span text:style-name="Strong_20_Emphasis">europe</text:span> puis <text:span text:style-name="Strong_20_Emphasis">paris</text:span>.</text:p>
      <text:p text:style-name="Text_20_body">Choisissez <text:span text:style-name="Strong_20_Emphasis">Europe</text:span> puis <text:span text:style-name="Strong_20_Emphasis">Paris</text:span></text:p>
      <text:p text:style-name="Text_20_body">Redémarrez :
</text:p>
      <text:p text:style-name="Command Line Interface"><text:span text:style-name="PluginODTAutoStyle_span_191">pi@framboise:~ $ </text:span><text:span text:style-name="PluginODTAutoStyle_span_192">sudo reboot</text:span></text:p>
      <text:p text:style-name="Text_20_body">Le Raspberry Pi redémarre et la connexion SSH s'interrompt.</text:p>
      <text:h text:style-name="Heading_20_3" text:outline-level="3"><text:bookmark-start text:name="__RefHeading___installation_de_programmes_de_base_12"/><text:bookmark-start text:name="installation_de_programmes_de_base"/>Installation de programmes de base<text:bookmark-end text:name="__RefHeading___installation_de_programmes_de_base_12"/><text:bookmark-end text:name="installation_de_programmes_de_base"/></text:h>
      <text:p text:style-name="Text_20_body">Reconnectez-vous via SSH :
</text:p>
      <text:p text:style-name="Command Line Interface"><text:span text:style-name="PluginODTAutoStyle_span_193">...:~$ </text:span><text:span text:style-name="PluginODTAutoStyle_span_194">ssh framboise</text:span><text:line-break/><text:span text:style-name="PluginODTAutoStyle_span_195">Linux framboise 4.19.118-v7+ #1311 SMP Mon Apr 27 14:21:24 BST 2020 armv7l</text:span><text:line-break/><text:span text:style-name="PluginODTAutoStyle_span_196">...</text:span><text:line-break/><text:span text:style-name="PluginODTAutoStyle_span_197">Wi-Fi is currently blocked by rfkill.</text:span><text:line-break/><text:span text:style-name="PluginODTAutoStyle_span_198">Use raspi-config to set the country before use.</text:span><text:line-break/><text:span text:style-name="PluginODTAutoStyle_span_199">pi@framboise:~ $ </text:span></text:p>
      <text:p text:style-name="Text_20_body">Faites une mise à jour du système :
</text:p>
      <text:p text:style-name="Command Line Interface"><text:span text:style-name="PluginODTAutoStyle_span_200">pi@framboise:~ $ </text:span><text:span text:style-name="PluginODTAutoStyle_span_201">sudo apt update &amp;&amp; sudo apt upgrade -y &amp;&amp; sudo apt dist-upgrade &amp;&amp; sudo apt autoclean</text:span></text:p>
      <text:p text:style-name="Text_20_body">Installez les logiciels suivants :
</text:p>
      <text:p text:style-name="Command Line Interface"><text:span text:style-name="PluginODTAutoStyle_span_202">pi@framboise:~ $ </text:span><text:span text:style-name="PluginODTAutoStyle_span_203">sudo apt install libnss-mdns avahi-utils ntp libcanberra-gtk-module libcanberra-gtk3-module geany manpages-fr ntfs-3g iftop htop lsof locate gparted wget samba samba-common-bin cifs-utils</text:span></text:p>
      <text:p text:style-name="Text_20_body">avahipermet de s'affranchir des DNS → le Raspberry Pi sera désormais accessible sur le réseau sous le nom DNS <text:span text:style-name="Strong_20_Emphasis">framboise.local</text:span><text:span text:style-name="Strong_20_Emphasis">Avantage</text:span> : Le nom DNS suit les changements d'adresse IP…Pour éviter des erreurs de langue, installez le français par :
</text:p>
      <text:p text:style-name="Command Line Interface"><text:span text:style-name="PluginODTAutoStyle_span_204">pi@framboise:~ $ </text:span><text:span text:style-name="PluginODTAutoStyle_span_205">sudo locale-gen fr</text:span></text:p>
      <text:p text:style-name="Text_20_body">Pour les serveurs, créez le groupe <text:span text:style-name="Strong_20_Emphasis">www-data</text:span> et l'utilisateur <text:span text:style-name="Strong_20_Emphasis">www-data</text:span> ; rendez l'utilisateur pi membre de ce groupe
</text:p>
      <text:p text:style-name="Command Line Interface"><text:span text:style-name="PluginODTAutoStyle_span_206">pi@framboise:~ $ </text:span><text:span text:style-name="PluginODTAutoStyle_span_207">sudo addgroup --system www-data</text:span><text:line-break/><text:span text:style-name="PluginODTAutoStyle_span_208">pi@framboise:~ $ </text:span><text:span text:style-name="PluginODTAutoStyle_span_209">sudo adduser www-data www-data</text:span><text:line-break/><text:span text:style-name="PluginODTAutoStyle_span_210">pi@framboise:~ $ </text:span><text:span text:style-name="PluginODTAutoStyle_span_211">sudo adduser pi www-data</text:span></text:p>
      <text:p text:style-name="Text_20_body">Installez les logiciels suivants :
</text:p>
      <text:p text:style-name="Command Line Interface"><text:span text:style-name="PluginODTAutoStyle_span_212">pi@framboise:~ $ </text:span><text:span text:style-name="PluginODTAutoStyle_span_213">sudo apt install unbound vsftpd db-util</text:span></text:p>
      <text:h text:style-name="Heading_20_3" text:outline-level="3"><text:bookmark-start text:name="__RefHeading___parametrage_de_nano_et_de_bash_13"/><text:bookmark-start text:name="parametrage_de_nano_et_de_bash"/>Paramétrage de nano et de bash<text:bookmark-end text:name="__RefHeading___parametrage_de_nano_et_de_bash_13"/><text:bookmark-end text:name="parametrage_de_nano_et_de_bash"/></text:h>
      <text:p text:style-name="Text_20_body">Éditez avec les droits d'administration le fichier <text:span text:style-name="Strong_20_Emphasis">/etc/nanorc</text:span> et dé-commentez les lignes :</text:p>
      <text:p text:style-name="Preformatted_20_Text">...<text:line-break/>set autoindent<text:line-break/>...<text:line-break/>set mouse<text:line-break/>...<text:line-break/>set smarthome<text:line-break/>...<text:line-break/>set tabsize 4</text:p>
      <text:p text:style-name="Text_20_body">Créez avec les droits d'administration le fichier <text:span text:style-name="Strong_20_Emphasis">~/.bash_aliases</text:span> <text:note text:id="ftn0" text:note-class="footnote"><text:note-citation text:label="1)">1)</text:note-citation><text:note-body><text:p text:style-name="Text_20_body">Pour éviter de modifier trop souvent le fichier sensible qu'est .bashrc, nous utilisons le fichier <text:span text:style-name="Strong_20_Emphasis">~/.bash_aliases</text:span></text:p></text:note-body></text:note> pour ajouter les lignes voulues :</text:p>
      <text:p text:style-name="Preformatted_20_Text">alias ll='ls -lArth'<text:line-break/>alias rm='rm --preserve-root'<text:line-break/>alias la='ls -A'<text:line-break/>alias l='ls -CF'<text:line-break/>alias update="sudo apt-get -y update"<text:line-break/>alias upgrade="sudo apt-get -y upgrade"<text:line-break/>alias dist-upgrade="sudo apt-get -y dist-upgrade"</text:p>
      <text:p text:style-name="Text_20_body">En ligne de commande ssh, pour activer ces aliases, lancez :</text:p>
      <text:p text:style-name="Command Line Interface"><text:span text:style-name="PluginODTAutoStyle_span_214">pi@framboise:~ $ </text:span><text:span text:style-name="PluginODTAutoStyle_span_215">source .bashrc</text:span>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8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06::00:04</meta:creation-date>
    <dc:creator>Generated</dc:creator>
    <dc:date>2026-08-25T06::00:04</dc:date>
    <dc:language>en-US</dc:language>
    <meta:editing-cycles>1</meta:editing-cycles>
    <meta:editing-duration>PT0S</meta:editing-duration>
    <dc:title>tutoriel:nanopc:raspi:config:start</dc:title>
  </office:meta>
</office:document-meta>
</file>