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name="PluginODTAutoStyle_Frame_1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linux:grub:start"/><text:bookmark-start text:name="__RefHeading___grub_2_grub-pcgestionnaire_de_demarrage_1"/><text:bookmark-start text:name="grub_2_grub-pcgestionnaire_de_demarrage"/>GRUB 2 (= GRUB-PC) : Gestionnaire de démarrage<text:bookmark-end text:name="__RefHeading___grub_2_grub-pcgestionnaire_de_demarrage_1"/><text:bookmark-end text:name="grub_2_grub-pcgestionnaire_de_demarrage"/></text:h>
      <text:h text:style-name="Heading_20_2" text:outline-level="2"><text:bookmark-start text:name="__RefHeading___tutoriels_2"/><text:bookmark-start text:name="tutoriels"/>Tutoriels<text:bookmark-end text:name="__RefHeading___tutoriels_2"/><text:bookmark-end text:name="tutoriels"/></text:h>
      <text:a xlink:type="simple" xlink:href="https://nfrappe.fr/doc-0/doku.php?id=tutoriel:linux:grub:liveusbwindows:start" text:style-name="Internet_20_link" text:visited-style-name="Visited_20_Internet_20_Link">Comment installer Windows SUR une clé USB (Windows 10/8.1/7)</text:a>
      <text:a xlink:type="simple" xlink:href="https://nfrappe.fr/doc-0/doku.php?id=tutoriel:linux:grub:usbmultigrub2:start" text:style-name="Internet_20_link" text:visited-style-name="Visited_20_Internet_20_Link">Clé usb multiboot avec grub2 avec dessus Win7 installer, Xubuntu et Kali</text:a>
      <text:a xlink:type="simple" xlink:href="https://nfrappe.fr/doc-0/doku.php?id=fr:tutoriel:linux:grub:partgrub2:start" text:style-name="Internet_20_link" text:visited-style-name="Visited_20_Internet_20_Link">partgrub2</text:a>
      <text:h text:style-name="Heading_20_2" text:outline-level="2"><text:bookmark-start text:name="__RefHeading___configuration_de_grub_2_3"/><text:bookmark-start text:name="configuration_de_grub_2"/>Configuration de GRUB 2<text:bookmark-end text:name="__RefHeading___configuration_de_grub_2_3"/><text:bookmark-end text:name="configuration_de_grub_2"/></text:h>
      <text:p text:style-name="Text_20_body">Les fichiers de GRUB 2</text:p>
      <text:p text:style-name="Text_20_body">fichier <text:span text:style-name="Strong_20_Emphasis">/etc/default/grub</text:span> :</text:p>
      <text:p text:style-name="Preformatted_20_Text"># If you change this file, run 'update-grub' afterwards to update<text:line-break/># /boot/grub/grub.cfg.<text:line-break/># For full documentation of the options in this file, see:<text:line-break/>#<text:s text:c="3"/>info -f grub -n 'Simple configuration'<text:line-break/><text:line-break/>GRUB_DEFAULT=0<text:line-break/>#GRUB_HIDDEN_TIMEOUT=0<text:line-break/>GRUB_HIDDEN_TIMEOUT_QUIET=true<text:line-break/>GRUB_TIMEOUT=10<text:line-break/>GRUB_DISTRIBUTOR=`lsb_release -i -s 2&gt; /dev/null || echo Debian`<text:line-break/>GRUB_CMDLINE_LINUX_DEFAULT="quiet splash"<text:line-break/>GRUB_CMDLINE_LINUX=""<text:line-break/><text:line-break/># Uncomment to enable BadRAM filtering, modify to suit your needs<text:line-break/># This works with Linux (no patch required) and with any kernel that obtains<text:line-break/># the memory map information from GRUB (GNU Mach, kernel of FreeBSD ...)<text:line-break/>#GRUB_BADRAM="0x01234567,0xfefefefe,0x89abcdef,0xefefefef"<text:line-break/><text:line-break/># Uncomment to disable graphical terminal (grub-pc only)<text:line-break/>#GRUB_TERMINAL=console<text:line-break/><text:line-break/># The resolution used on graphical terminal<text:line-break/># note that you can use only modes which your graphic card supports via VBE<text:line-break/># you can see them in real GRUB with the command `vbeinfo'<text:line-break/>#GRUB_GFXMODE=640x480<text:line-break/><text:line-break/># Uncomment if you don't want GRUB to pass "root=UUID=xxx" parameter to Linux<text:line-break/>#GRUB_DISABLE_LINUX_UUID=true<text:line-break/><text:line-break/># Uncomment to disable generation of recovery mode menu entries<text:line-break/>#GRUB_DISABLE_RECOVERY="true"<text:line-break/><text:line-break/># Uncomment to get a beep at grub start<text:line-break/>#GRUB_INIT_TUNE="480 440 1"</text:p>
      <text:p text:style-name="Text_20_body">fichiers du répertoire <text:span text:style-name="Strong_20_Emphasis">/etc/grub.d/</text:span> :Ce répertoire contient des fichiers bash numérotés qui s'exécutent dans l'ordre des numéros pour générer le fichier grub.cfg.:~$ ls -al /etc/grub.d/
total 96
drwxr-xr-x   2 root root  4096 févr. 10 11:45 .
drwxr-xr-x 157 root root 12288 févr. 11 10:29 ..
-rwxr-xr-x   1 root root  9791 juin  21  2017 00_header
-rwxr-xr-x   1 root root  6258 mars  15  2016 05_debian_theme
-rwxr-xr-x   1 root root 12512 juin  21  2017 10_linux
-rwxr-xr-x   1 root root 11082 juin  21  2017 20_linux_xen
-rwxr-xr-x   1 root root  1992 janv. 28  2016 20_memtest86+
-rwxr-xr-x   1 root root 11692 juin  21  2017 30_os-prober
-rwxr-xr-x   1 root root  1418 juin  21  2017 30_uefi-firmware
-rwxr-xr-x   1 root root   468 févr. 10 11:45 40_custom
-rwxr-xr-x   1 root root   216 juin  21  2017 41_custom
-rw-r–r–   1 root root   483 juin  21  2017 README
:~$
&lt;/cli&gt;</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Explications :</text:p><text:p text:style-name="Text_20_body"><text:span text:style-name="Strong_20_Emphasis">00_header</text:span>génère l'en-tête du fichier grub.cfg à partir des informations paramétrées dans le fichier /etc/default/grub.05_debian_themegénère des informations sur le thème graphique du menu de démarrage.10_linuxgénère les entrées correspondant au système GNU/Linux hôte.20_linux_xen20_memtest86+génère les entrées memtest.30_os-proberdétecte les nouveaux systèmes lors de la génération du fichier grub.cfg et génère les entrées correspondantes. Il détecte les systèmes avec un noyaux Linux, un noyau Hurd, les systèmes Windows et les systèmes Mac OS X.40_customgénère des entrées introduites manuellement dans ce fichier.41_custom</text:p></table:table-cell></table:table-row></table:table></draw:text-box></draw:frame></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Ne pas toucher au fichier <text:span text:style-name="Strong_20_Emphasis">/boot/grub/grub.cfg</text:span> ! Il est généré automatiquement par</text:p><text:p text:style-name="Command Line Interface"><text:span text:style-name="PluginODTAutoStyle_span_9">~$ </text:span><text:span text:style-name="PluginODTAutoStyle_span_10">sudo update-grub</text:span></text:p></table:table-cell></table:table-row></table:table></draw:text-box></draw:frame></text:p>
      <text:p text:style-name="Text_20_body">Pour changer la configuration, les fichiers à modifier sont <text:span text:style-name="Strong_20_Emphasis">/etc/default/grub</text:span> et les fichiers du répertoire <text:span text:style-name="Strong_20_Emphasis">/etc/grub.d</text:span>.</text:p>
      <text:p text:style-name="Text_20_body">Après avoir édité ces fichiers, exécuter</text:p>
      <text:p text:style-name="Command Line Interface"><text:span text:style-name="PluginODTAutoStyle_span_11">~$ </text:span><text:span text:style-name="PluginODTAutoStyle_span_12">sudo update-grub</text:span></text:p>
      <text:p text:style-name="Text_20_body">pour intégrer les changements dans le menu GRUB 2.</text:p>
      <text:p text:style-name="Text_20_body"><draw:frame draw:style-name="PluginODTAutoStyle_Frame_13_text_frame" draw:name="Frame3" text:anchor-type="paragraph" svg:width="289.134pt" draw:z-index="0" svg:min-height="1cm"><draw:text-box><table:table table:style-name="Table"><table:table-column table:style-name="odt_auto_style_table_column_3_1"/><table:table-row><table:table-cell office:value-type="string" table:style-name="tablecell"><text:p text:style-name="tablealignleft">Des applications comme Grub Customizerpermettent de faire certains changements courants, comme le système d'exploitation/noyau par défaut et le délai d'expiration du menu.</text:p></table:table-cell></table:table-row></table:table></draw:text-box></draw:frame></text:p>
      <text:h text:style-name="Heading_20_3" text:outline-level="3"><text:bookmark-start text:name="__RefHeading___fichier_etc_default_grub_4"/><text:bookmark-start text:name="fichier_etc_default_grub"/>fichier /etc/default/grub<text:bookmark-end text:name="__RefHeading___fichier_etc_default_grub_4"/><text:bookmark-end text:name="fichier_etc_default_grub"/></text:h>
      <text:h text:style-name="Heading_20_2" text:outline-level="2"><text:bookmark-start text:name="__RefHeading___modification_des_entrees_5"/><text:bookmark-start text:name="modification_des_entrees"/>Modification des entrées<text:bookmark-end text:name="__RefHeading___modification_des_entrees_5"/><text:bookmark-end text:name="modification_des_entrees"/></text:h>
      <text:h text:style-name="Heading_20_3" text:outline-level="3"><text:bookmark-start text:name="__RefHeading___la_ligne_de_basele_fichier_etc_default_grub_6"/><text:bookmark-start text:name="la_ligne_de_basele_fichier_etc_default_grub"/>La ligne de base : le fichier /etc/default/grub<text:bookmark-end text:name="__RefHeading___la_ligne_de_basele_fichier_etc_default_grub_6"/><text:bookmark-end text:name="la_ligne_de_basele_fichier_etc_default_grub"/></text:h>
      <text:p text:style-name="Text_20_body">Éditer la ou les lignes commençant par GRUB_DISTRIBUTOR. Ces lignes définissent ce qui sera affiché à l'écran.</text:p>
      <text:p text:style-name="Text_20_body">Choisir parmi les options suivantes (dé-commenter) :</text:p>
      <text:p text:style-name="Preformatted_20_Text">GRUB_DISTRIBUTOR=`lsb_release -i -s 2&gt; /dev/null || echo Debian` # donne : Ubuntu, Linux 2.6...</text:p>
      <text:p text:style-name="Preformatted_20_Text">#GRUB_DISTRIBUTOR=`lsb_release -d -s 2&gt; /dev/null || echo Debian` # donne : Ubuntu 9.10, Linux 2.6...</text:p>
      <text:p text:style-name="Preformatted_20_Text">#GRUB_DISTRIBUTOR=`echo -n $(lsb_release -cds 2&gt; /dev/null || echo Debian)` # donne : Ubuntu 9.10 karmic, Linux 2.6....</text:p>
      <text:h text:style-name="Heading_20_3" text:outline-level="3"><text:bookmark-start text:name="__RefHeading___ajouter_des_entrees_7"/><text:bookmark-start text:name="ajouter_des_entrees"/>Ajouter des entrées<text:bookmark-end text:name="__RefHeading___ajouter_des_entrees_7"/><text:bookmark-end text:name="ajouter_des_entrees"/></text:h>
      <text:p text:style-name="Text_20_body">Pour ajouter des entrées, éditer avec les droits d'administration le fichier <text:span text:style-name="Strong_20_Emphasis">/etc/grub.d/40_custom</text:span> pour y ajouter les entrées voulues. Tout ce qui est présent dans ce fichier sera recopié tel quel dans le fichier <text:span text:style-name="Strong_20_Emphasis">grub.cfg</text:span>.</text:p>
      <text:p text:style-name="Text_20_body">Exemple :</text:p>
      <text:p text:style-name="Preformatted_20_Text"><text:s text:c="4"/>### BEGIN /etc/grub.d/40_custom ###<text:line-break/><text:s text:c="4"/># This file provides an easy way to add custom menu entries. Simply type the<text:line-break/><text:s text:c="4"/># menu entries you want to add after this comment. Be careful not to change<text:line-break/><text:s text:c="4"/># the 'exec tail' line above.<text:line-break/><text:line-break/><text:s text:c="4"/>menuentry "Windows 7" {<text:line-break/><text:s text:c="4"/>set root=(hd0,1)<text:line-break/><text:s text:c="4"/>chainloader +1<text:line-break/><text:s text:c="4"/>}</text:p>
      <text:h text:style-name="Heading_20_2" text:outline-level="2"><text:bookmark-start text:name="__RefHeading___creer_une_cle_usb_de_secours_8"/><text:bookmark-start text:name="creer_une_cle_usb_de_secours"/>Créer une clé USB de secours<text:bookmark-end text:name="__RefHeading___creer_une_cle_usb_de_secours_8"/><text:bookmark-end text:name="creer_une_cle_usb_de_secours"/></text:h>
      <text:p text:style-name="Text_20_body">Avant toute installation de nouveau système, il peut être judicieux de faire une clé USB de secours pour pouvoir remettre en route votre Grub, au cas où.</text:p>
      <text:p text:style-name="Text_20_body">Avec <text:span text:style-name="Strong_20_Emphasis">Gparted</text:span> (présent sur le live-cd d'Ubuntu), supprimer les partitionss existantes sur la clé et créer 2 partitions :</text:p>
      <text:p text:style-name="Text_20_body">une de <text:span text:style-name="Strong_20_Emphasis">8 Mo</text:span> de type <text:span text:style-name="Strong_20_Emphasis">non formaté</text:span> ; lui affecter le drapeau <text:span text:style-name="Strong_20_Emphasis">boot</text:span>une pour le reste, de type <text:span text:style-name="Strong_20_Emphasis">fat32</text:span> ; lui affecter l'étiquette <text:span text:style-name="Strong_20_Emphasis">GRUB-SOS</text:span> pour qu'elle se monte sous ce nom.lancer le gestionnaire de fichiers et cliquer sur la clé GRUB-SOS pour voir son contenu : elle est montée automatiquement sur /media/NomUtilisateurlancer la commande suivante (sur un live-cd Ubuntu, <text:span text:style-name="Strong_20_Emphasis">NomUtilisateur</text:span>=<text:span text:style-name="Strong_20_Emphasis">ubuntu</text:span>) :</text:p>
      <text:p text:style-name="Command Line Interface"><text:span text:style-name="PluginODTAutoStyle_span_17">~$ </text:span><text:span text:style-name="PluginODTAutoStyle_span_18">sudo grub-install --root-directory=/media/ubuntu/GRUB-SOS /dev/sdb</text:span></text:p>
      <text:p text:style-name="Text_20_body"><draw:frame draw:style-name="PluginODTAutoStyle_Frame_19_text_frame" draw:name="Frame4" text:anchor-type="paragraph" svg:width="289.134pt" draw:z-index="0" svg:min-height="1cm"><draw:text-box><table:table table:style-name="Table"><table:table-column table:style-name="odt_auto_style_table_column_4_1"/><table:table-row><table:table-cell office:value-type="string" table:style-name="tablecell"><text:p text:style-name="tablealignleft">Dans le cas d'une partition de boot séparée, remplacer <text:span text:style-name="Strong_20_Emphasis">root-directory</text:span> par <text:span text:style-name="Strong_20_Emphasis">boot-directory</text:span>.</text:p></table:table-cell></table:table-row></table:table></draw:text-box></draw:frame></text:p>
      <text:p text:style-name="Text_20_body">Maintenant, copier coller tout le contenu du dossier <text:span text:style-name="Strong_20_Emphasis">/boot/grub</text:span> du système à démarrer vers le dossier identique de la clé USB.</text:p>
      <text:p text:style-name="Text_20_body">Dorénavant, en démarrant l'ordinateur sur la clé USB, on accède au système principal (car il est appelé par son UUID).</text:p>
      <text:p text:style-name="Text_20_body"><draw:frame draw:style-name="PluginODTAutoStyle_Frame_23_text_frame" draw:name="Frame5" text:anchor-type="paragraph" svg:width="289.134pt" draw:z-index="0" svg:min-height="1cm"><draw:text-box><table:table table:style-name="Table"><table:table-column table:style-name="odt_auto_style_table_column_5_1"/><table:table-row><table:table-cell office:value-type="string" table:style-name="tablecell"><text:p text:style-name="tablealignleft">On peut aussi éditer le fichier <text:span text:style-name="Strong_20_Emphasis">grub.cfg</text:span> de la clé USB <text:note text:id="ftn0" text:note-class="footnote"><text:note-citation text:label="1)">1)</text:note-citation><text:note-body><text:p text:style-name="Text_20_body">sous réserve de faire un 'clic droit/propriétés/permissions' dessus pour le mettre en 'lecture/écriture' au lieu de 'lecture seule'</text:p></text:note-body></text:note></text:p><text:p text:style-name="Text_20_body">Par exemple, on peut y mettre <text:a xlink:type="simple" xlink:href="https://doc.ubuntu-fr.org/tutoriel/grub2_parametrage_manuel#chainer_un_autre_menu" text:style-name="Internet_20_link" text:visited-style-name="Visited_20_Internet_20_Link">un menu de chaînage</text:a> ou un menu pour <text:a xlink:type="simple" xlink:href="https://doc.ubuntu-fr.org/tutoriel/grub2_lancer_des_images_iso#menu_type" text:style-name="Internet_20_link" text:visited-style-name="Visited_20_Internet_20_Link">lancer l'iso d'un live-cd</text:a>,..</text:p></table:table-cell></table:table-row></table:table></draw:text-box></draw:frame></text:p>
      <text:h text:style-name="Heading_20_2" text:outline-level="2"><text:bookmark-start text:name="__RefHeading___conclusion_9"/><text:bookmark-start text:name="conclusion"/>Conclusion<text:bookmark-end text:name="__RefHeading___conclusion_9"/><text:bookmark-end text:name="conclusion"/></text:h>
      <text:h text:style-name="Heading_20_2" text:outline-level="2"><text:bookmark-start text:name="__RefHeading___problemes_connus_10"/><text:bookmark-start text:name="problemes_connus"/>Problèmes connus<text:bookmark-end text:name="__RefHeading___problemes_connus_10"/><text:bookmark-end text:name="problemes_connus"/></text:h>
      <text:h text:style-name="Heading_20_2" text:outline-level="2"><text:bookmark-start text:name="__RefHeading___voir_aussi_11"/><text:bookmark-start text:name="voir_aussi"/>Voir aussi<text:bookmark-end text:name="__RefHeading___voir_aussi_11"/><text:bookmark-end text:name="voir_aussi"/></text:h>
      <text:p text:style-name="Text_20_body"><text:span text:style-name="Strong_20_Emphasis">(en)</text:span> <text:a xlink:type="simple" xlink:href="http://" text:style-name="Internet_20_link" text:visited-style-name="Visited_20_Internet_20_Link">http://</text:a><text:span text:style-name="Strong_20_Emphasis">(fr)</text:span> <text:a xlink:type="simple" xlink:href="https://doc.ubuntu-fr.org/grub-pc#creer_une_cle_usb_de_secours" text:style-name="Internet_20_link" text:visited-style-name="Visited_20_Internet_20_Link">https://doc.ubuntu-fr.org/grub-pc#creer_une_cle_usb_de_secours</text:a></text:p>
      <text:p text:style-name="Horizontal_20_Line"/>
      <text:p text:style-name="Text_20_body"><text:span text:style-name="Emphasis">Basé sur « <text:a xlink:type="simple" xlink:href="http://" text:style-name="Internet_20_link" text:visited-style-name="Visited_20_Internet_20_Link">Article</text:a> »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name="PluginODTAutoStyle_Frame_1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2::16:17</meta:creation-date>
    <dc:creator>Generated</dc:creator>
    <dc:date>2026-08-24T02::16:17</dc:date>
    <dc:language>en-US</dc:language>
    <meta:editing-cycles>1</meta:editing-cycles>
    <meta:editing-duration>PT0S</meta:editing-duration>
    <dc:title>tutoriel:linux:grub:start</dc:title>
  </office:meta>
</office:document-meta>
</file>