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9070000bb839b138a6a7ba99031e5d.png"/>
  <manifest:file-entry manifest:media-type="image/png" manifest:full-path="Pictures/043e35994c9c5b7e60cda50e2ae3a456.png"/>
  <manifest:file-entry manifest:media-type="image/png" manifest:full-path="Pictures/05e38ad62866498ed5ecf25d34561c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liveusbwindows:start"/><text:bookmark-start text:name="__RefHeading___comment_installer_windows_sur_une_cle_usb_windows_10_8.1_7_1"/><text:bookmark-start text:name="comment_installer_windows_sur_une_cle_usb_windows_10_8.1_7"/>Comment installer Windows SUR une clé USB (Windows 10/8.1/7)<text:bookmark-end text:name="__RefHeading___comment_installer_windows_sur_une_cle_usb_windows_10_8.1_7_1"/><text:bookmark-end text:name="comment_installer_windows_sur_une_cle_usb_windows_10_8.1_7"/></text:h>
      <text:h text:style-name="Heading_20_2" text:outline-level="2"><text:bookmark-start text:name="__RefHeading___pre-requis_2"/><text:bookmark-start text:name="pre-requis"/>Pré-requis<text:bookmark-end text:name="__RefHeading___pre-requis_2"/><text:bookmark-end text:name="pre-requis"/></text:h>
      <text:p text:style-name="Text_20_body">être sous <text:span text:style-name="Strong_20_Emphasis">Windows</text:span>une clé USB d'au moins <text:span text:style-name="Strong_20_Emphasis">32 Go</text:span>Téléchargez et installez le logiciel <text:span text:style-name="Strong_20_Emphasis">WinToUSB</text:span> sur <text:a xlink:type="simple" xlink:href="https://wintousb.fr.uptodown.com/windows" text:style-name="Internet_20_link" text:visited-style-name="Visited_20_Internet_20_Link">https://wintousb.fr.uptodown.com/windows</text:a>une <text:span text:style-name="Strong_20_Emphasis">image iso</text:span> ou un <text:span text:style-name="Strong_20_Emphasis">CD</text:span> ou <text:span text:style-name="Strong_20_Emphasis">DVD</text:span> d'installation</text:p>
      <text:h text:style-name="Heading_20_2" text:outline-level="2"><text:bookmark-start text:name="__RefHeading___premiere_etapeselection_du_fichier_iso_3"/><text:bookmark-start text:name="premiere_etapeselection_du_fichier_iso"/>Première étape : sélection du fichier iso<text:bookmark-end text:name="__RefHeading___premiere_etapeselection_du_fichier_iso_3"/><text:bookmark-end text:name="premiere_etapeselection_du_fichier_iso"/></text:h>
      <text:p text:style-name="Text_20_body">Lancer wintousb, accepter de lancer le programme en cliquant sur <text:span text:style-name="Plugin_Keyboard___keyboard">Oui</text:span> puis sur <text:span text:style-name="Plugin_Keyboard___keyboard">OK</text:span></text:p>
      <text:p text:style-name="Text_20_body">Cliquer sur le bouton indiqué par une flèche :</text:p>
      <text:p text:style-name="Text_20_body"><draw:frame draw:style-name="media" draw:name="0" text:anchor-type="as-char" draw:z-index="0" svg:width="15.875cm" svg:height="11.333544303797cm"><draw:image xlink:href="Pictures/649070000bb839b138a6a7ba99031e5d.png" xlink:type="simple" xlink:show="embed" xlink:actuate="onLoad"/></draw:frame></text:p>
      <text:p text:style-name="Text_20_body">Naviguer jusqu'à l'image iso voulue, cliquer sur <text:span text:style-name="Plugin_Keyboard___keyboard">Suivant</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électionner le disque destination (la clé USB)Dans la fenêtre qui s'ouvre, choisir selon l'ordinateur sur lequel la clé sera utilisée (UEFI pour un ordinateur récent, MBR pour BIOS pour un ordinateur ancien)Cliquer sur <text:span text:style-name="Plugin_Keyboard___keyboard">Oui</text:span><draw:frame draw:style-name="media" draw:name="1" text:anchor-type="as-char" draw:z-index="1" svg:width="15.875cm" svg:height="11.261579949239cm"><draw:image xlink:href="Pictures/043e35994c9c5b7e60cda50e2ae3a456.png" xlink:type="simple" xlink:show="embed" xlink:actuate="onLoad"/></draw:frame>La clé USB va être formatée.Ne pas toucher aux partitionscocher ancienCliquer sur Suivant<draw:frame draw:style-name="media" draw:name="2" text:anchor-type="as-char" draw:z-index="2" svg:width="15.875cm" svg:height="11.284880050505cm"><draw:image xlink:href="Pictures/05e38ad62866498ed5ecf25d34561cce.png" xlink:type="simple" xlink:show="embed" xlink:actuate="onLoad"/></draw:frame></text:p>
      <text:p text:style-name="Text_20_body">L'installation commence. Une fois qu'elle est terminée, on peut jeter un oeil sur le contenu de la clé.</text:p>
      <text:p text:style-name="Text_20_body">On peut renommer la clé.</text:p>
      <text:p text:style-name="Text_20_body">Il ne reste qu'à démarrer l'ordinateur voulu sur la clé USB.</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12</meta:creation-date>
    <dc:creator>Generated</dc:creator>
    <dc:date>2026-08-24T02::16:12</dc:date>
    <dc:language>en-US</dc:language>
    <meta:editing-cycles>1</meta:editing-cycles>
    <meta:editing-duration>PT0S</meta:editing-duration>
    <dc:title>tutoriel:linux:grub:liveusbwindows:start</dc:title>
  </office:meta>
</office:document-meta>
</file>