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6f715fdc5a2445fb22d96bb005bfb3.png"/>
  <manifest:file-entry manifest:media-type="image/png" manifest:full-path="Pictures/104a5646d8c1a59a5c4c07077b8e6a4f.png"/>
  <manifest:file-entry manifest:media-type="image/png" manifest:full-path="Pictures/fc449b5e396730f40439e066acf404a2.png"/>
  <manifest:file-entry manifest:media-type="image/png" manifest:full-path="Pictures/5e614542f083292092bfe2a97f7dec16.png"/>
  <manifest:file-entry manifest:media-type="image/png" manifest:full-path="Pictures/5aaee31d7145a48c57e1858e8aefae24.png"/>
  <manifest:file-entry manifest:media-type="image/png" manifest:full-path="Pictures/5ed71f33039187f94f91e642adfffa35.png"/>
  <manifest:file-entry manifest:media-type="image/png" manifest:full-path="Pictures/fb938fddd32ddfd9b6feea3e2aa61191.png"/>
  <manifest:file-entry manifest:media-type="image/png" manifest:full-path="Pictures/4b4a8c3180df7acff6fcb504e6b44e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omptes:imap_dossiers:start"/><text:bookmark-start text:name="__RefHeading___configurer_les_dossiers_speciaux_d_un_compte_imap_1"/><text:bookmark-start text:name="configurer_les_dossiers_speciaux_d_un_compte_imap"/>Configurer les dossiers spéciaux d'un compte IMAP<text:bookmark-end text:name="__RefHeading___configurer_les_dossiers_speciaux_d_un_compte_imap_1"/><text:bookmark-end text:name="configurer_les_dossiers_speciaux_d_un_compte_imap"/></text:h>
      <text:p text:style-name="Text_20_body">Cet article explique comment Thunderbird reconnaît les dossiers spéciaux du serveur IMAP (par exemple : Envoyés, Brouillons, Corbeille…) pour les réutiliser.</text:p>
      <text:p text:style-name="Text_20_body">Les dossiers spéciaux de Thunderbird sont ceux nécessaires au fonctionnement de Thunderbird. Ils sont repérés par une icône représentative de leur fonction. Ce sont :</text:p>
      <text:p text:style-name="Text_20_body">Courrier entrantBrouillonsEnvoyésCorbeilleIndésirablesModèlesArchives La plupart du temps, des dossiers équivalents existent déjà sur le serveur IMAP, il est donc souhaitable que Thunderbird et le serveur utilisent les mêmes dossiers. 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3" text:outline-level="3"><text:bookmark-start text:name="__RefHeading___pourquoi_les_dossiers_speciaux_apparaissent-ils_en_sous-dossiers_de_courriers_entrants_4"/><text:bookmark-start text:name="pourquoi_les_dossiers_speciaux_apparaissent-ils_en_sous-dossiers_de_courriers_entrants"/>Pourquoi les dossiers spéciaux apparaissent-ils en sous-dossiers de Courriers entrants ?<text:bookmark-end text:name="__RefHeading___pourquoi_les_dossiers_speciaux_apparaissent-ils_en_sous-dossiers_de_courriers_entrants_4"/><text:bookmark-end text:name="pourquoi_les_dossiers_speciaux_apparaissent-ils_en_sous-dossiers_de_courriers_entrants"/></text:h>
      <text:p text:style-name="Text_20_body">Sur certains serveurs, tous les dossiers sont rattachés à <text:span text:style-name="Strong_20_Emphasis">Courriers entrants</text:span>.</text:p>
      <text:p text:style-name="Text_20_body">Pour les avoir tous au même niveau,</text:p>
      <text:p text:style-name="Text_20_body">Ouvrez le menu <text:span text:style-name="Strong_20_Emphasis">Édition → Paramètres des comptes</text:span>,Dans votre compte, allez aux <text:span text:style-name="Strong_20_Emphasis">paramètres serveur</text:span>cliquez sur le bouton <text:span text:style-name="Strong_20_Emphasis">Avancés…</text:span> :<draw:frame draw:style-name="mediacenter" draw:name="0" text:anchor-type="paragraph" draw:z-index="0" svg:width="10.583333333333cm" svg:height="5.8796296296296cm"><draw:image xlink:href="Pictures/a86f715fdc5a2445fb22d96bb005bfb3.png" xlink:type="simple" xlink:show="embed" xlink:actuate="onLoad"/></draw:frame>dans la fenêtre qui s’ouvre,<text:span text:style-name="Strong_20_Emphasis">Dossier sur le serveur Imap</text:span> : mettez <text:span text:style-name="Strong_20_Emphasis">INBOX</text:span><text:span text:style-name="Strong_20_Emphasis">Décochez</text:span> la case <text:span text:style-name="Strong_20_Emphasis">Afficher uniquement les dossiers avec abonnement</text:span> pour que tous les dossiers apparaissent<draw:frame draw:style-name="mediacenter" draw:name="1" text:anchor-type="paragraph" draw:z-index="1" svg:width="10.583333333333cm" svg:height="3.4112945492662cm"><draw:image xlink:href="Pictures/104a5646d8c1a59a5c4c07077b8e6a4f.png" xlink:type="simple" xlink:show="embed" xlink:actuate="onLoad"/></draw:frame>Redémarrez Thunderbird.</text:p>
      <text:h text:style-name="Heading_20_3" text:outline-level="3"><text:bookmark-start text:name="__RefHeading___comment_thunderbird_fait-il_la_correspondance_5"/><text:bookmark-start text:name="comment_thunderbird_fait-il_la_correspondance"/>Comment Thunderbird fait-il la correspondance ?<text:bookmark-end text:name="__RefHeading___comment_thunderbird_fait-il_la_correspondance_5"/><text:bookmark-end text:name="comment_thunderbird_fait-il_la_correspondance"/></text:h>
      <text:p text:style-name="Text_20_body">La première fois que Thunderbird se connecte au serveur, il analyse les capacités du serveur et configure les dossiers spéciaux. Plusieurs cas peuvent apparaître.</text:p>
      <text:h text:style-name="Heading_20_4" text:outline-level="4"><text:bookmark-start text:name="__RefHeading___gmail_etcle_serveur_indique_les_dossiers_speciaux_a_thunderbird_6"/><text:bookmark-start text:name="gmail_etcle_serveur_indique_les_dossiers_speciaux_a_thunderbird"/>Gmail, etc. : le serveur indique les dossiers spéciaux à Thunderbird<text:bookmark-end text:name="__RefHeading___gmail_etcle_serveur_indique_les_dossiers_speciaux_a_thunderbird_6"/><text:bookmark-end text:name="gmail_etcle_serveur_indique_les_dossiers_speciaux_a_thunderbird"/></text:h>
      <text:p text:style-name="Text_20_body">Certains serveurs indiquent les dossiers spéciaux au logiciel de messagerie.</text:p>
      <text:p text:style-name="Text_20_body">Dans ce cas, tous les dossiers sont automatiquement configurés par Thunderbird :<draw:frame draw:style-name="mediacenter" draw:name="2" text:anchor-type="paragraph" draw:z-index="2" svg:width="5.794375cm" style:rel-width="100%" svg:height="5.1858333333333cm" style:rel-height="scale"><draw:image xlink:href="Pictures/fc449b5e396730f40439e066acf404a2.png" xlink:type="simple" xlink:show="embed" xlink:actuate="onLoad"/></draw:frame></text:p>
      <text:h text:style-name="Heading_20_4" text:outline-level="4"><text:bookmark-start text:name="__RefHeading___free.fr_ovh_mailoo.org_etcle_serveur_utilise_des_noms_de_dossiers_standards_7"/><text:bookmark-start text:name="free.fr_ovh_mailoo.org_etcle_serveur_utilise_des_noms_de_dossiers_standards"/>free.fr, OVH, Mailoo.org, etc. : le serveur utilise des noms de dossiers standards<text:bookmark-end text:name="__RefHeading___free.fr_ovh_mailoo.org_etcle_serveur_utilise_des_noms_de_dossiers_standards_7"/><text:bookmark-end text:name="free.fr_ovh_mailoo.org_etcle_serveur_utilise_des_noms_de_dossiers_standards"/></text:h>
      <text:p text:style-name="Text_20_body">Ce sont des noms anglais, que Thunderbird reconnaît et affiche directement en français :</text:p>
      <text:p text:style-name="Text_20_body">Courrier entrant = INBOXBrouillons = DraftsEnvoyés = SentCorbeille = TrashIndésirables = JunkModèles = Templates <text:note text:id="ftn0" text:note-class="footnote"><text:note-citation text:label="1)">1)</text:note-citation><text:note-body><text:p text:style-name="Text_20_body">le plus souvent inexistant sur le serveur IMAP : Thunderbird le crée automatiquement quand vous enregistrez un modèle de message</text:p></text:note-body></text:note>Archives = Archives <text:note text:id="ftn1" text:note-class="footnote"><text:note-citation text:label="2)">2)</text:note-citation><text:note-body><text:p text:style-name="Text_20_body">le plus souvent inexistant sur le serveur IMAP : Thunderbird le crée automatiquement quand vous archivez un message</text:p></text:note-body></text:note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Bien que les noms de dossiers soient en anglais sur le serveur, les interfaces sont traduites en français.</text:p></table:table-cell></table:table-row></table:table></draw:text-box></draw:frame></text:p>
      <text:p text:style-name="Text_20_body">Comme dans le cas précédent, Thunderbird affiche la liste des dossiers spéciaux correctement configurés :<draw:frame draw:style-name="mediacenter" draw:name="3" text:anchor-type="paragraph" draw:z-index="3" svg:width="5.23875cm" style:rel-width="100%" svg:height="4.2597916666667cm" style:rel-height="scale"><draw:image xlink:href="Pictures/5e614542f083292092bfe2a97f7dec16.png" xlink:type="simple" xlink:show="embed" xlink:actuate="onLoad"/></draw:frame></text:p>
      <text:h text:style-name="Heading_20_4" text:outline-level="4"><text:bookmark-start text:name="__RefHeading___cas_ou_le_serveur_ne_supporte_aucun_standard_et_utilise_des_noms_de_dossiers_particuliers_8"/><text:bookmark-start text:name="cas_ou_le_serveur_ne_supporte_aucun_standard_et_utilise_des_noms_de_dossiers_particuliers"/>Cas où le serveur ne supporte aucun standard et utilise des noms de dossiers particuliers<text:bookmark-end text:name="__RefHeading___cas_ou_le_serveur_ne_supporte_aucun_standard_et_utilise_des_noms_de_dossiers_particuliers_8"/><text:bookmark-end text:name="cas_ou_le_serveur_ne_supporte_aucun_standard_et_utilise_des_noms_de_dossiers_particuliers"/></text:h>
      <text:p text:style-name="Text_20_body">Dans ce cas, Thunderbird ne trouve pas les dossiers nécessaires à son fonctionnement et va donc les créer en utilisant les noms standards.</text:p>
      <text:p text:style-name="Text_20_body">Vous vous retrouvez avec des dossiers en doublons ; il convient donc :</text:p>
      <text:p text:style-name="Text_20_body">de modifier manuellement la configuration des noms de dossiersde supprimer les dossiers créés inutilement par Thunderbird Malheureusement, les serveurs qui se comportent ainsi sont encore assez répandus : <text:span text:style-name="Strong_20_Emphasis">Yahoo!</text:span>, <text:span text:style-name="Strong_20_Emphasis">Orange</text:span>, <text:span text:style-name="Strong_20_Emphasis">Neuf</text:span>, <text:span text:style-name="Strong_20_Emphasis">SFR</text:span>… </text:p>
      <text:h text:style-name="Heading_20_5" text:outline-level="5"><text:bookmark-start text:name="__RefHeading___affectation_des_noms_de_dossiers_corrects_dans_thunderbird_9"/><text:bookmark-start text:name="affectation_des_noms_de_dossiers_corrects_dans_thunderbird"/>Affectation des noms de dossiers corrects dans Thunderbird<text:bookmark-end text:name="__RefHeading___affectation_des_noms_de_dossiers_corrects_dans_thunderbird_9"/><text:bookmark-end text:name="affectation_des_noms_de_dossiers_corrects_dans_thunderbird"/></text:h>
      <text:p text:style-name="Text_20_body">Il faut pour cela suivre les étapes suivantes :</text:p>
      <text:p text:style-name="Text_20_body">ouvrez le menu <text:span text:style-name="Strong_20_Emphasis">Édition → Paramètres des comptes</text:span>sélectionnez <text:span text:style-name="Strong_20_Emphasis">votre compte IMAP</text:span>dans la partie <text:span text:style-name="Strong_20_Emphasis">Paramètres serveurs</text:span>, sélectionnez <text:span text:style-name="Strong_20_Emphasis">Lorsque je supprime un message : Le mettre dans ce dossier</text:span> et sélectionnez <text:span text:style-name="Strong_20_Emphasis">Autre</text:span>, puis sélectionnez le nom du dossier Corbeille adapté à votre cas (cf. le tableau ci-dessous) :<draw:frame draw:style-name="mediacenter" draw:name="4" text:anchor-type="paragraph" draw:z-index="4" svg:width="10.583333333333cm" svg:height="2.2153604497354cm"><draw:image xlink:href="Pictures/5aaee31d7145a48c57e1858e8aefae24.png" xlink:type="simple" xlink:show="embed" xlink:actuate="onLoad"/></draw:frame>dans la partie <text:span text:style-name="Strong_20_Emphasis">Copies et dossiers</text:span>, modifiez les noms des dossiers <text:span text:style-name="Strong_20_Emphasis">Envoyés</text:span> et <text:span text:style-name="Strong_20_Emphasis">Brouillons</text:span> :cochez <text:span text:style-name="Strong_20_Emphasis">Placer une copie dans :</text:span> et sélectionnez <text:span text:style-name="Strong_20_Emphasis">Autre dossier</text:span>, puis sélectionnez le nom du dossier <text:span text:style-name="Strong_20_Emphasis">Envoyés</text:span> adapté à votre cas (cf. le tableau ci-dessous)cochez <text:span text:style-name="Strong_20_Emphasis">Conserver les brouillons dans :</text:span> et sélectionnez <text:span text:style-name="Strong_20_Emphasis">Autre dossier</text:span>, puis sélectionnez le nom du dossier <text:span text:style-name="Strong_20_Emphasis">Brouillons</text:span> adapté à votre cas (cf. le tableau ci-dessous)<draw:frame draw:style-name="mediacenter" draw:name="5" text:anchor-type="paragraph" draw:z-index="5" svg:width="10.583333333333cm" svg:height="7.8188758934373cm"><draw:image xlink:href="Pictures/5ed71f33039187f94f91e642adfffa35.png" xlink:type="simple" xlink:show="embed" xlink:actuate="onLoad"/></draw:frame>dans la partie <text:span text:style-name="Strong_20_Emphasis">Paramètres des Indésirables</text:span>, modifiez le nom du dossier <text:span text:style-name="Strong_20_Emphasis">Indésirable</text:span> :<draw:frame draw:style-name="mediacenter" draw:name="6" text:anchor-type="paragraph" draw:z-index="6" svg:width="10.583333333333cm" svg:height="7.8188758934373cm"><draw:image xlink:href="Pictures/fb938fddd32ddfd9b6feea3e2aa61191.png" xlink:type="simple" xlink:show="embed" xlink:actuate="onLoad"/></draw:frame>Suivant les serveurs de messageries, les noms peuvent varier. Voici les plus courants que vous pourriez rencontrer 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Dossier      </text:p>
          </table:table-cell>
          <table:table-cell office:value-type="string" table:style-name="tableheader">
            <text:p text:style-name="Table_20_Heading"> Orange.fr, SFR.fr, Neuf.fr  </text:p>
          </table:table-cell>
          <table:table-cell office:value-type="string" table:style-name="tableheader">
            <text:p text:style-name="Table_20_Heading"> Yahoo.fr   </text:p>
          </table:table-cell>
          <table:table-cell office:value-type="string" table:style-name="tableheader">
            <text:p text:style-name="Table_20_Heading"> Gmx.fr        </text:p>
          </table:table-cell>
        </table:table-row>
        <table:table-row>
          <table:table-cell office:value-type="string" table:style-name="tablecell">
            <text:p text:style-name="tablealignleft"> Brouillons    </text:p>
          </table:table-cell>
          <table:table-cell office:value-type="string" table:style-name="tablecell">
            <text:p text:style-name="tablealignleft"> DRAFT                       </text:p>
          </table:table-cell>
          <table:table-cell office:value-type="string" table:style-name="tablecell">
            <text:p text:style-name="tablealignleft"> Draft      </text:p>
          </table:table-cell>
          <table:table-cell office:value-type="string" table:style-name="tablecell">
            <text:p text:style-name="tablealignleft"> Brouillons    </text:p>
          </table:table-cell>
        </table:table-row>
        <table:table-row>
          <table:table-cell office:value-type="string" table:style-name="tablecell">
            <text:p text:style-name="tablealignleft"> Envoyés       </text:p>
          </table:table-cell>
          <table:table-cell office:value-type="string" table:style-name="tablecell">
            <text:p text:style-name="tablealignleft"> OUTBOX                      </text:p>
          </table:table-cell>
          <table:table-cell office:value-type="string" table:style-name="tablecell">
            <text:p text:style-name="tablealignleft"> Sent       </text:p>
          </table:table-cell>
          <table:table-cell office:value-type="string" table:style-name="tablecell">
            <text:p text:style-name="tablealignleft"> Envoyés       </text:p>
          </table:table-cell>
        </table:table-row>
        <table:table-row>
          <table:table-cell office:value-type="string" table:style-name="tablecell">
            <text:p text:style-name="tablealignleft"> Corbeille     </text:p>
          </table:table-cell>
          <table:table-cell office:value-type="string" table:style-name="tablecell">
            <text:p text:style-name="tablealignleft"> TRASH                       </text:p>
          </table:table-cell>
          <table:table-cell office:value-type="string" table:style-name="tablecell">
            <text:p text:style-name="tablealignleft"> Trash      </text:p>
          </table:table-cell>
          <table:table-cell office:value-type="string" table:style-name="tablecell">
            <text:p text:style-name="tablealignleft"> Corbeille     </text:p>
          </table:table-cell>
        </table:table-row>
        <table:table-row>
          <table:table-cell office:value-type="string" table:style-name="tablecell">
            <text:p text:style-name="tablealignleft"> Indésirables  </text:p>
          </table:table-cell>
          <table:table-cell office:value-type="string" table:style-name="tablecell">
            <text:p text:style-name="tablealignleft"> QUARANTAINE                 </text:p>
          </table:table-cell>
          <table:table-cell office:value-type="string" table:style-name="tablecell">
            <text:p text:style-name="tablealignleft"> Bulk Mail  </text:p>
          </table:table-cell>
          <table:table-cell office:value-type="string" table:style-name="tablecell">
            <text:p text:style-name="tablealignleft"> Dossier Spam  </text:p>
          </table:table-cell>
        </table:table-row>
      </table:table>
      <text:p text:style-name="Text_20_body">Voici par exemple le résultat que vous devez obtenir une fois les dossiers d’un compte IMAP chez Orange, SFR ou Neuf correctement configurés :<draw:frame draw:style-name="mediacenter" draw:name="7" text:anchor-type="paragraph" draw:z-index="7" svg:width="5.55625cm" style:rel-width="100%" svg:height="5.8208333333333cm" style:rel-height="scale"><draw:image xlink:href="Pictures/4b4a8c3180df7acff6fcb504e6b44e27.png" xlink:type="simple" xlink:show="embed" xlink:actuate="onLoad"/></draw:frame>Notez la présence de l’icône de dossiers spéciaux devant les dossiers OUTBOX, DRAFT et QUARANTAINE qui indique que Thunderbird reconnaît bien quel est leur rôle.</text:p>
      <text:p text:style-name="Text_20_body">Dans le cas d’Orange, vous ne verrez peut-être pas directement les dossiers spéciaux. Pour les visualiser, décochez la case « Afficher uniquement les dossiers avec abonnement » dans le premier écran présenté plus haut (paramètres serveur avancés). Fermez Thunderbird et relancez-le. Ils apparaissent et vous pouvez alors procéder aux affectations expliquées ci-dessus. </text:p>
      <text:h text:style-name="Heading_20_5" text:outline-level="5"><text:bookmark-start text:name="__RefHeading___suppression_des_dossiers_en_doublon_cree_par_thunderbird_10"/><text:bookmark-start text:name="suppression_des_dossiers_en_doublon_cree_par_thunderbird"/>Suppression des dossiers en doublon crée par Thunderbird<text:bookmark-end text:name="__RefHeading___suppression_des_dossiers_en_doublon_cree_par_thunderbird_10"/><text:bookmark-end text:name="suppression_des_dossiers_en_doublon_cree_par_thunderbird"/></text:h>
      <text:p text:style-name="Text_20_body">Une fois correctement affectés les dossiers, il faut supprimer les dossiers créés par Thunderbird, normalement vides (si ce n’est pas le cas, prenez soin de déplacer les messages qu’ils contiennent).</text:p>
      <text:p text:style-name="Text_20_body">Ces dossiers sont reconnaissables au fait qu’ils n’ont plus d’icône de dossiers spéciaux.</text:p>
      <text:h text:style-name="Heading_20_2" text:outline-level="2"><text:bookmark-start text:name="__RefHeading___autres_etapes_11"/><text:bookmark-start text:name="autres_etapes"/>Autres étapes<text:bookmark-end text:name="__RefHeading___autres_etapes_11"/><text:bookmark-end text:name="autres_etapes"/></text:h>
      <text:h text:style-name="Heading_20_2" text:outline-level="2"><text:bookmark-start text:name="__RefHeading___conclusion_12"/><text:bookmark-start text:name="conclusion"/>Conclusion<text:bookmark-end text:name="__RefHeading___conclusion_12"/><text:bookmark-end text:name="conclusion"/></text:h>
      <text:h text:style-name="Heading_20_2" text:outline-level="2"><text:bookmark-start text:name="__RefHeading___problemes_connus_13"/><text:bookmark-start text:name="problemes_connus"/>Problèmes connus<text:bookmark-end text:name="__RefHeading___problemes_connus_13"/><text:bookmark-end text:name="problemes_connus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<text:span text:style-name="Strong_20_Emphasis">(fr)</text:span> <text:a xlink:type="simple" xlink:href="https://support.mozilla.org/fr/kb/configurer-les-dossiers-speciaux-dun-compte-imap" text:style-name="Internet_20_link" text:visited-style-name="Visited_20_Internet_20_Link">https://support.mozilla.org/fr/kb/configurer-les-dossiers-speciaux-dun-compte-imap</text:a></text:p>
      <text:p text:style-name="Horizontal_20_Line"/>
      <text:p text:style-name="Text_20_body"><text:span text:style-name="Emphasis">Basé sur « <text:a xlink:type="simple" xlink:href="https://support.mozilla.org/fr/kb/configurer-les-dossiers-speciaux-dun-compte-imap" text:style-name="Internet_20_link" text:visited-style-name="Visited_20_Internet_20_Link">Configurer les dossiers spéciaux d'un compte IMAP</text:a> » par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44</meta:creation-date>
    <dc:creator>Generated</dc:creator>
    <dc:date>2026-08-24T02::18:44</dc:date>
    <dc:language>en-US</dc:language>
    <meta:editing-cycles>1</meta:editing-cycles>
    <meta:editing-duration>PT0S</meta:editing-duration>
    <dc:title>tutoriel:internet:thunderbird:comptes:imap_dossiers:start</dc:title>
  </office:meta>
</office:document-meta>
</file>