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585fa0eebce143762045eb753c2542.png"/>
  <manifest:file-entry manifest:media-type="image/png" manifest:full-path="Pictures/e42d90e45c17e91a8579956a28747e3d.png"/>
  <manifest:file-entry manifest:media-type="image/png" manifest:full-path="Pictures/8558cc2b147f5c01c0f46fdf3227cb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comptes:imap2pop:start"/><text:bookmark-start text:name="__RefHeading___changer_un_compte_imap_en_pop_1"/><text:bookmark-start text:name="changer_un_compte_imap_en_pop"/>Changer un compte imap en pop<text:bookmark-end text:name="__RefHeading___changer_un_compte_imap_en_pop_1"/><text:bookmark-end text:name="changer_un_compte_imap_en_pop"/></text:h>
      <text:p text:style-name="Text_20_body">L'assistant de Configuration automatique de compte aide à configurer la connexion à votre fournisseur de messagerie s'il est dans la base de Mozilla.</text:p>
      <text:p text:style-name="Text_20_body">Si le serveur de messagerie prend en charge les protocoles IMAP et POP, Thunderbird utilisera par défaut l'IMAP.</text:p>
      <text:p text:style-name="Text_20_body">Ce didacticiel montre comment configurer un nouveau compte pour l'accès POP (plutôt que IMAP).</text:p>
      <text:p text:style-name="Text_20_body">Un compte IMAP existant ne peut pas être converti directement en POP.</text:p>
      <text:p text:style-name="Text_20_body">Les instructions pour supprimer le compte IMAP sont décrites à la fin de cet article. 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liquez sur l'icône du menu <draw:frame draw:style-name="media" draw:name="0" text:anchor-type="as-char" draw:z-index="0" svg:width="0.66145833333333cm" svg:height="0.58208333333333cm"><draw:image xlink:href="Pictures/bb585fa0eebce143762045eb753c2542.png" xlink:type="simple" xlink:show="embed" xlink:actuate="onLoad"/></draw:frame>→ <text:span text:style-name="Plugin_Keyboard___keyboard">+ Nouveau</text:span>→ <text:span text:style-name="Plugin_Keyboard___keyboard">Compte courrier existant…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Entrez votre nom d'utilisateur,votre adresse de messagerie et votre mot de passe :<draw:frame draw:style-name="mediacenter" draw:name="1" text:anchor-type="paragraph" draw:z-index="1" svg:width="10.583333333333cm" svg:height="7.2284328739153cm"><draw:image xlink:href="Pictures/e42d90e45c17e91a8579956a28747e3d.png" xlink:type="simple" xlink:show="embed" xlink:actuate="onLoad"/></draw:frame>Cliquez sur <text:span text:style-name="Plugin_Keyboard___keyboard">Continuer</text:span> : Thunderbird essaye de configurer vos paramètres de compte automatiquement en utilisant l'IMAP.Cochez la case <text:span text:style-name="Strong_20_Emphasis">POP3 (conserve les courriels sur votre ordinateur)</text:span> :<draw:frame draw:style-name="mediacenter" draw:name="2" text:anchor-type="paragraph" draw:z-index="2" svg:width="10.583333333333cm" svg:height="7.2284328739153cm"><draw:image xlink:href="Pictures/8558cc2b147f5c01c0f46fdf3227cb3e.png" xlink:type="simple" xlink:show="embed" xlink:actuate="onLoad"/></draw:frame>et cliquez sur <text:span text:style-name="Plugin_Keyboard___keyboard">Terminé</text:span>.Si Thunderbird ne peut pas configurer le compte, entrez les paramètres manuellement :Dans <text:span text:style-name="Strong_20_Emphasis">Serveur entrant</text:span>, sélectionnez POP3 et renseignez les autres champs (pop, smtp, identifiant, port etc..).Cliquez sur <text:span text:style-name="Plugin_Keyboard___keyboard">Re</text:span>+<text:span text:style-name="Plugin_Keyboard___keyboard">Tester</text:span> ; si les paramètres sont bons, Thunderbird va créer le compte. 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s://support.mozilla.org/fr/kb/changer-compte-imap-en-pop" text:style-name="Internet_20_link" text:visited-style-name="Visited_20_Internet_20_Link">Changer compte imap en pop</text:a> » par Support Mozill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16</meta:creation-date>
    <dc:creator>Generated</dc:creator>
    <dc:date>2026-08-24T02::17:16</dc:date>
    <dc:language>en-US</dc:language>
    <meta:editing-cycles>1</meta:editing-cycles>
    <meta:editing-duration>PT0S</meta:editing-duration>
    <dc:title>tutoriel:internet:thunderbird:comptes:imap2pop:start</dc:title>
  </office:meta>
</office:document-meta>
</file>