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0515c4098bce8cf9dce60dd79238b2.png"/>
  <manifest:file-entry manifest:media-type="image/png" manifest:full-path="Pictures/65151fded54bafb15c93f16aee2fe776.png"/>
  <manifest:file-entry manifest:media-type="image/png" manifest:full-path="Pictures/8733865e12510d70bc82cae98118e02f.png"/>
  <manifest:file-entry manifest:media-type="image/png" manifest:full-path="Pictures/c8bbceb3f65406c1607ce4c6153156e3.png"/>
  <manifest:file-entry manifest:media-type="image/png" manifest:full-path="Pictures/c68a7391ef707ab120dbd68303b5782a.png"/>
  <manifest:file-entry manifest:media-type="image/png" manifest:full-path="Pictures/b45d877717af7ac945fb8748ba4dccda.png"/>
  <manifest:file-entry manifest:media-type="image/png" manifest:full-path="Pictures/2fab8dbb80e1a04e2eafd0bbcbc1d423.png"/>
  <manifest:file-entry manifest:media-type="image/png" manifest:full-path="Pictures/64f4638e10dccad891ec78ae78bd6ea7.png"/>
  <manifest:file-entry manifest:media-type="image/png" manifest:full-path="Pictures/ec032ae579a1578289074b392904d7d0.png"/>
  <manifest:file-entry manifest:media-type="image/png" manifest:full-path="Pictures/25d93ba21245b6ef5ffbae4c6f6a564e.png"/>
  <manifest:file-entry manifest:media-type="image/png" manifest:full-path="Pictures/ce112ac51074d2e103d1cc7fa6a52c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jitsi:start"/><text:bookmark-start text:name="__RefHeading___jitsi_meetcomment_organiser_des_reunions_en_ligne_rapidement_et_simplement_1"/><text:bookmark-start text:name="jitsi_meetcomment_organiser_des_reunions_en_ligne_rapidement_et_simplement"/>Jitsi Meet : comment organiser des réunions en ligne rapidement et simplement<text:bookmark-end text:name="__RefHeading___jitsi_meetcomment_organiser_des_reunions_en_ligne_rapidement_et_simplement_1"/><text:bookmark-end text:name="jitsi_meetcomment_organiser_des_reunions_en_ligne_rapidement_et_simplement"/></text:h>
      <text:p text:style-name="Text_20_body"><text:span text:style-name="Strong_20_Emphasis">Jitsi Meet</text:span> permet d'organiser une réunion en ligne en 3 clics, sans rien installer.</text:p>
      <text:p text:style-name="Text_20_body"><text:span text:style-name="Strong_20_Emphasis">Jitsi Meet</text:span>  :</text:p>
      <text:p text:style-name="Text_20_body">est open-source, gratuit et raisonnablement sécuriséne nécessite aucune inscriptionne limite pas le nombre de participantsTout se fait :</text:p>
      <text:p text:style-name="Text_20_body">sur un PC, via un navigateur web (sans installer de programme)ou sur un smartphone, via une app dédiéeVous pourrez inviter qui vous voulez, simplement en lui communiquant un lien vers la page de votre vidéoconférenc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logiciel est intégré à la <text:a xlink:type="simple" xlink:href="https://disic.github.io/sill/2019/sill-2019.pdf" text:style-name="Internet_20_link" text:visited-style-name="Visited_20_Internet_20_Link">liste des logiciels libres préconisés par l’État français</text:a> dans le cadre de la modernisation globale de ses systèmes d’informations.</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lacez-vous dans un endroit calme, lumineux (mais pas en contre-jourDonnez rendez-vous à vos interlocuteurs environ 15-20 minutes avant le début prévu pour la réunion, le temps de s'assurer que tous arrivent à se connecter et d'effectuer des réglages si nécessaire.</text:p></table:table-cell></table:table-row></table:table></draw:text-box></draw:frame></text:p>
      <text:p text:style-name="Text_20_body">un <text:span text:style-name="Strong_20_Emphasis">ordinateur</text:span> assez puissant <text:note text:id="ftn0" text:note-class="footnote"><text:note-citation text:label="1)">1)</text:note-citation><text:note-body><text:p text:style-name="Text_20_body">La visio-conférence consomme pas mal de ressources processeur et mémoire. Si pendant la conférence votre ordinateur ralentit fortement (la souris se déplace par à-coups), se bloque ou si le ventilateur se met à tourner sans cesse (surchauffe) c'est sans doute que votre ordinateur n'est pas assez puissant pour ce type d'usage (modèle trop ancien ou trop bas de gamme).</text:p></text:note-body></text:note> ou un <text:span text:style-name="Strong_20_Emphasis">smartphone</text:span> ou une <text:span text:style-name="Strong_20_Emphasis">tablette</text:span>.une <text:span text:style-name="Strong_20_Emphasis">connexion Internet</text:span> avec un débit important :connexion par <text:span text:style-name="Strong_20_Emphasis">câble</text:span> Ethernet avec votre box Internetou en <text:span text:style-name="Strong_20_Emphasis">Wi-Fi</text:span>  (ADSL, VDSL ou mieux : fibre optique)ou en <text:span text:style-name="Strong_20_Emphasis">4G</text:span> avec un abonnement incluant plusieurs Go de donnéesUn <text:span text:style-name="Strong_20_Emphasis">navigateur web</text:span> à jour ; préférez <text:span text:style-name="Strong_20_Emphasis">Google Chrome</text:span> ou <text:span text:style-name="Strong_20_Emphasis">Chromium</text:span> (quelques difficultés avec Firefox sont en cours de résolution)une <text:span text:style-name="Strong_20_Emphasis">caméra</text:span> et un <text:span text:style-name="Strong_20_Emphasis">micro</text:span> :pas de souci sur le smartphone, la tablette ou le PC portablepour un ordinateur de bureau il faut disposer d’une webcam et d’un micro s’il n’est pas intégré à la webcam.<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a visio-conférence Internet consomme beaucoup de bande passante.</text:p><text:p text:style-name="Text_20_body">Si des participants ne disposent pas d'une connexion Internet par fibre optique, vous pourrez être amené :</text:p><text:p text:style-name="Text_20_body">à limiter le nombre de participantsou à inviter ceux qui n'ont pas de connexion à très haut débit à éteindre leur caméra <text:note text:id="ftn1" text:note-class="footnote"><text:note-citation text:label="2)">2)</text:note-citation><text:note-body><text:p text:style-name="Text_20_body">L'audio-conférence nécessite beaucoup moins de débit.</text:p></text:note-body></text:note>.</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Évitez les usages concurrents de votre connexion Internet. En particulier assurez-vous que :votre boîtier (box) TV est éteint (attention : l'écran de votre téléviseur peut-être éteint mais le boîtier peut continuer à fonctionner)personne n'utilise simultanément votre connexion Internet (votre box) pour regarder une vidéo en ligne ou jouer à un jeu en ligne ou transférer des fichiers (téléchargements ou téléversements).fermez les autres applications (logiciels)fermez tous les autres onglets de votre navigateur web.</text:p></table:table-cell></table:table-row></table:table></draw:text-box></draw:frame></text:p>
      <text:h text:style-name="Heading_20_2" text:outline-level="2"><text:bookmark-start text:name="__RefHeading___premiere_etape_3"/><text:bookmark-start text:name="premiere_etape"/>Première étape :<text:bookmark-end text:name="__RefHeading___premiere_etape_3"/><text:bookmark-end text:name="premiere_etape"/></text:h>
      <text:p text:style-name="Text_20_body">Il s'agit de créer un “salon” de discussion et de communiquer aux invités le moyen de vous rejoindre, avec éventuellement une heure de rendez vous.</text:p>
      <text:h text:style-name="Heading_20_3" text:outline-level="3"><text:bookmark-start text:name="__RefHeading___ouvrir_la_page_de_creation_d_une_videoconference_4"/><text:bookmark-start text:name="ouvrir_la_page_de_creation_d_une_videoconference"/>Ouvrir la page de création d'une vidéoconférence<text:bookmark-end text:name="__RefHeading___ouvrir_la_page_de_creation_d_une_videoconference_4"/><text:bookmark-end text:name="ouvrir_la_page_de_creation_d_une_videoconference"/></text:h>
      <text:h text:style-name="Heading_20_4" text:outline-level="4"><text:bookmark-start text:name="__RefHeading___a_partir_d_un_navigateur_web_5"/><text:bookmark-start text:name="a_partir_d_un_navigateur_web"/>À partir d’un navigateur web<text:bookmark-end text:name="__RefHeading___a_partir_d_un_navigateur_web_5"/><text:bookmark-end text:name="a_partir_d_un_navigateur_web"/></text:h>
      <text:p text:style-name="Text_20_body">Navigateurs conseillés : <text:span text:style-name="Strong_20_Emphasis">Chromium</text:span>, <text:span text:style-name="Strong_20_Emphasis">Google Chrome</text:span> ou encore <text:span text:style-name="Strong_20_Emphasis">Microsoft Edge</text:span>. Quelques soucis audio avec Firefox et safari sur mac.</text:p>
      <text:p text:style-name="Text_20_body">Allez à l’adresse <text:a xlink:type="simple" xlink:href="https://meet.jit.si" text:style-name="Internet_20_link" text:visited-style-name="Visited_20_Internet_20_Link">https://meet.jit.si</text:a>.</text:p>
      <text:p text:style-name="Text_20_body">La page de création d'une vidéoconférence s'ouvre en anglais.</text:p>
      <text:h text:style-name="Heading_20_4" text:outline-level="4"><text:bookmark-start text:name="__RefHeading___a_partir_des_applis_mobile_6"/><text:bookmark-start text:name="a_partir_des_applis_mobile"/>À partir des applis mobile<text:bookmark-end text:name="__RefHeading___a_partir_des_applis_mobile_6"/><text:bookmark-end text:name="a_partir_des_applis_mobile"/></text:h>
      <text:h text:style-name="Heading_20_3" text:outline-level="3"><text:bookmark-start text:name="__RefHeading___a_partir_des_applis_mobile_7"/><text:bookmark-start text:name="a_partir_des_applis_mobile1"/>À partir des applis mobile<text:bookmark-end text:name="__RefHeading___a_partir_des_applis_mobile_7"/><text:bookmark-end text:name="a_partir_des_applis_mobile1"/></text:h>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3" text:outline-level="3"><text:bookmark-start text:name="__RefHeading___mise_en_francais_9"/><text:bookmark-start text:name="mise_en_francais"/>Mise en français<text:bookmark-end text:name="__RefHeading___mise_en_francais_9"/><text:bookmark-end text:name="mise_en_francais"/></text:h>
      <text:p text:style-name="Text_20_body">La page de création d'une réunion s'est ouverte en anglais. Cliquez sur l'engrenage en haut à droite :
<draw:frame draw:style-name="mediacenter" draw:name="0" text:anchor-type="paragraph" draw:z-index="0" svg:width="15.875cm" svg:height="5.7380909090909cm"><draw:image xlink:href="Pictures/120515c4098bce8cf9dce60dd79238b2.png" xlink:type="simple" xlink:show="embed" xlink:actuate="onLoad"/></draw:frame></text:p>
      <text:p text:style-name="Text_20_body">Dans l'onglet More, choisissez la langue French :
<draw:frame draw:style-name="mediacenter" draw:name="1" text:anchor-type="paragraph" draw:z-index="1" svg:width="15.875cm" svg:height="5.953125cm"><draw:image xlink:href="Pictures/65151fded54bafb15c93f16aee2fe776.png" xlink:type="simple" xlink:show="embed" xlink:actuate="onLoad"/></draw:frame></text:p>
      <text:p text:style-name="Text_20_body">Vous retrouvez la page de création d'une réunion en français.</text:p>
      <text:p text:style-name="Text_20_body"><text:a xlink:type="simple" xlink:href="NEWGALLERY&amp;#62;test" text:style-name="Internet_20_link" text:visited-style-name="Visited_20_Internet_20_Link">NEWGALLERY&gt;test</text:a></text:p>
      <text:h text:style-name="Heading_20_3" text:outline-level="3"><text:bookmark-start text:name="__RefHeading___creer_une_reunion_10"/><text:bookmark-start text:name="creer_une_reunion"/>Créer une réunion<text:bookmark-end text:name="__RefHeading___creer_une_reunion_10"/><text:bookmark-end text:name="creer_une_reunion"/></text:h>
      <text:p text:style-name="Text_20_body">Saisissez le nom que vous voulez donner à la réunion et cliquez sur <text:span text:style-name="Plugin_Keyboard___keyboard">Créer</text:span> :
<draw:frame draw:style-name="mediacenter" draw:name="2" text:anchor-type="paragraph" draw:z-index="2" svg:width="15.875cm" svg:height="2.856258148631cm"><draw:image xlink:href="Pictures/8733865e12510d70bc82cae98118e02f.png" xlink:type="simple" xlink:show="embed" xlink:actuate="onLoad"/></draw:frame></text:p>
      <text:p text:style-name="Text_20_body">.</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vous cliquez sur <text:span text:style-name="Plugin_Keyboard___keyboard">Créer</text:span> sans donner de nom de salon, un nom est automatiquement attribué avec des mots aléatoires</text:p></table:table-cell></table:table-row></table:table></draw:text-box></draw:frame></text:p>
      <text:p text:style-name="Text_20_body">La première fois, le navigateur vous demandera d’autoriser l’accès à votre micro et à votre caméra : choisissez le micro et la caméra à utiliser à l’aide des listes déroulantes, cochez la case <text:span text:style-name="Strong_20_Emphasis">se souvenir de cette décision</text:span> et cliquez sur <text:span text:style-name="Strong_20_Emphasis">Autoriser</text:span> :
<draw:frame draw:style-name="mediacenter" draw:name="3" text:anchor-type="paragraph" draw:z-index="3" svg:width="15.875cm" svg:height="10.207871396896cm"><draw:image xlink:href="Pictures/c8bbceb3f65406c1607ce4c6153156e3.png" xlink:type="simple" xlink:show="embed" xlink:actuate="onLoad"/></draw:frame></text:p>
      <text:p text:style-name="Text_20_body">Le salon de discussion est instantanément créé et vous y êtes automatiquement connecté.</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eux possibilités :</text:p><text:p text:style-name="Text_20_body">Le nom que vous avez donné est celui d'une réunion existante : vous rejoignez la réunion comme nouveau participantCe nom n'existe pas : vous venez de créer une réunion dont vous êtes pour l'instant le seul participant.</text:p></table:table-cell></table:table-row></table:table></draw:text-box></draw:frame></text:p>
      <text:h text:style-name="Heading_20_3" text:outline-level="3"><text:bookmark-start text:name="__RefHeading___premiers_reglages_11"/><text:bookmark-start text:name="premiers_reglages"/>Premiers réglages<text:bookmark-end text:name="__RefHeading___premiers_reglages_11"/><text:bookmark-end text:name="premiers_reglages"/></text:h>
      <text:p text:style-name="Text_20_body">En bas à droite, cliquez sur les trois petits points <draw:frame draw:style-name="mediacenter" draw:name="4" text:anchor-type="paragraph" draw:z-index="4" svg:width="4.2597916666667cm" style:rel-width="100%" svg:height="1.42875cm" style:rel-height="scale"><draw:image xlink:href="Pictures/c68a7391ef707ab120dbd68303b5782a.png" xlink:type="simple" xlink:show="embed" xlink:actuate="onLoad"/></draw:frame> puis sur paramètres (settings en anglais) :</text:p>
      <text:p text:style-name="Text_20_body">onglet <text:span text:style-name="Strong_20_Emphasis">Plus</text:span> :<draw:frame draw:style-name="mediacenter" draw:name="5" text:anchor-type="paragraph" draw:z-index="5" svg:width="15.875cm" svg:height="7.1330236486486cm"><draw:image xlink:href="Pictures/b45d877717af7ac945fb8748ba4dccda.png" xlink:type="simple" xlink:show="embed" xlink:actuate="onLoad"/></draw:frame>si nécessaire, changez la langue pour le <text:span text:style-name="Strong_20_Emphasis">français</text:span>cochez la case <text:span text:style-name="Strong_20_Emphasis">Tout le monde commence en muet</text:span>. Ainsi, quand quelqu'un rejoint la conversation, son micro sera par défaut désactivé, ce qui évite la cacophonie si quinze personnes rejoignent la réunion en même tempsonglet <text:span text:style-name="Strong_20_Emphasis">Profil</text:span> : choisissez un <text:span text:style-name="Strong_20_Emphasis">pseudo</text:span>cliquez sur <text:span text:style-name="Strong_20_Emphasis">ok</text:span>En bas à droite, cliquez sur le <text:span text:style-name="Strong_20_Emphasis">i</text:span> puis sur Ajouter un mot de passe. Définissez un mot de passe et appuyez sur <text:span text:style-name="Plugin_Keyboard___keyboard">↵ Entrée</text:span> :
<draw:frame draw:style-name="mediacenter" draw:name="6" text:anchor-type="paragraph" draw:z-index="6" svg:width="15.875cm" svg:height="11.07121749409cm"><draw:image xlink:href="Pictures/2fab8dbb80e1a04e2eafd0bbcbc1d423.png" xlink:type="simple" xlink:show="embed" xlink:actuate="onLoad"/></draw:frame></text:p>
      <text:h text:style-name="Heading_20_3" text:outline-level="3"><text:bookmark-start text:name="__RefHeading___lancer_les_invitations_12"/><text:bookmark-start text:name="lancer_les_invitations"/>Lancer les invitations<text:bookmark-end text:name="__RefHeading___lancer_les_invitations_12"/><text:bookmark-end text:name="lancer_les_invitations"/></text:h>
      <text:p text:style-name="Text_20_body">Vous vous retrouvez sur l'interface de la réunion.</text:p>
      <text:p text:style-name="Text_20_body">Les paramètres de cette réunion s'affichent brièvement en bas à droite.</text:p>
      <text:p text:style-name="Text_20_body">Vous pouvez envoyer par le moyen que vous voulez (mail, Whatsapp …) l'URL et le mot de passe à tous ceux que vous voulez inviter.</text:p>
      <text:p text:style-name="Text_20_body">Pour cela, cliquez en bas à droite sur le i puis sur Copier (rien ne se passe)
<draw:frame draw:style-name="mediacenter" draw:name="7" text:anchor-type="paragraph" draw:z-index="7" svg:width="12.3825cm" svg:height="6.0854166666667cm"><draw:image xlink:href="Pictures/64f4638e10dccad891ec78ae78bd6ea7.png" xlink:type="simple" xlink:show="embed" xlink:actuate="onLoad"/></draw:frame></text:p>
      <text:p text:style-name="Text_20_body">Créez un nouveau mail (ou Whatsapp) et faîtes Coller (ou <text:span text:style-name="Plugin_Keyboard___keyboard">Ctrl</text:span>+<text:span text:style-name="Plugin_Keyboard___keyboard">V</text:span> : le texte du message apparaît, prêt à envoyer :</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La salle reste virtuellement disponible, tant que le nom que vous avez choisi n’est pas pris par quelqu’un d’autre.</text:p><text:p text:style-name="Text_20_body">C'est à dire que si vous avez choisi un nom de salle facilement devinable genre 12345, il se peut que quelqu’un ait eu la même idée que vous et elle sera déjà occupée quand vous vous y connecterez.</text:p><text:p text:style-name="Text_20_body">Dans le cas contraire, l’adresse web reste bonne et les participants peuvent en partir et y revenir tant qu’ils ont l’URL.</text:p></table:table-cell></table:table-row></table:table></draw:text-box></draw:frame></text:p>
      <text:p text:style-name="Text_20_body">La page web de la salle contient des contrôles cliquables qui permettant de couper ou d’activer votre micro ou votre caméra, ou encore accéder aux paramètres pour choisir un autre périphérique audio d’entrée ou de sortie par exemple.</text:p>
      <text:p text:style-name="Text_20_body">Une messagerie <text:span text:style-name="Strong_20_Emphasis">chat</text:span> est également disponible.</text:p>
      <text:h text:style-name="Heading_20_3" text:outline-level="3"><text:bookmark-start text:name="__RefHeading___accepter_un_appel_13"/><text:bookmark-start text:name="accepter_un_appel"/>Accepter un appel<text:bookmark-end text:name="__RefHeading___accepter_un_appel_13"/><text:bookmark-end text:name="accepter_un_appel"/></text:h>
      <text:p text:style-name="Text_20_body">Il y a 2 boutons pour accepter un appel :</text:p>
      <text:p text:style-name="Text_20_body">une caméra pour accepter la vidéo,et un téléphone pour n’accepter que le son.Chacun choisit sa configuration, vous pouvez refuser d’envoyer votre image, mais quand même voir votre interlocuteur si lui a décidé de se montrer. </text:p>
      <text:h text:style-name="Heading_20_3" text:outline-level="3"><text:bookmark-start text:name="__RefHeading___utilisation_une_fois_connecte_14"/><text:bookmark-start text:name="utilisation_une_fois_connecte"/>Utilisation une fois connecté<text:bookmark-end text:name="__RefHeading___utilisation_une_fois_connecte_14"/><text:bookmark-end text:name="utilisation_une_fois_connecte"/></text:h>
      <text:h text:style-name="Heading_20_4" text:outline-level="4"><text:bookmark-start text:name="__RefHeading___les_icones_15"/><text:bookmark-start text:name="les_icones"/>Les icones<text:bookmark-end text:name="__RefHeading___les_icones_15"/><text:bookmark-end text:name="les_icones"/></text:h>
      <text:p text:style-name="Text_20_body">Des icônes apparaissent quand on bouge la souris.</text:p>
      <text:p text:style-name="Text_20_body"><text:span text:style-name="Strong_20_Emphasis">En bas au centre</text:span> :<text:span text:style-name="underline">activer ou désactiver le micro</text:span>,<text:span text:style-name="underline">quitter</text:span> la conversation<text:span text:style-name="underline">activer ou désactiver la caméra</text:span><draw:frame draw:style-name="mediacenter" draw:name="8" text:anchor-type="paragraph" draw:z-index="8" svg:width="5.159375cm" style:rel-width="100%" svg:height="2.143125cm" style:rel-height="scale"><draw:image xlink:href="Pictures/ec032ae579a1578289074b392904d7d0.png" xlink:type="simple" xlink:show="embed" xlink:actuate="onLoad"/></draw:frame></text:p>
      <text:p text:style-name="Text_20_body"><text:span text:style-name="Strong_20_Emphasis">En bas à gauche</text:span> :<text:span text:style-name="underline">partager votre écran</text:span> : en cliquant sur ce bouton, vous pouvez montrer aux autres ce que vous êtes en train de faire sur votre ordinateur<text:span text:style-name="underline">lever ou baisser la main</text:span>, ce qui s'affiche en haut à droite : une petite icône montre que vous aimeriez prendre la parole. Ainsi, la personne qui est en train de parler peut laisser la parole à la personne qui a levé la main.<text:span text:style-name="underline">participer à un chat</text:span> pour discuter avec les personnes de la conférence<draw:frame draw:style-name="mediacenter" draw:name="9" text:anchor-type="paragraph" draw:z-index="9" svg:width="4.3127083333333cm" style:rel-width="100%" svg:height="2.0108333333333cm" style:rel-height="scale"><draw:image xlink:href="Pictures/25d93ba21245b6ef5ffbae4c6f6a564e.png" xlink:type="simple" xlink:show="embed" xlink:actuate="onLoad"/></draw:frame></text:p>
      <text:p text:style-name="Text_20_body"><text:span text:style-name="Strong_20_Emphasis">En bas à droite</text:span> :<text:span text:style-name="underline">Activer / désactiver la vue mosaïque</text:span><text:span text:style-name="underline">Partager le lien et les informations de connexion</text:span> pour cette conférence<text:span text:style-name="underline">Plus d'actions</text:span><draw:frame draw:style-name="mediacenter" draw:name="10" text:anchor-type="paragraph" draw:z-index="10" svg:width="4.206875cm" style:rel-width="100%" svg:height="2.1695833333333cm" style:rel-height="scale"><draw:image xlink:href="Pictures/ce112ac51074d2e103d1cc7fa6a52c29.png" xlink:type="simple" xlink:show="embed" xlink:actuate="onLoad"/></draw:frame></text:p>
      <text:p text:style-name="Text_20_body">Pour modifier les réglages micro et camera, en particulier les volumes :</text:p>
      <text:p text:style-name="Text_20_body">sur un navigateur, vous pouvez cliquer sur la petite camera que vous devriez voir tout à fait à gauche de la barre d'adresse.Sur une appli, le menu à chercher est “paramètres” ou “options” ou un engrenage, avec des rubriques pour le son et la vidéo.</text:p>
      <text:h text:style-name="Heading_20_4" text:outline-level="4"><text:bookmark-start text:name="__RefHeading___fonctionnalites_16"/><text:bookmark-start text:name="fonctionnalites"/>Fonctionnalités<text:bookmark-end text:name="__RefHeading___fonctionnalites_16"/><text:bookmark-end text:name="fonctionnalites"/></text:h>
      <text:p text:style-name="Text_20_body"><text:span text:style-name="Strong_20_Emphasis">Le chat</text:span> (clavardage) : vous disposez d'une boite de clavardage permettant d'échanger du texte, des liens… vous pourrez écrire spécifiquement à un des participant sans déranger les autres.<text:line-break/>Le chat permet notamment de se “parler” en messagerie instantanée au démarrage quand quelque chose ne marche pas, par exemple le très classique “attends j'arrive, faut que je branche mon micro”<text:span text:style-name="Strong_20_Emphasis">Partage de fichier</text:span> : très utile pour se transmettre des pièces jointes.<text:span text:style-name="Strong_20_Emphasis">Partage d'écran</text:span> : On peut partager son écran, partager un tableau blanc pour faire des schémas en direct, et même parfois avec l'autorisation de l'interlocuteur prendre le contrôle de son écran.<text:span text:style-name="Strong_20_Emphasis">Main levée</text:span> : Permet de signifier qu'on souhaite prendre la parole.</text:p>
      <text:h text:style-name="Heading_20_2" text:outline-level="2"><text:bookmark-start text:name="__RefHeading___conclusion_17"/><text:bookmark-start text:name="conclusion"/>Conclusion<text:bookmark-end text:name="__RefHeading___conclusion_17"/><text:bookmark-end text:name="conclusion"/></text:h>
      <text:h text:style-name="Heading_20_2" text:outline-level="2"><text:bookmark-start text:name="__RefHeading___problemes_connus_18"/><text:bookmark-start text:name="problemes_connus"/>Problèmes connus<text:bookmark-end text:name="__RefHeading___problemes_connus_18"/><text:bookmark-end text:name="problemes_connus"/></text:h>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fr)</text:span> <text:a xlink:type="simple" xlink:href="https://wiki.chatons.org/doku.php/la_visio-conference_avec_jitsi" text:style-name="Internet_20_link" text:visited-style-name="Visited_20_Internet_20_Link">https://wiki.chatons.org/doku.php/la_visio-conference_avec_jitsi</text:a><text:span text:style-name="Strong_20_Emphasis">(fr)</text:span> <text:a xlink:type="simple" xlink:href="https://latelierduformateur.fr/tutoriels-jitsi-meet-solution-de-visioconference/" text:style-name="Internet_20_link" text:visited-style-name="Visited_20_Internet_20_Link">https://latelierduformateur.fr/tutoriels-jitsi-meet-solution-de-visioconference/</text:a><text:span text:style-name="Strong_20_Emphasis">(fr)</text:span> <text:a xlink:type="simple" xlink:href="http://blog.liberetonordi.com/post/service-JitsiMeet" text:style-name="Internet_20_link" text:visited-style-name="Visited_20_Internet_20_Link">http://blog.liberetonordi.com/post/service-JitsiMeet</text:a><text:span text:style-name="Strong_20_Emphasis">(fr)</text:span> <text:a xlink:type="simple" xlink:href="https://www.oxytude.org/jitsi-meet-ou-comment-organiser-des-reunions-en-ligne-rapidement-et-simplement/" text:style-name="Internet_20_link" text:visited-style-name="Visited_20_Internet_20_Link">https://www.oxytude.org/jitsi-meet-ou-comment-organiser-des-reunions-en-ligne-rapidement-et-simplement/</text:a><text:span text:style-name="Strong_20_Emphasis">(fr)</text:span> <text:a xlink:type="simple" xlink:href="https://linuxfr.org/users/lebouquetin/journaux/organiser-des-visioconferences-de-haute-qualite-avec-le-logiciel-libre-jitsi-meet" text:style-name="Internet_20_link" text:visited-style-name="Visited_20_Internet_20_Link">https://linuxfr.org/users/lebouquetin/journaux/organiser-des-visioconferences-de-haute-qualite-avec-le-logiciel-libre-jitsi-meet</text:a></text:p>
      <text:p text:style-name="Horizontal_20_Line"/>
      <text:p text:style-name="Text_20_body"><text:span text:style-name="Emphasis">Basé sur « <text:a xlink:type="simple" xlink:href="https://latelierduformateur.fr/tutoriels-jitsi-meet-solution-de-visioconference/" text:style-name="Internet_20_link" text:visited-style-name="Visited_20_Internet_20_Link">Tutoriels Jitsi Meet : Solution de visioconférence</text:a> » par idremea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03</meta:creation-date>
    <dc:creator>Generated</dc:creator>
    <dc:date>2026-08-24T02::16:03</dc:date>
    <dc:language>en-US</dc:language>
    <meta:editing-cycles>1</meta:editing-cycles>
    <meta:editing-duration>PT0S</meta:editing-duration>
    <dc:title>tutoriel:internet:jitsi:start</dc:title>
  </office:meta>
</office:document-meta>
</file>