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internet:dnsmasq:systemd:start1"/><text:bookmark-start text:name="__RefHeading___comment_eviter_les_conflits_entre_dnsmasq_et_systemd-resolved_1"/><text:bookmark-start text:name="comment_eviter_les_conflits_entre_dnsmasq_et_systemd-resolved"/>Comment éviter les conflits entre dnsmasq et systemd-resolved ?<text:bookmark-end text:name="__RefHeading___comment_eviter_les_conflits_entre_dnsmasq_et_systemd-resolved_1"/><text:bookmark-end text:name="comment_eviter_les_conflits_entre_dnsmasq_et_systemd-resolved"/></text:h>
      <text:p text:style-name="Text_20_body"><text:span text:style-name="Strong_20_Emphasis">Le problème</text:span> : si on installe dnsmasq comme serveur DNS pour un réseau local, dnsmasq écoute sur le port 53 qui est déjà utilisé par systemd-resolved.</text:p>
      <text:p text:style-name="Text_20_body">Arrêter simplement systemd-resolved puis le redémarrer après l'exécution de dnsmasq, résout ce problème mais il revient après un redémarrage : systemd-resolved est démarré d'abord et dnsmasq ne démarre pas car le port 53 est déjà utilisé.</text:p>
      <text:p text:style-name="Text_20_body">Comment faire comprendre à systemd-resolved qu'il ne doit pas démarrer l'écoute et donc conserver le port 53 pour une utilisation par dnsmasq ?</text:p>
      <text:p text:style-name="Text_20_body">Il est plus intéressant de savoir comment les deux services peuvent fonctionner ensemble. Peuvent-ils travailler côte à côte ou ne sont-ils résolus que par systemd si l'on utilise dnsmasq ?</text:p>
      <text:p text:style-name="Text_20_body">Voici la solution pour (X)Ubuntu 18.04 Bionic.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p text:style-name="Text_20_body">Installez le paquet <text:span text:style-name="Strong_20_Emphasis"><text:a xlink:type="simple" xlink:href="apt://dnsmasq" text:style-name="Internet_20_link" text:visited-style-name="Visited_20_Internet_20_Link">dnsmasq</text:a></text:span> ou en ligne de commande :</text:p>
      <text:p text:style-name="Command Line Interface"><text:span text:style-name="PluginODTAutoStyle_span_1">...@...:~$ </text:span><text:span text:style-name="PluginODTAutoStyle_span_2">sudo apt install dnsmasq</text:span>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p text:style-name="Text_20_body"><text:span text:style-name="Strong_20_Emphasis">Désactivez l'écoute sur le port 53</text:span> pour systemd-resolved (ne touchez pas à /etc/systemd/resolved.conf, car il peut être écrasé lors de la mise à niveau). Pour cela,créez le répertoire </text:p>
      <text:p text:style-name="Command Line Interface"><text:span text:style-name="PluginODTAutoStyle_span_3">...@...:~$ </text:span><text:span text:style-name="PluginODTAutoStyle_span_4">sudo mkdir /etc/systemd/resolved.conf.d</text:span></text:p>
      <text:p text:style-name="Text_20_body">créez avec les droits d'administration le fichier <text:span text:style-name="Strong_20_Emphasis">/etc/systemd/resolved.conf.d/noresolved.conf</text:span> :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[Resolve]<text:line-break/>DNSStubListener=no</text:p>
          </table:table-cell>
        </table:table-row>
      </table:table>
      <text:p text:style-name="Text_20_body"><text:span text:style-name="Strong_20_Emphasis">Redémarrez systemd-resolved</text:span> :</text:p>
      <text:p text:style-name="Command Line Interface"><text:span text:style-name="PluginODTAutoStyle_span_7">...@...:~$ </text:span><text:span text:style-name="PluginODTAutoStyle_span_8">sudo systemctl restart systemd-resolved.service</text:span></text:p>
      <text:p text:style-name="Text_20_body"><text:span text:style-name="Strong_20_Emphasis">Supprimez et recréez /etc/resolv.conf</text:span> <text:note text:id="ftn0" text:note-class="footnote"><text:note-citation text:label="1)">1)</text:note-citation><text:note-body><text:p text:style-name="Text_20_body">C'est important, car resolv.conf est par défaut un lien symbolique vers /run/systemd/resolve/stub-resolv.conf. Si vous ne supprimez pas le lien symbolique, le fichier sera écrasé par systemd au redémarrage. NetworkManager (NM) vérifie également s'il s'agit d'un lien symbolique pour détecter la configuration de systemd-resolved.</text:p></text:note-body></text:note> :</text:p>
      <text:p text:style-name="Command Line Interface"><text:span text:style-name="PluginODTAutoStyle_span_9">...@...:~$ </text:span><text:span text:style-name="PluginODTAutoStyle_span_10">sudo rm /etc/resolv.conf</text:span><text:line-break/><text:span text:style-name="PluginODTAutoStyle_span_11">...@...:~$ </text:span><text:span text:style-name="PluginODTAutoStyle_span_12">sudo touch /etc/resolv.conf</text:span></text:p>
      <text:p text:style-name="Text_20_body">Pour <text:span text:style-name="Strong_20_Emphasis">désactiver l'écrasement de /etc/resolv.conf par NM</text:span>, éditez avec les droits d'administration le fichier <text:span text:style-name="Strong_20_Emphasis">/etc/NetworkManager/conf.d/disableresolv.conf</text:span> :</text:p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[main]<text:line-break/>dns=none</text:p>
          </table:table-cell>
        </table:table-row>
      </table:table>
      <text:p text:style-name="Text_20_body"><text:span text:style-name="Strong_20_Emphasis">Redémarrez NetworkManager</text:span> :</text:p>
      <text:p text:style-name="Command Line Interface"><text:span text:style-name="PluginODTAutoStyle_span_15">...@...:~$ </text:span><text:span text:style-name="PluginODTAutoStyle_span_16">sudo systemctl restart NetworkManager.service</text:span></text:p>
      <text:p text:style-name="Text_20_body"><text:span text:style-name="Strong_20_Emphasis">Pour que dnsmasq utilise resolv.conf de NM</text:span>, éditez avec les droits d'administration le fichier <text:span text:style-name="Strong_20_Emphasis">/etc/dnsmasq.d/nmresolv.conf</text:span> :</text:p>
      <table:table table:style-name="Table">
        <table:table-column table:style-name="odt_auto_style_table_column_3_1"/>
        <table:table-row>
          <table:table-cell office:value-type="string" table:style-name="tablecell">
            <text:p text:style-name="Preformatted_20_Text">resolv-file=/var/run/NetworkManager/resolv.conf</text:p>
          </table:table-cell>
        </table:table-row>
      </table:table>
      <text:p text:style-name="Text_20_body">Créez avec les droits d'administration le fichier <text:span text:style-name="Strong_20_Emphasis">/etc/dnsmasq.d/mondns.conf</text:span> pour y écrire vos réglages dnsmasq, par exemple :</text:p>
      <table:table table:style-name="Table">
        <table:table-column table:style-name="odt_auto_style_table_column_4_1"/>
        <table:table-row>
          <table:table-cell office:value-type="string" table:style-name="tablecell">
            <text:p text:style-name="Preformatted_20_Text">address=/pc1.mondomaine/192.168.0.1<text:line-break/>address=/framboise.mondomaine/192.168.0.31<text:line-break/>address=/framboise4.mondomaine/192.168.0.32</text:p>
          </table:table-cell>
        </table:table-row>
      </table:table>
      <text:p text:style-name="Text_20_body"><text:span text:style-name="Strong_20_Emphasis">redémarrez dnsmasq</text:span> :</text:p>
      <text:p text:style-name="Command Line Interface"><text:span text:style-name="PluginODTAutoStyle_span_21">...@...:~$ </text:span><text:span text:style-name="PluginODTAutoStyle_span_22">sudo systemctl restart dnsmasq</text:span></text:p>
      <text:p text:style-name="Text_20_body">Pour <text:span text:style-name="Strong_20_Emphasis">utiliser dnsmasq pour la résolution</text:span>, éditez avec les droits d'administration le fichier <text:span text:style-name="Strong_20_Emphasis">/etc/resolv.conf</text:span> :</text:p>
      <table:table table:style-name="Table">
        <table:table-column table:style-name="odt_auto_style_table_column_5_1"/>
        <table:table-row>
          <table:table-cell office:value-type="string" table:style-name="tablecell">
            <text:p text:style-name="Preformatted_20_Text"># Use local dnsmasq for resolving<text:line-break/>nameserver 127.0.0.1</text:p>
          </table:table-cell>
        </table:table-row>
      </table:table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en)</text:span> <text:a xlink:type="simple" xlink:href="https://unix.stackexchange.com/questions/304050/how-to-avoid-conflicts-between-dnsmasq-and-systemd-resolved" text:style-name="Internet_20_link" text:visited-style-name="Visited_20_Internet_20_Link">https://unix.stackexchange.com/questions/304050/how-to-avoid-conflicts-between-dnsmasq-and-systemd-resolved</text:a></text:p>
      <text:p text:style-name="Horizontal_20_Line"/>
      <text:p text:style-name="Text_20_body"><text:span text:style-name="Emphasis">Basé sur « <text:a xlink:type="simple" xlink:href="https://unix.stackexchange.com/questions/304050/how-to-avoid-conflicts-between-dnsmasq-and-systemd-resolved" text:style-name="Internet_20_link" text:visited-style-name="Visited_20_Internet_20_Link">How to avoid conflicts between dnsmasq and systemd-resolved?</text:a> » par stackexchange.com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  <style:style style:family="text">
</style:style>
    <style:style style:family="paragraph">
</style:style>
    <style:style style:family="paragraph">
</style:style>
    <style:style style:family="text">
</style:style>
    <style:style style:family="paragraph">
</style:style>
    <style:style style:family="text">
</style:style>
    <style:style style:family="text">
</style:style>
    <style:style style:family="paragraph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2::18:19</meta:creation-date>
    <dc:creator>Generated</dc:creator>
    <dc:date>2026-08-24T02::18:19</dc:date>
    <dc:language>en-US</dc:language>
    <meta:editing-cycles>1</meta:editing-cycles>
    <meta:editing-duration>PT0S</meta:editing-duration>
    <dc:title>tutoriel:internet:dnsmasq:systemd:start1</dc:title>
  </office:meta>
</office:document-meta>
</file>