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fba5083a8fd4c4a534030d6b2363d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ms:pluxml:theme"/><text:bookmark-start text:name="__RefHeading___pluxmlpersonnaliser_le_theme_1"/><text:bookmark-start text:name="pluxmlpersonnaliser_le_theme"/>Pluxml : Personnaliser le thème<text:bookmark-end text:name="__RefHeading___pluxmlpersonnaliser_le_theme_1"/><text:bookmark-end text:name="pluxmlpersonnaliser_le_theme"/></text:h>
      <text:p text:style-name="Text_20_body">Sur un site internet, un template est son habillage, ce qui sert à mettre en avant une charte graphique ou un agencement.</text:p>
      <text:p text:style-name="Text_20_body">Dans Pluxml, cela  s'appelle un <text:span text:style-name="Strong_20_Emphasis">thème</text:span>, ou <text:span text:style-name="Strong_20_Emphasis">template</text:span>.</text:p>
      <text:p text:style-name="Text_20_body">Ces templates sont modifiables à loisir (toutes les pages peuvent être différentes si on veut) sans avoir à toucher au coeur du système Pluxml ; les mises à jour du CMS ne posent donc aucun problème.</text:p>
      <text:p text:style-name="Text_20_body">Il existe des <text:a xlink:type="simple" xlink:href="http://ressources.pluxml.org/" text:style-name="Internet_20_link" text:visited-style-name="Visited_20_Internet_20_Link">templates tout faits</text:a>, mis à disposition par les autres utilisateurs.</text:p>
      <text:p text:style-name="Text_20_body">On peut par exemple placer le menu (la sidebar) à droite, ou en créer une de chaque coté de la page d'accueil, ou avoir une sidebar différente selon les pages ou rubriques, ou un Header différent selon le contexte.</text:p>
      <text:p text:style-name="Text_20_body">Avant d'aller plus loin, visitez une <text:a xlink:type="simple" xlink:href="http://www.pluxml.org/article45/gestion-avancee-des-themes-dans-pluxml" text:style-name="Internet_20_link" text:visited-style-name="Visited_20_Internet_20_Link">page fort bien faite</text:a> (par Ti-Pierre) qui explique comment est constitué un thème.</text:p>
      <text:p text:style-name="Text_20_body">Il y en a une autre <text:a xlink:type="simple" xlink:href="http://www.pluxml.org/article54/gestion-des-feuilles-de-style" text:style-name="Internet_20_link" text:visited-style-name="Visited_20_Internet_20_Link">plus technique là</text:a>.</text:p>
      <text:p text:style-name="Text_20_body">Une page utilise un template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 thème est le look général du site.le template et une page modèle que vous aurez fabriquée qui apportera des changements à une ou plusieurs de vos pages ; vous sélectionnerez ce “modèle” lors de la rédaction de cette page (ou article).</text:p></table:table-cell></table:table-row></table:table></draw:text-box></draw:frame></text:p>
      <text:p text:style-name="Text_20_body">Dans l'administration, <text:span text:style-name="Strong_20_Emphasis">Paramètres/Options d'affichage</text:span> et regardez “Choix du thème :” (vous voyez le nom de votre thème).</text:p>
      <text:p text:style-name="Text_20_body">Ouvrez en mode édition votre page de test et repérez  une liste déroulante nommée «Template :» ; Vous y lisez : <text:span text:style-name="Strong_20_Emphasis">static.php</text:span></text:p>
      <text:p text:style-name="Text_20_body">Cette page utilise donc le template “static.php” et le thème “nom de votre thème”</text:p>
      <text:p text:style-name="Text_20_body">Supposons que nous voulions mettre en ligne une page qui n'a pas besoin de sidebar.</text:p>
      <text:p text:style-name="Text_20_body">Dans “Template :”, choisissez   “static-full-width.php”, enregistrez et allez voir le résultat.</text:p>
      <text:p text:style-name="Text_20_body">Vous allez maintenant fabriquer votre premier template.</text:p>
      <text:p text:style-name="Text_20_body">A la page <text:span text:style-name="Strong_20_Emphasis">paramètres/Thèmes</text:span>, sélectionnez votre thème. Cliquez sur <text:span text:style-name="Plugin_Keyboard___keyboard">Modifier les options d'affichage</text:span>.</text:p>
      <text:h text:style-name="Heading_20_2" text:outline-level="2"><text:bookmark-start text:name="__RefHeading___appels_des_templates_2"/><text:bookmark-start text:name="appels_des_templates"/>Appels des templates<text:bookmark-end text:name="__RefHeading___appels_des_templates_2"/><text:bookmark-end text:name="appels_des_templates"/></text:h>
      <text:p text:style-name="Text_20_body">Pour chacun des fichiers :</text:p>
      <text:p text:style-name="Text_20_body"><text:span text:style-name="Strong_20_Emphasis">archives-test.php</text:span>,<text:span text:style-name="Strong_20_Emphasis">article-test.php</text:span>,<text:span text:style-name="Strong_20_Emphasis">categorie-test.php</text:span><text:span text:style-name="Strong_20_Emphasis">erreur-test.php</text:span><text:span text:style-name="Strong_20_Emphasis">home-test.php</text:span><text:span text:style-name="Strong_20_Emphasis">static-test.php</text:span><text:span text:style-name="Strong_20_Emphasis">static-full-width-test.php</text:span><text:span text:style-name="Strong_20_Emphasis">tags-test.php</text:span>Ouvrez-le (Administration, thèmes, éditer les fichiers du thème).</text:p>
      <text:p text:style-name="Text_20_body">Pour chaque appel comme :</text:p>
      <text:p text:style-name="Preformatted_20_Text">&lt;?php include(dirname(__FILE__).'/sidebar.php'); ?&gt;</text:p>
      <text:p text:style-name="Text_20_body">remplacez :</text:p>
      <text:p text:style-name="Text_20_body"><text:span text:style-name="Strong_20_Emphasis">header.php</text:span> → <text:span text:style-name="Strong_20_Emphasis">header-test.php</text:span><text:span text:style-name="Strong_20_Emphasis">footer.php</text:span> → <text:span text:style-name="Strong_20_Emphasis">footer-test.php</text:span><text:span text:style-name="Strong_20_Emphasis">sidebar.php</text:span> → <text:span text:style-name="Strong_20_Emphasis">sidebar-test.php</text:span><text:span text:style-name="Strong_20_Emphasis">commentaires.php</text:span> → <text:span text:style-name="Strong_20_Emphasis">commentaires-test.php</text:span></text:p>
      <text:h text:style-name="Heading_20_2" text:outline-level="2"><text:bookmark-start text:name="__RefHeading___personnaliser_la_feuille_de_style_3"/><text:bookmark-start text:name="personnaliser_la_feuille_de_style"/>Personnaliser la feuille de style<text:bookmark-end text:name="__RefHeading___personnaliser_la_feuille_de_style_3"/><text:bookmark-end text:name="personnaliser_la_feuille_de_style"/></text:h>
      <text:p text:style-name="Text_20_body">L'aspect des pages est géré par un fichier de style unique (dans le répertoire de notre thème), <text:span text:style-name="Strong_20_Emphasis">style.css</text:span></text:p>
      <text:p text:style-name="Text_20_body">Il est appelé par <text:span text:style-name="Strong_20_Emphasis">header.php</text:span>, <text:span text:style-name="Strong_20_Emphasis">article.php</text:span> et <text:span text:style-name="Strong_20_Emphasis">static.php</text:span>.</text:p>
      <text:p text:style-name="Text_20_body"><text:span text:style-name="Strong_20_Emphasis">style.css</text:span> est appelé dans <text:span text:style-name="Strong_20_Emphasis">header.php</text:span> ainsi :</text:p>
      <text:p text:style-name="Preformatted_20_Text">&lt;div id="title"&gt;<text:line-break/><text:s text:c="4"/>&lt;h1&gt;&lt;?php $plxShow-&gt;mainTitle('link'); ?&gt;&lt;/h1&gt;<text:line-break/><text:s text:c="4"/>&lt;p id="sub-title"&gt;&lt;?php $plxShow-&gt;subTitle(); ?&gt;&lt;/p&gt;<text:line-break/>&lt;/div&gt;</text:p>
      <text:p text:style-name="Text_20_body">&lt;div id="title"&gt;nom du &lt;div&gt;Il pourrait aussi y avoir une classe :</text:p>
      <text:p text:style-name="Text_20_body">&lt;div class="content"&gt;la classe qui gère les affichages concernant  ce &lt;div&gt; particulier.Nous allons intégrer dans notre feuille de style une classe supplémentaire pour nos templates.</text:p>
      <text:p text:style-name="Text_20_body">Dupliquez les fichiers originaux :</text:p>
      <text:p text:style-name="Text_20_body"><text:span text:style-name="Strong_20_Emphasis">style.css</text:span> → <text:span text:style-name="Strong_20_Emphasis">style-test.css</text:span><text:span text:style-name="Strong_20_Emphasis">header.php</text:span> → <text:span text:style-name="Strong_20_Emphasis">header-test.php</text:span>.<text:span text:style-name="Strong_20_Emphasis">static.php</text:span> → <text:span text:style-name="Strong_20_Emphasis">static-test.php</text:span>.Mettez dans le répertoire <text:span text:style-name="Strong_20_Emphasis">themes/theme-zen/images</text:span> l'image (par exemple <text:span text:style-name="Strong_20_Emphasis">mon-image.jpg</text:span>) qui s'affichera sur notre page.</text:p>
      <text:p text:style-name="Text_20_body">Ouvrez <text:span text:style-name="Strong_20_Emphasis">header-test.php</text:span> et changez l'appel de la feuille de style : <text:span text:style-name="Strong_20_Emphasis">style.css</text:span> → <text:span text:style-name="Strong_20_Emphasis">style-test.css</text:span> :</text:p>
      <text:p text:style-name="Preformatted_20_Text">&lt;link rel="stylesheet" type="text/css" href="&lt;?php $plxShow-&gt;template(); ?&gt;/style-test.css" media="screen" /&gt;</text:p>
      <text:p text:style-name="Text_20_body">Ouvrez <text:span text:style-name="Strong_20_Emphasis">style-test.css</text:span>, repérez les lignes :</text:p>
      <text:p text:style-name="Preformatted_20_Text">#title {<text:line-break/><text:tab/>background: url("images/header.jpg") no-repeat;<text:line-break/><text:tab/>border-bottom: none;<text:line-break/><text:tab/>margin: 0;<text:line-break/><text:tab/>padding: 0;<text:line-break/><text:tab/>height: 200px;<text:line-break/>}</text:p>
      <text:p text:style-name="Text_20_body">Juste en dessous, rerecopiez ce paragraphe avec le nom de notre nouvelle image d'en-tête.</text:p>
      <text:p text:style-name="Preformatted_20_Text">#title {<text:line-break/><text:tab/>background: url("images/header-test.jpg") no-repeat;<text:line-break/><text:tab/>border-bottom: none;<text:line-break/><text:tab/>margin: 0;<text:line-break/><text:tab/>padding: 0;<text:line-break/><text:tab/>height: 200px;<text:line-break/>}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Vous pouvez mettre plusieurs images de taille adéquate en les séparant par des virgules et les positionner avec top, bottom, right ou left <text:note text:id="ftn0" text:note-class="footnote"><text:note-citation text:label="1)">1)</text:note-citation><text:note-body><text:p text:style-name="Text_20_body">les premières seront devant la dernière</text:p></text:note-body></text:note> :</text:p><text:p text:style-name="Preformatted_20_Text">#title {<text:line-break/><text:tab/>background: url("images/monimage1.png") no-repeat left top,url("images/monimage2.jpg") no-repeat right bottom,url("images/header-test.jpg") no-repeat;<text:line-break/><text:tab/>border-bottom: none;<text:line-break/><text:tab/>margin: 0;<text:line-break/><text:tab/>padding: 0;<text:line-break/><text:tab/>height: 200px;<text:line-break/>}</text:p></table:table-cell></table:table-row></table:table></draw:text-box></draw:frame></text:p>
      <text:p text:style-name="Text_20_body">Dans <text:span text:style-name="Strong_20_Emphasis">static-test.php</text:span>, changez l'appel à <text:span text:style-name="Strong_20_Emphasis">header.php</text:span> par :</text:p>
      <text:p text:style-name="Preformatted_20_Text">&lt;?php include(dirname(__FILE__).'/header-test.php'); # On insere le header ?&gt;</text:p>
      <text:p text:style-name="Text_20_body">Pour tester, créez une nouvelle page statique en  lui donnant <text:span text:style-name="Strong_20_Emphasis">static-test.php</text:span> comme template et regarder le résultat sur le front-end.</text:p>
      <text:p text:style-name="Text_20_body">N’utilisez <text:span text:style-name="Strong_20_Emphasis">style-test.css</text:span> que pour les templates «maison» et réservez l'original (<text:span text:style-name="Strong_20_Emphasis">style.css</text:span>) pour les pages que vous ne désirez pas modifier.</text:p>
      <text:p text:style-name="Text_20_body">Cette technique s'applique aussi aux articles, aux différentes sidebar ou pieds de pages spécifiques.</text:p>
      <text:h text:style-name="Heading_20_2" text:outline-level="2"><text:bookmark-start text:name="__RefHeading___personnaliser_la_sidebar_4"/><text:bookmark-start text:name="personnaliser_la_sidebar"/>Personnaliser la sidebar<text:bookmark-end text:name="__RefHeading___personnaliser_la_sidebar_4"/><text:bookmark-end text:name="personnaliser_la_sidebar"/></text:h>
      <text:p text:style-name="Text_20_body">Le menu dans l'espace de droite se nomme la sidebar.</text:p>
      <text:p text:style-name="Text_20_body">Pour personnaliser la sidebar, nous la remplacerons par une page statique qui contiendra votre nouveau menu et que nous pourrons éditer à notre guise. Voir : <text:a xlink:type="simple" xlink:href="https://nfrappe.fr/doc-0/doku.php?id=tutoriel:internet:cms:pluxml:sidebar" text:style-name="Internet_20_link" text:visited-style-name="Visited_20_Internet_20_Link">Pluxml : Modifier la sidebar pour y faire apparaître autre chose</text:a></text:p>
      <text:p text:style-name="Text_20_body"><draw:frame draw:style-name="media" draw:name="0" text:anchor-type="as-char" draw:z-index="0" svg:width="40.745833333333cm" style:rel-width="100%" svg:height="6.985cm" style:rel-height="scale"><draw:image xlink:href="Pictures/bfba5083a8fd4c4a534030d6b2363d18.png" xlink:type="simple" xlink:show="embed" xlink:actuate="onLoad"/></draw:frame></text:p>
      <text:p text:style-name="Text_20_body">Titre : <text:span text:style-name="Strong_20_Emphasis">Sidebar</text:span>url : vide (sera automatique : <text:span text:style-name="Strong_20_Emphasis">sidebar</text:span>)Active : ouiMenu : masquer (ne doit pas apparaître dans le menu)Cliquez sur <text:span text:style-name="Plugin_Keyboard___keyboard">Modifier la liste des pages statiques</text:span>Dans le menu <text:span text:style-name="Strong_20_Emphasis">Paramètres/Thèmes</text:span>,</text:p>
      <text:p text:style-name="Text_20_body">cliquez sur le bouton <text:span text:style-name="Plugin_Keyboard___keyboard">Editer les fichiers du thème</text:span>,choisissez le fichier <text:span text:style-name="Strong_20_Emphasis">sidebar-test.php</text:span>et cliquez sur le bouton <text:span text:style-name="Plugin_Keyboard___keyboard">Charger</text:span>.Remplacez les lignes entre <text:span text:style-name="Strong_20_Emphasis">&lt;div id="sidebar"&gt;</text:span> et <text:span text:style-name="Strong_20_Emphasis">&lt;/div&gt;</text:span>
par :</text:p>
      <text:p text:style-name="Preformatted_20_Text"><text:s text:c="4"/>&lt;?php $plxShow-&gt;staticInclude('sidebar') ?&gt;</text:p>
      <text:p text:style-name="Text_20_body">Vous obtenez quelque chose comme ceci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&lt;?php</text:span> <text:span text:style-name="highlight_kw1">if</text:span><text:span text:style-name="highlight_br0">(</text:span><text:span text:style-name="highlight_sy0">!</text:span><text:a xlink:type="simple" xlink:href="http://www.php.net/defined" text:style-name="Internet_20_link" text:visited-style-name="Visited_20_Internet_20_Link"><text:span text:style-name="highlight_kw3">defined</text:span></text:a><text:span text:style-name="highlight_br0">(</text:span><text:span text:style-name="highlight_st_h">'PLX_ROOT'</text:span><text:span text:style-name="highlight_br0">)</text:span><text:span text:style-name="highlight_br0">)</text:span> <text:a xlink:type="simple" xlink:href="http://www.php.net/exit" text:style-name="Internet_20_link" text:visited-style-name="Visited_20_Internet_20_Link"><text:span text:style-name="highlight_kw3">exit</text:span></text:a><text:span text:style-name="highlight_sy0">;</text:span> <text:span text:style-name="highlight_sy1">?&gt;</text:span><text:line-break/>&lt;div id="sidebar"&gt;<text:line-break/><text:s text:c="4"/><text:span text:style-name="highlight_kw2">&lt;?php</text:span> <text:span text:style-name="highlight_re0">$plxShow</text:span><text:span text:style-name="highlight_sy0">-&gt;</text:span><text:span text:style-name="highlight_me1">staticInclude</text:span><text:span text:style-name="highlight_br0">(</text:span><text:span text:style-name="highlight_st_h">'sidebar'</text:span><text:span text:style-name="highlight_br0">)</text:span> <text:span text:style-name="highlight_sy1">?&gt;</text:span><text:line-break/>&lt;/div&gt;</text:p>
          </table:table-cell>
        </table:table-row>
      </table:table>
      <text:h text:style-name="Heading_20_2" text:outline-level="2"><text:bookmark-start text:name="__RefHeading___personnaliser_le_header_5"/><text:bookmark-start text:name="personnaliser_le_header"/>Personnaliser le header<text:bookmark-end text:name="__RefHeading___personnaliser_le_header_5"/><text:bookmark-end text:name="personnaliser_le_header"/></text:h>
      <text:p text:style-name="Text_20_body">Comme pour la sidebar :</text:p>
      <text:p text:style-name="Text_20_body">Créez une page statique <text:span text:style-name="Strong_20_Emphasis">Header</text:span>Dans le menu <text:span text:style-name="Strong_20_Emphasis">Paramètres/Thèmes</text:span>,</text:p>
      <text:p text:style-name="Text_20_body">cliquez sur le bouton <text:span text:style-name="Plugin_Keyboard___keyboard">Editer les fichiers du thème</text:span>,choisissez le fichier <text:span text:style-name="Strong_20_Emphasis">header-test.php</text:span>et cliquez sur le bouton <text:span text:style-name="Plugin_Keyboard___keyboard">Charger</text:span>.Gardez la première ligneEntre les balises <text:span text:style-name="Strong_20_Emphasis">&lt;head&gt;</text:span> et <text:span text:style-name="Strong_20_Emphasis">&lt;/head&gt;</text:span>, ne gardez que l'appel à la feuille de style (en indiquant la vôtre, style-test.css)Placez un appel à votre page statique, encadré par un &lt;div id="title"&gt; / &lt;/div&gt;Pour le reste, ne gardez que la partie menu.Vous devez obtenir quelque chose comme ceci :</text:p>
      <text:p text:style-name="Preformatted_20_Text">&lt;?php if(!defined('PLX_ROOT')) exit; ?&gt;<text:line-break/>&lt;head&gt;<text:line-break/><text:s text:c="4"/>&lt;link rel="stylesheet" type="text/css" href="&lt;?php $plxShow-&gt;template(); ?&gt;/style-test.css" media="screen" /&gt;<text:line-break/>&lt;/head&gt;<text:line-break/>&lt;div id="title"&gt;<text:line-break/><text:s text:c="4"/>&lt;?php $plxShow-&gt;staticInclude('header') ?&gt;<text:line-break/>&lt;/div&gt;<text:line-break/>&lt;ul id="menu"&gt;<text:line-break/><text:s text:c="4"/>&lt;?php $plxShow-&gt;staticList($plxShow-&gt;getLang('HOME'),'&lt;li id="#static_id"&gt;&lt;a href="#static_url" class="#static_status" title="#static_name"&gt;#static_name&lt;/a&gt;&lt;/li&gt;'); ?&gt;<text:line-break/><text:s text:c="4"/>&lt;?php $plxShow-&gt;pageBlog('&lt;li id="#page_id"&gt;&lt;a class="#page_status" href="#page_url" title="#page_name"&gt;#page_name&lt;/a&gt;&lt;/li&gt;'); ?&gt;<text:line-break/>&lt;/ul&gt;</text:p>
      <text:h text:style-name="Heading_20_2" text:outline-level="2"><text:bookmark-start text:name="__RefHeading___personnaliser_le_footer_6"/><text:bookmark-start text:name="personnaliser_le_footer"/>Personnaliser le footer<text:bookmark-end text:name="__RefHeading___personnaliser_le_footer_6"/><text:bookmark-end text:name="personnaliser_le_footer"/></text:h>
      <text:p text:style-name="Text_20_body">Même méthode : créez une page statique <text:span text:style-name="Strong_20_Emphasis">Footer</text:span></text:p>
      <text:p text:style-name="Text_20_body">Dans le menu <text:span text:style-name="Strong_20_Emphasis">Paramètres/Thèmes</text:span>,</text:p>
      <text:p text:style-name="Text_20_body">cliquez sur le bouton <text:span text:style-name="Plugin_Keyboard___keyboard">Editer les fichiers du thème</text:span>,choisissez le fichier <text:span text:style-name="Strong_20_Emphasis">footer-test.php</text:span>et cliquez sur le bouton <text:span text:style-name="Plugin_Keyboard___keyboard">Charger</text:span>.Remplacez les lignes entre</text:p>
      <text:p text:style-name="Preformatted_20_Text">&lt;div id="footer"&gt;&lt;div id="title"&gt;</text:p>
      <text:p text:style-name="Text_20_body">et</text:p>
      <text:p text:style-name="Preformatted_20_Text">&lt;/div&gt;</text:p>
      <text:p text:style-name="Text_20_body">par :</text:p>
      <text:p text:style-name="Preformatted_20_Text"><text:s text:c="4"/>&lt;?php $plxShow-&gt;staticInclude('footer') ?&gt;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tuto-pluxml.reseauk.info/article31/le-principe" text:style-name="Internet_20_link" text:visited-style-name="Visited_20_Internet_20_Link">http://tuto-pluxml.reseauk.info/article31/le-principe</text:a><text:span text:style-name="Strong_20_Emphasis">(fr)</text:span> <text:a xlink:type="simple" xlink:href="http://tuto-pluxml.reseauk.info/static18/page-sidebar-ensembles" text:style-name="Internet_20_link" text:visited-style-name="Visited_20_Internet_20_Link">http://tuto-pluxml.reseauk.info/static18/page-sidebar-ensembles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06</meta:creation-date>
    <dc:creator>Generated</dc:creator>
    <dc:date>2026-08-24T02::15:06</dc:date>
    <dc:language>en-US</dc:language>
    <meta:editing-cycles>1</meta:editing-cycles>
    <meta:editing-duration>PT0S</meta:editing-duration>
    <dc:title>tutoriel:internet:cms:pluxml:theme</dc:title>
  </office:meta>
</office:document-meta>
</file>