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406631d47d97c58d03ec7e3d113b9b.png"/>
  <manifest:file-entry manifest:media-type="image/png" manifest:full-path="Pictures/3ed14d86bfa17bebd3e7d642fcb75f50.png"/>
  <manifest:file-entry manifest:media-type="image/png" manifest:full-path="Pictures/490cb205fd078cd012088a054b5b5e58.png"/>
  <manifest:file-entry manifest:media-type="image/png" manifest:full-path="Pictures/897c7ad77360141e4ad47583a56674ed.png"/>
  <manifest:file-entry manifest:media-type="image/png" manifest:full-path="Pictures/0c678e3e57bfe6ed51778b6553a73c88.png"/>
  <manifest:file-entry manifest:media-type="image/png" manifest:full-path="Pictures/63df28b22f4690eeed327c93ebdf5a9c.png"/>
  <manifest:file-entry manifest:media-type="image/png" manifest:full-path="Pictures/2c07d516af777f3531e1341e72159713.png"/>
  <manifest:file-entry manifest:media-type="image/png" manifest:full-path="Pictures/8189b52167ad17f30c58ac509d35bcbc.png"/>
  <manifest:file-entry manifest:media-type="image/png" manifest:full-path="Pictures/39af3193434bc5756317088c95d49e51.png"/>
  <manifest:file-entry manifest:media-type="image/png" manifest:full-path="Pictures/44a5e52d086be6a9b22448b64ed455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mise_en_place"/><text:bookmark-start text:name="__RefHeading___pluxmlmise_en_place_et_installation_1"/><text:bookmark-start text:name="pluxmlmise_en_place_et_installation"/>Pluxml : mise en place et installation<text:bookmark-end text:name="__RefHeading___pluxmlmise_en_place_et_installation_1"/><text:bookmark-end text:name="pluxmlmise_en_place_et_installation"/></text:h>
      <text:h text:style-name="Heading_20_2" text:outline-level="2"><text:bookmark-start text:name="__RefHeading___premiere_etapemise_en_place_2"/><text:bookmark-start text:name="premiere_etapemise_en_place"/>Première étape : mise en place<text:bookmark-end text:name="__RefHeading___premiere_etapemise_en_place_2"/><text:bookmark-end text:name="premiere_etapemise_en_place"/></text:h>
      <text:h text:style-name="Heading_20_3" text:outline-level="3"><text:bookmark-start text:name="__RefHeading___pluxml_3"/><text:bookmark-start text:name="pluxml"/>Pluxml<text:bookmark-end text:name="__RefHeading___pluxml_3"/><text:bookmark-end text:name="pluxml"/></text:h>
      <text:p text:style-name="Text_20_body">Téléchargez l'archive de la dernière version de Pluxml sur <text:a xlink:type="simple" xlink:href="http://www.pluxml.org/" text:style-name="Internet_20_link" text:visited-style-name="Visited_20_Internet_20_Link">http://www.pluxml.org/</text:a> et placez-la dans un répertoire de votre PC (disons <text:span text:style-name="Strong_20_Emphasis">[Repertoire]</text:span>).</text:p>
      <text:p text:style-name="Text_20_body">Décompressez-la, ce qui fait apparaître un répertoire <text:span text:style-name="Strong_20_Emphasis">[Repertoire]/pluxml</text:span>.</text:p>
      <text:p text:style-name="Text_20_body">Renommez ce répertoire pour lui donner le nom du répertoire que vous voulez sur le serveur (par exemple <text:span text:style-name="Strong_20_Emphasis">[Repertoire]/test</text:span></text:p>
      <text:p text:style-name="Text_20_body">Effacez l'archive de Pluxml</text:p>
      <text:h text:style-name="Heading_20_3" text:outline-level="3"><text:bookmark-start text:name="__RefHeading___theme_zen_que_nous_utilisons_pour_ce_tutoriel_4"/><text:bookmark-start text:name="theme_zen_que_nous_utilisons_pour_ce_tutoriel"/>Thème Zen (que nous utilisons pour ce tutoriel)<text:bookmark-end text:name="__RefHeading___theme_zen_que_nous_utilisons_pour_ce_tutoriel_4"/><text:bookmark-end text:name="theme_zen_que_nous_utilisons_pour_ce_tutoriel"/></text:h>
      <text:p text:style-name="Text_20_body">Téléchargez l'archive du <text:span text:style-name="Strong_20_Emphasis">Thème Zen</text:span> sur <text:a xlink:type="simple" xlink:href="http://ressources.pluxml.org/?theme130/theme-zen" text:style-name="Internet_20_link" text:visited-style-name="Visited_20_Internet_20_Link">http://ressources.pluxml.org/?theme130/theme-zen</text:a> et placez-la dans le répertoire <text:span text:style-name="Strong_20_Emphasis">[Repertoire]/test/themes</text:span></text:p>
      <text:p text:style-name="Text_20_body">Décompressez-la, ce qui fait apparaître un répertoire <text:span text:style-name="Strong_20_Emphasis">[Repertoire]/test/themes/theme-zen</text:span>.</text:p>
      <text:p text:style-name="Text_20_body">Si besoin, renommez ce répertoire → <text:span text:style-name="Strong_20_Emphasis">theme-zen</text:span> (retirez les numéros de version)</text:p>
      <text:p text:style-name="Text_20_body">Dans le répertoire <text:span text:style-name="Strong_20_Emphasis">[Repertoire]/test/themes/theme-zen</text:span>, dupliquez les fichiers en nommant les copies selon le nom de votre site (disons «test») :</text:p>
      <text:p text:style-name="Text_20_body">archives.php → archives-test.phparticle.php → article-test.phpcategorie.php → categorie-test.phpcommentaires.php → commentaires-test.phperreur.php → erreur-test.phpfooter.php → footer-test.phpheader.php → header-test.phphome.php → home-test.phpsidebar.php → sidebar-test.phpstatic-full-width.php → static-full-width-test.phpstatic.php → static-test.phpstyle.css → style-test.csstags.php → tags-test.phpEffacez l'archive du Thème Zen</text:p>
      <text:h text:style-name="Heading_20_3" text:outline-level="3"><text:bookmark-start text:name="__RefHeading___plugin_myplugindownloader_5"/><text:bookmark-start text:name="plugin_myplugindownloader"/>plugin MyPluginDownloader<text:bookmark-end text:name="__RefHeading___plugin_myplugindownloader_5"/><text:bookmark-end text:name="plugin_myplugindownloader"/></text:h>
      <text:p text:style-name="Text_20_body">Téléchargez l'archive du plugin <text:span text:style-name="Strong_20_Emphasis">MyPluginDownloader</text:span> sur la page <text:a xlink:type="simple" xlink:href="http://pluxopolis.net/myplugins" text:style-name="Internet_20_link" text:visited-style-name="Visited_20_Internet_20_Link">http://pluxopolis.net/myplugins</text:a> et placez-la dans le répertoire <text:span text:style-name="Strong_20_Emphasis">[Repertoire]/test/plugins</text:span></text:p>
      <text:p text:style-name="Text_20_body">Décompressez-la, ce qui fait apparaître un répertoire <text:span text:style-name="Strong_20_Emphasis">[Repertoire]/test/plugins/MyPluginDownloader…..</text:span>.</text:p>
      <text:p text:style-name="Text_20_body">Renommez ce répertoire → <text:span text:style-name="Strong_20_Emphasis">MyPluginDownloader</text:span> (retirez les numéros de version)</text:p>
      <text:p text:style-name="Text_20_body">Effacez l'archive du plugin <text:span text:style-name="Strong_20_Emphasis">MyPluginDownloader</text:span></text:p>
      <text:h text:style-name="Heading_20_3" text:outline-level="3"><text:bookmark-start text:name="__RefHeading___enfin_6"/><text:bookmark-start text:name="enfin"/>Enfin<text:bookmark-end text:name="__RefHeading___enfin_6"/><text:bookmark-end text:name="enfin"/></text:h>
      <text:p text:style-name="Text_20_body">Via FTP, envoyez tout le répertoire <text:span text:style-name="Strong_20_Emphasis">[Repertoire]/test</text:span> à la racine de votre serveur.</text:p>
      <text:h text:style-name="Heading_20_2" text:outline-level="2"><text:bookmark-start text:name="__RefHeading___installation_7"/><text:bookmark-start text:name="installation"/>Installation<text:bookmark-end text:name="__RefHeading___installation_7"/><text:bookmark-end text:name="installation"/></text:h>
      <text:p text:style-name="Text_20_body">Tapez l'URL de votre site : <text:span text:style-name="underline">http://monsite.ext/test</text:span> :</text:p>
      <text:p text:style-name="Text_20_body"><draw:frame draw:style-name="media" draw:name="0" text:anchor-type="as-char" draw:z-index="0" svg:width="27.384375cm" style:rel-width="100%" svg:height="20.505208333333cm" style:rel-height="scale"><draw:image xlink:href="Pictures/74406631d47d97c58d03ec7e3d113b9b.png" xlink:type="simple" xlink:show="embed" xlink:actuate="onLoad"/></draw:frame></text:p>
      <text:p text:style-name="Text_20_body">Vérifiez que tout va bien (ces lignes doivent être en vert) ; si ce n'est pas le cas, corrigez le problème indiqué.Renseignez(notez ces informations) :la languele nom de l'administrateurl'identifiant de connexion de l'administrateurson mot de passeune deuxième fois le mot de passeet cliquez sur <text:span text:style-name="Plugin_Keyboard___keyboard">Installer</text:span>Via FTP, effacez le fichier <text:span text:style-name="Strong_20_Emphasis">install.php</text:span> à la racine du site (si vous ne le faites pas, un message vous le rappellera quand vous entrerez dans l'administration).</text:p>
      <text:p text:style-name="Text_20_body">Vous êtes sur la page d'accueil de votre site :</text:p>
      <text:p text:style-name="Text_20_body"><draw:frame draw:style-name="media" draw:name="1" text:anchor-type="as-char" draw:z-index="1" svg:width="32.279166666667cm" style:rel-width="100%" svg:height="19.737916666667cm" style:rel-height="scale"><draw:image xlink:href="Pictures/3ed14d86bfa17bebd3e7d642fcb75f50.png" xlink:type="simple" xlink:show="embed" xlink:actuate="onLoad"/></draw:frame></text:p>
      <text:p text:style-name="Text_20_body">Dans le pied de page, faites un clic droit sur le lien <text:span text:style-name="Strong_20_Emphasis">Administration</text:span> (en tout petit dans le pied de page)</text:p>
      <text:p text:style-name="Text_20_body">Choisissez de l'ouvrir dans un nouvel ongle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aurons ainsi deux onglets ouverts :</text:p><text:p text:style-name="Text_20_body">l'un sur le site pour voir les résultats,l'autre sur l'administration.</text:p></table:table-cell></table:table-row></table:table></draw:text-box></draw:frame></text:p>
      <text:p text:style-name="Text_20_body">Vous arrivez sur la page de connexion :</text:p>
      <text:p text:style-name="Text_20_body"><draw:frame draw:style-name="media" draw:name="2" text:anchor-type="as-char" draw:z-index="2" svg:width="8.9958333333333cm" style:rel-width="100%" svg:height="9.6308333333333cm" style:rel-height="scale"><draw:image xlink:href="Pictures/490cb205fd078cd012088a054b5b5e58.png" xlink:type="simple" xlink:show="embed" xlink:actuate="onLoad"/></draw:frame></text:p>
      <text:p text:style-name="Text_20_body">Renseignez l'identifiant et le mot de passe choisis lors de l'installation</text:p>
      <text:p text:style-name="Text_20_body">cliquez sur <text:span text:style-name="Plugin_Keyboard___keyboard">Validez</text:span></text:p>
      <text:p text:style-name="Text_20_body">L'administration s'ouvre :</text:p>
      <text:p text:style-name="Text_20_body"><draw:frame draw:style-name="media" draw:name="3" text:anchor-type="as-char" draw:z-index="3" svg:width="15.875cm" svg:height="4.2976021566402cm"><draw:image xlink:href="Pictures/897c7ad77360141e4ad47583a56674ed.png" xlink:type="simple" xlink:show="embed" xlink:actuate="onLoad"/></draw:frame></text:p>
      <text:p text:style-name="Text_20_body">Dans le menu de gauche, cliquez sur le lien <text:span text:style-name="Strong_20_Emphasis">paramètres</text:span>, ce qui ouvre la configuration de base :</text:p>
      <text:p text:style-name="Text_20_body"><draw:frame draw:style-name="media" draw:name="4" text:anchor-type="as-char" draw:z-index="4" svg:width="29.950833333333cm" style:rel-width="100%" svg:height="15.319375cm" style:rel-height="scale"><draw:image xlink:href="Pictures/0c678e3e57bfe6ed51778b6553a73c88.png" xlink:type="simple" xlink:show="embed" xlink:actuate="onLoad"/></draw:frame></text:p>
      <text:p text:style-name="Text_20_body">Renseignez le titre et le sous-titre du siteLaissez les autres champs et cliquez sur le bouton <text:span text:style-name="Plugin_Keyboard___keyboard">Modifier la configuration de base</text:span>, ce qui enregistre votre configuration.Allez voir le résultat dans l'autre onglet en rechargeant la page : remarquez que, dans la bannière du site <text:note text:id="ftn0" text:note-class="footnote"><text:note-citation text:label="1)">1)</text:note-citation><text:note-body><text:p text:style-name="Text_20_body">header</text:p></text:note-body></text:note>, apparaissent les informations fournies dans <text:span text:style-name="Strong_20_Emphasis">Paramètres/Configuration de base</text:span>.</text:p>
      <text:h text:style-name="Heading_20_2" text:outline-level="2"><text:bookmark-start text:name="__RefHeading___theme_8"/><text:bookmark-start text:name="theme"/>Thème<text:bookmark-end text:name="__RefHeading___theme_8"/><text:bookmark-end text:name="theme"/></text:h>
      <text:p text:style-name="Text_20_body">Revenez sur l'onglet d'administration. Cliquez sur <text:span text:style-name="Strong_20_Emphasis">Paramètres/Thèmes</text:span> (menu de gauche) :</text:p>
      <text:p text:style-name="Text_20_body"><draw:frame draw:style-name="media" draw:name="5" text:anchor-type="as-char" draw:z-index="5" svg:width="15.213541666667cm" svg:height="15.848541666667cm"><draw:image xlink:href="Pictures/63df28b22f4690eeed327c93ebdf5a9c.png" xlink:type="simple" xlink:show="embed" xlink:actuate="onLoad"/></draw:frame></text:p>
      <text:p text:style-name="Text_20_body">Sélectionnez le thème <text:span text:style-name="Strong_20_Emphasis">Theme-zen</text:span>Enregistrez en cliquant sur le bouton <text:span text:style-name="Plugin_Keyboard___keyboard">Modifier les options d'affichage</text:span>.Si vous allez voir la page d'accueil du site, vous voyez maintenant :</text:p>
      <text:p text:style-name="Text_20_body"><draw:frame draw:style-name="media" draw:name="6" text:anchor-type="as-char" draw:z-index="6" svg:width="25.479375cm" style:rel-width="100%" svg:height="19.473333333333cm" style:rel-height="scale"><draw:image xlink:href="Pictures/2c07d516af777f3531e1341e72159713.png" xlink:type="simple" xlink:show="embed" xlink:actuate="onLoad"/></draw:frame></text:p>
      <text:h text:style-name="Heading_20_2" text:outline-level="2"><text:bookmark-start text:name="__RefHeading___plugin_myplugindownloader_9"/><text:bookmark-start text:name="plugin_myplugindownloader1"/>Plugin MyPluginDownloader<text:bookmark-end text:name="__RefHeading___plugin_myplugindownloader_9"/><text:bookmark-end text:name="plugin_myplugindownloader1"/></text:h>
      <text:p text:style-name="Text_20_body">Nous allons maintenant activer le plugin téléversé tout-à-l'heure.</text:p>
      <text:p text:style-name="Text_20_body">Dans l'onglet d’administration, cliquez sur <text:span text:style-name="Strong_20_Emphasis">Paramètres</text:span>/<text:span text:style-name="Strong_20_Emphasis">Plugins</text:span> :</text:p>
      <text:p text:style-name="Text_20_body"><draw:frame draw:style-name="media" draw:name="7" text:anchor-type="as-char" draw:z-index="7" svg:width="42.756666666667cm" style:rel-width="100%" svg:height="6.2441666666667cm" style:rel-height="scale"><draw:image xlink:href="Pictures/8189b52167ad17f30c58ac509d35bcbc.png" xlink:type="simple" xlink:show="embed" xlink:actuate="onLoad"/></draw:frame></text:p>
      <text:p text:style-name="Text_20_body">Cliquez sur le lien <text:span text:style-name="Strong_20_Emphasis">Plugins inactifs</text:span> (en haut) : notre seul plugin apparaît car il n'est pas encore activé.cochez la petite case à gauche,sélectionnez <text:span text:style-name="Strong_20_Emphasis">Activer</text:span> dans la liste déroulante de l'item <text:span text:style-name="Strong_20_Emphasis">Pour la sélection</text:span>,cliquez sur <text:span text:style-name="Strong_20_Emphasis">OK</text:span>Le plugin disparaît car il est activé. Pour le voir, cliquez sur le lien <text:span text:style-name="Strong_20_Emphasis">Plugins actifs</text:span> (en haut). Ce plugin va nous servir à en installer d'autres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l existe une multitude de plugins pour Pluxml, répertoriés comme «officiels» ou  «non officiels» dans les pages du site de l'éditeur.</text:p></table:table-cell></table:table-row></table:table></draw:text-box></draw:frame></text:p>
      <text:p text:style-name="Text_20_body">Maintenant que MyPluginDownloader est activé, un nouvel item est apparu dans le menu de l'administration : <text:span text:style-name="Strong_20_Emphasis">MyPluginDowloader</text:span></text:p>
      <text:p text:style-name="Text_20_body">Cliquez dessus : la liste des plugins officiels apparaît avec un bouton pour chacun :</text:p>
      <text:p text:style-name="Text_20_body"><draw:frame draw:style-name="media" draw:name="8" text:anchor-type="as-char" draw:z-index="8" svg:width="39.740416666667cm" style:rel-width="100%" svg:height="18.467916666667cm" style:rel-height="scale"><draw:image xlink:href="Pictures/39af3193434bc5756317088c95d49e51.png" xlink:type="simple" xlink:show="embed" xlink:actuate="onLoad"/></draw:frame></text:p>
      <text:p text:style-name="Text_20_body">Pour installer un plugin, il suffit de cliquer sur son bouton <text:span text:style-name="Plugin_Keyboard___keyboard">Télécharger</text:span>. Le bouton devient grisé.</text:p>
      <text:h text:style-name="Heading_20_2" text:outline-level="2"><text:bookmark-start text:name="__RefHeading___plugin_ckeditor_10"/><text:bookmark-start text:name="plugin_ckeditor"/>plugin CKEditor<text:bookmark-end text:name="__RefHeading___plugin_ckeditor_10"/><text:bookmark-end text:name="plugin_ckeditor"/></text:h>
      <text:p text:style-name="Text_20_body">Installons l'éditeur <text:span text:style-name="Strong_20_Emphasis">CKEditor</text:span>. Cliquez sur le bouton <text:span text:style-name="Plugin_Keyboard___keyboard">Télécharger</text:span> en face de CKEditor.</text:p>
      <text:p text:style-name="Text_20_body">Dans <text:span text:style-name="Strong_20_Emphasis">Paramètres/Plugins</text:span>, <text:span text:style-name="Strong_20_Emphasis">plugins inactifs</text:span>, à la droite du plugin CKEditor, cliquez sur le lien <text:span text:style-name="underline">Configuration</text:span> :</text:p>
      <text:p text:style-name="Text_20_body"><draw:frame draw:style-name="media" draw:name="9" text:anchor-type="as-char" draw:z-index="9" svg:width="25.426458333333cm" style:rel-width="100%" svg:height="9.4985416666667cm" style:rel-height="scale"><draw:image xlink:href="Pictures/44a5e52d086be6a9b22448b64ed4550e.png" xlink:type="simple" xlink:show="embed" xlink:actuate="onLoad"/></draw:frame></text:p>
      <text:p text:style-name="Text_20_body">Renseignez le répertoire de stockage des fichiers CKEditor comme dans l'exemple proposé (<text:span text:style-name="Emphasis">data/medias</text:span>/)Utiliser CKEditor pour l'édition du contenu des pages statiques : répondre <text:span text:style-name="Strong_20_Emphasis">Oui</text:span>cliquez sur le bouton <text:span text:style-name="Plugin_Keyboard___keyboard">Enregistrer</text:span>Retour à la page des pluginsActivez le plugin <text:span text:style-name="Strong_20_Emphasis">CKEditor</text:span>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example.com" text:style-name="Internet_20_link" text:visited-style-name="Visited_20_Internet_20_Link">Lien extern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5:36</meta:creation-date>
    <dc:creator>Generated</dc:creator>
    <dc:date>2026-08-24T02::25:36</dc:date>
    <dc:language>en-US</dc:language>
    <meta:editing-cycles>1</meta:editing-cycles>
    <meta:editing-duration>PT0S</meta:editing-duration>
    <dc:title>tutoriel:internet:cms:pluxml:mise_en_place</dc:title>
  </office:meta>
</office:document-meta>
</file>