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0b4b706199963c1aea5179df5f7050b.png"/>
  <manifest:file-entry manifest:media-type="image/png" manifest:full-path="Pictures/050fb8b99c699095f831b9fb3ad81941.png"/>
  <manifest:file-entry manifest:media-type="image/png" manifest:full-path="Pictures/2951f578ef722d60daf0a97ba5877cc8.png"/>
  <manifest:file-entry manifest:media-type="image/png" manifest:full-path="Pictures/122827cb74c2bac2699baeee97a7908b.png"/>
  <manifest:file-entry manifest:media-type="image/png" manifest:full-path="Pictures/59b2361d905ab5757ae4424b66a707a3.png"/>
  <manifest:file-entry manifest:media-type="image/png" manifest:full-path="Pictures/7dfbbf49e85baeb879ed232ca6b9800b.png"/>
  <manifest:file-entry manifest:media-type="image/png" manifest:full-path="Pictures/24a55cff66f6355f93a0bfd1030e9c36.png"/>
  <manifest:file-entry manifest:media-type="image/png" manifest:full-path="Pictures/1bce44ad1619d14d0b763c42559021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cms:pluxml:editpages"/><text:bookmark-start text:name="__RefHeading___pluxmlediter_les_pages_1"/><text:bookmark-start text:name="pluxmlediter_les_pages"/>Pluxml : éditer les pages<text:bookmark-end text:name="__RefHeading___pluxmlediter_les_pages_1"/><text:bookmark-end text:name="pluxmlediter_les_pages"/></text:h>
      <text:h text:style-name="Heading_20_2" text:outline-level="2"><text:bookmark-start text:name="__RefHeading___editer_les_pages_statiques_2"/><text:bookmark-start text:name="editer_les_pages_statiques"/>Editer les pages statiques<text:bookmark-end text:name="__RefHeading___editer_les_pages_statiques_2"/><text:bookmark-end text:name="editer_les_pages_statiques"/></text:h>
      <text:p text:style-name="Text_20_body">Dans l'<text:span text:style-name="Strong_20_Emphasis">administration, Pages statiques</text:span> :</text:p>
      <text:p text:style-name="Text_20_body"><draw:frame draw:style-name="media" draw:name="0" text:anchor-type="as-char" draw:z-index="0" svg:width="46.249166666667cm" style:rel-width="100%" svg:height="12.514791666667cm" style:rel-height="scale"><draw:image xlink:href="Pictures/d0b4b706199963c1aea5179df5f7050b.png" xlink:type="simple" xlink:show="embed" xlink:actuate="onLoad"/></draw:frame></text:p>
      <text:p text:style-name="Text_20_body">Il y a 9 colonnes :</text:p>
      <text:p text:style-name="Text_20_body">Identifiant«Page 001»Page d'accueilcochez cette case pour faire apparaître cette page en page d'accueilGroupepour regrouper les pagesTitretitre de la page (son nom)Urlrempli automatiquement par PluxmlActivepour activer (ou publier) la page (si vous n'avez pas fini de l'écrire, laissez-la non activée)Ordreordre d'apparition dans le menu en front-endMenuafficher ou non cette page dans le menu en front-endActionvoir votre page comme un visiteur ou l'éditer pour la modifier à loisirLaissons la page «Statique 1» et créons une deuxième page.</text:p>
      <text:p text:style-name="Text_20_body">Sur la ligne <text:span text:style-name="Strong_20_Emphasis">Nouvelle page</text:span>, renseignez le champ <text:span text:style-name="Strong_20_Emphasis">Titre</text:span>. Validez en cliquant le bouton <text:span text:style-name="Plugin_Keyboard___keyboard">Modifier la liste des pages statiques</text:span>.</text:p>
      <text:p text:style-name="Text_20_body">Activez la page en mettant <text:span text:style-name="Strong_20_Emphasis">Active</text:span> à oui, enregistrez et allez voir votre site.</text:p>
      <text:p text:style-name="Text_20_body">Son nom <text:span text:style-name="Strong_20_Emphasis">test</text:span> s'affiche dans le menu. Cliquez sur <text:span text:style-name="Strong_20_Emphasis">test</text:span>. Votre page apparaît ; un message signale que «Cette page est actuellement en cours de rédaction» car elle est encore vide. Nous allons la remplir.</text:p>
      <text:p text:style-name="Text_20_body">Dans l’administration, votre nouvelle page est entièrement paramétrée.</text:p>
      <text:p text:style-name="Text_20_body">Dans la colonne <text:span text:style-name="Strong_20_Emphasis">Action</text:span> de votre nouvelle page, cliquez sur <text:span text:style-name="Strong_20_Emphasis">Éditer</text:span> et écrivez-y ce que vous voulez, même du PHP (nous verrons comment plus loin).</text:p>
      <text:p text:style-name="Text_20_body">Cliquez sur le bouton <text:span text:style-name="Plugin_Keyboard___keyboard">Enregistrer cette page</text:span>.</text:p>
      <text:p text:style-name="Text_20_body">Voici un exemple :</text:p>
      <text:p text:style-name="Text_20_body"><draw:frame draw:style-name="media" draw:name="1" text:anchor-type="as-char" draw:z-index="1" svg:width="22.886458333333cm" style:rel-width="100%" svg:height="18.811875cm" style:rel-height="scale"><draw:image xlink:href="Pictures/050fb8b99c699095f831b9fb3ad81941.png" xlink:type="simple" xlink:show="embed" xlink:actuate="onLoad"/></draw:frame></text:p>
      <text:p text:style-name="Text_20_body">Retournez à l'édition de la page de test dans l'administration pour éditer son contenu.</text:p>
      <text:p text:style-name="Text_20_body">Vous êtes dans <text:span text:style-name="Strong_20_Emphasis">CKeditor</text:span> avec des outils d'édition.</text:p>
      <text:h text:style-name="Heading_20_3" text:outline-level="3"><text:bookmark-start text:name="__RefHeading___medias_3"/><text:bookmark-start text:name="medias"/>Medias<text:bookmark-end text:name="__RefHeading___medias_3"/><text:bookmark-end text:name="medias"/></text:h>
      <text:p text:style-name="Text_20_body">L'importateur d'images est un outil que vous utiliserez souvent. Il travaille avec une bibliothèque qui, menu de l'administration, se nomme <text:span text:style-name="Strong_20_Emphasis">Média</text:span>.</text:p>
      <text:p text:style-name="Text_20_body">Pour insérer une image ou un média sur votre page, deux méthodes :</text:p>
      <text:p text:style-name="Text_20_body">Insérer un lien vers l'image sur le net.l'importer dans la bibliothèque sur votre serveur et aller la chercher selon les besoins.La deuxième méthode est préférable car si vous utilisez un lien direct vers le site où elle se trouve et que le site en question disparaît, vous n'avez plus d'image.</text:p>
      <text:p text:style-name="Text_20_body">Nous allons importer dans la bibliothèque une image que nous prévoyons d'utiliser plus tard.</text:p>
      <text:p text:style-name="Text_20_body">Dans l'administration, cliquez sur <text:span text:style-name="Strong_20_Emphasis">Médias</text:span> :</text:p>
      <text:p text:style-name="Text_20_body">Regardez l'item “Dossier :” : si vous cliquez sur la petite flèche à côté de la case où est marqué “Racine”, vous verrez qu'il n'y a pas d'autre dossier.</text:p>
      <text:p text:style-name="Text_20_body">Normalement il faut créer deux sous-dossiers : <text:span text:style-name="Strong_20_Emphasis">Images</text:span> et <text:span text:style-name="Strong_20_Emphasis">Documents</text:span>. Nous allons les créer.</text:p>
      <text:p text:style-name="Text_20_body">A côté de l'item Nouveau dossier, cliquez sur le bouton <text:span text:style-name="Plugin_Keyboard___keyboard">Créer</text:span>.</text:p>
      <text:p text:style-name="Text_20_body"><draw:frame draw:style-name="media" draw:name="2" text:anchor-type="as-char" draw:z-index="2" svg:width="47.677916666667cm" style:rel-width="100%" svg:height="13.599583333333cm" style:rel-height="scale"><draw:image xlink:href="Pictures/2951f578ef722d60daf0a97ba5877cc8.png" xlink:type="simple" xlink:show="embed" xlink:actuate="onLoad"/></draw:frame></text:p>
      <text:p text:style-name="Text_20_body">Vous êtes sur la racinecréez un répertoire <text:span text:style-name="Emphasis">Images</text:span> : remplissez la case et cliquez sur <text:span text:style-name="Plugin_Keyboard___keyboard">Créer</text:span>Revenez sur la racineet créez de même un répertoire <text:span text:style-name="Emphasis">Documents</text:span>Maintenant, nous allons ajouter une image.</text:p>
      <text:p text:style-name="Text_20_body"><draw:frame draw:style-name="media" draw:name="3" text:anchor-type="as-char" draw:z-index="3" svg:width="14.684375cm" svg:height="4.5772916666667cm"><draw:image xlink:href="Pictures/122827cb74c2bac2699baeee97a7908b.png" xlink:type="simple" xlink:show="embed" xlink:actuate="onLoad"/></draw:fram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Cela peut être n'importe quoi : une photo, une vidéo, un fichier .pdf, etc.</text:p></table:table-cell></table:table-row></table:table></draw:text-box></draw:frame></text:p>
      <text:p text:style-name="Text_20_body">Placez-vous dans le dossier ImagesCliquez sur <text:span text:style-name="Plugin_Keyboard___keyboard">Ajouter fichiers</text:span><draw:frame draw:style-name="media" draw:name="4" text:anchor-type="as-char" draw:z-index="4" svg:width="19.3675cm" style:rel-width="100%" svg:height="12.752916666667cm" style:rel-height="scale"><draw:image xlink:href="Pictures/59b2361d905ab5757ae4424b66a707a3.png" xlink:type="simple" xlink:show="embed" xlink:actuate="onLoad"/></draw:frame></text:p>
      <text:p text:style-name="Text_20_body">Parcourez votre ordinateur à la recherche de l'image que vous voulez (privilégiez le format .png qui est le plus léger).</text:p>
      <text:p text:style-name="Text_20_body">Choisissez la taille à laquelle elle doit être enregistrée sur le serveur (<text:span text:style-name="Strong_20_Emphasis">taille originale</text:span> est un bon choix) et la taille de la miniatur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La miniature sert à illustrer les titres de vos articles. 100×100 est un bon choix</text:p><text:p text:style-name="Text_20_body">Il sera toujours possible plus tard de redéfinir les tailles des images.</text:p><text:p text:style-name="Text_20_body">Evitez de leur donner plus de 650 pixels de largeur pour ne pas déformer votre template.</text:p></table:table-cell></table:table-row></table:table></draw:text-box></draw:frame></text:p>
      <text:p text:style-name="Text_20_body">Il ne vous reste plus qu'à <text:span text:style-name="Plugin_Keyboard___keyboard">Envoyer</text:span>.</text:p>
      <text:p text:style-name="Text_20_body">Le système importe l'image de votre choix et elle apparaît dans la liste :</text:p>
      <text:p text:style-name="Text_20_body"><draw:frame draw:style-name="media" draw:name="5" text:anchor-type="as-char" draw:z-index="5" svg:width="42.518541666667cm" style:rel-width="100%" svg:height="6.905625cm" style:rel-height="scale"><draw:image xlink:href="Pictures/7dfbbf49e85baeb879ed232ca6b9800b.png" xlink:type="simple" xlink:show="embed" xlink:actuate="onLoad"/></draw:frame></text:p>
      <text:p text:style-name="Text_20_body">Vous pouvez supprimer, déplacer ou recréer les miniatures des images que vous aurez importées grâce au bouton Pour la sélection.</text:p>
      <text:p text:style-name="Text_20_body">Maintenant que nous avons une image dans notre bibliothèque de média, nous allons la faire apparaître sur notre page de test. Ouvrez-la en mode édition.</text:p>
      <text:p text:style-name="Text_20_body">Positionnez le curseur de la souris à l'endroit où vous voulez voir l'image, cliquez pour sélectionner l'emplacement et choisissons l'outil <text:span text:style-name="Strong_20_Emphasis">Image</text:span> dans la barre d'outils de l'éditeur. <text:note text:id="ftn0" text:note-class="footnote"><text:note-citation text:label="1)">1)</text:note-citation><text:note-body><text:p text:style-name="Text_20_body">Une bulle apparaît au passage de la souris sur chaque bouton</text:p></text:note-body></text:note></text:p>
      <text:p text:style-name="Text_20_body">Une fenêtre d'importation d'image dans votre document s'ouvre :</text:p>
      <text:p text:style-name="Text_20_body"><draw:frame draw:style-name="media" draw:name="6" text:anchor-type="as-char" draw:z-index="6" svg:width="12.488333333333cm" svg:height="13.0175cm"><draw:image xlink:href="Pictures/24a55cff66f6355f93a0bfd1030e9c36.png" xlink:type="simple" xlink:show="embed" xlink:actuate="onLoad"/></draw:frame></text:p>
      <text:p text:style-name="Text_20_body">Cliquez sur le bouton <text:span text:style-name="Plugin_Keyboard___keyboard">Explorer le serveur</text:span>.</text:p>
      <text:p text:style-name="Text_20_body">Vos images apparaissent, choisissez la vôtre, double-cliquez dessus : votre image est bientôt intégrée dans le document que vous éditez. Mais avant d'enregistrer, il faut renseigner quelques champs.</text:p>
      <text:p text:style-name="Text_20_body">Texte de remplacementRenseignez ce champ car les moteurs de recherche s'en servent pour référencer votre site.Écrivez une brève description de l'image et une référence pertinente au thème de votre site.De plus, si pour une raison ou une autre l'image ne s'affichait pas dans le navigateur du visiteur, ce texte apparaîtrait à sa place.LightboxSi cette case est cochée, le visiteur agrandira cette image en cliquant dessusLienVous pouvez mettre un lien sur votre image pour diriger l'internaute vers une page.</text:p>
      <text:h text:style-name="Heading_20_2" text:outline-level="2"><text:bookmark-start text:name="__RefHeading___editer_les_articles_de_blog_4"/><text:bookmark-start text:name="editer_les_articles_de_blog"/>Editer les articles de blog<text:bookmark-end text:name="__RefHeading___editer_les_articles_de_blog_4"/><text:bookmark-end text:name="editer_les_articles_de_blog"/></text:h>
      <text:p text:style-name="Text_20_body">Pour les articles, c’est exactement la même chose, avec des fonctionnalités en plus.</text:p>
      <text:p text:style-name="Text_20_body">Direction <text:span text:style-name="Strong_20_Emphasis">Administration, Nouvel article</text:span> :</text:p>
      <text:p text:style-name="Text_20_body"><draw:frame draw:style-name="media" draw:name="7" text:anchor-type="as-char" draw:z-index="7" svg:width="37.068125cm" style:rel-width="100%" svg:height="20.452291666667cm" style:rel-height="scale"><draw:image xlink:href="Pictures/1bce44ad1619d14d0b763c42559021b9.png" xlink:type="simple" xlink:show="embed" xlink:actuate="onLoad"/></draw:frame></text:p>
      <text:p text:style-name="Text_20_body">Notons plusieurs informations sur la droite.</text:p>
      <text:p text:style-name="Text_20_body">BrouillonLa page en court est en mode Brouillon et le restera tant que vous n'aurez pas choisi de la publier (en bas de page).AuteurSi votre site a plusieurs rédacteurs, le nom de celui qui propose un article peut être défini ici. Pour le moment, il n'y en a qu'un, vous.Date de publicationdate à laquelle votre article sera publié.<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Notons au passage que, si vous voulez faire “remonter un article” (ils apparaissent en front-end par ordre chronologique (date), il vous suffira de changer la date pour celle du jour.</text:p></table:table-cell></table:table-row></table:table></draw:text-box></draw:frame></text:p>
      <text:p text:style-name="Text_20_body">Emplacementscatégories dans lesquelles vous pouvez classer vos articles (il y en a trois au début mais vous pouvez en créer autant que vous le désirez). Classez vos articles.Mots clésSéparés par une virgule, ces mots clefs apparaîtront dans la sidebar et constitueront le «nuage de mots» utile aux visiteurs qui recherchent des articles précis.Autoriser les commentairesVous pouvez autoriser ou non les commentaires sur les articles page par page.UrlSe remplit automatiquement <text:note text:id="ftn1" text:note-class="footnote"><text:note-citation text:label="2)">2)</text:note-citation><text:note-body><text:p text:style-name="Text_20_body">mais vous pouvez personnaliser l'URL de cet article qui apparaîtra dans la barre d'adresse du navigateur</text:p></text:note-body></text:note>Template et le restemême chose que pour les pages statiquesPour rédaction de la page, une nouvelle fonction apparaît ici : le Chapô.</text:p>
      <text:p text:style-name="Text_20_body">En cliquant sur “afficher”, un autre éditeur s'ouvre et vous pouvez écrire ici les deux ou trois premières lignes de votre article. </text:p>
      <text:p text:style-name="Text_20_body">Si vous l'utilisez, le visiteur verra un lien <text:span text:style-name="underline">Lire la suite…</text:span> qui le mènera vers le corps du texte et l'intégralité de votre message.</text:p>
      <text:p text:style-name="Text_20_body">Une fois votre article «Publié», vous pourrez l'éditer à nouveau, le modifier, le mettre hors ligne ou même le supprimer</text:p>
      <text:h text:style-name="Heading_20_2" text:outline-level="2"><text:bookmark-start text:name="__RefHeading___voir_aussi_5"/><text:bookmark-start text:name="voir_aussi"/>Voir aussi<text:bookmark-end text:name="__RefHeading___voir_aussi_5"/><text:bookmark-end text:name="voir_aussi"/></text:h>
      <text:p text:style-name="Horizontal_20_Line"/>
      <text:p text:style-name="Text_20_body"><text:span text:style-name="Emphasis">Contributeurs principaux : <text:a xlink:type="simple" xlink:href="https://nfrappe.fr/doc-0/doku.php?id=utilisateurs:jamaique" text:style-name="Internet_20_link" text:visited-style-name="Visited_20_Internet_20_Link">jamaiqu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6:13</meta:creation-date>
    <dc:creator>Generated</dc:creator>
    <dc:date>2026-08-24T02::16:13</dc:date>
    <dc:language>en-US</dc:language>
    <meta:editing-cycles>1</meta:editing-cycles>
    <meta:editing-duration>PT0S</meta:editing-duration>
    <dc:title>tutoriel:internet:cms:pluxml:editpages</dc:title>
  </office:meta>
</office:document-meta>
</file>