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d9506c0de020f09a4db92cce55370ff.jpg"/>
  <manifest:file-entry manifest:media-type="image/png" manifest:full-path="Pictures/2c2dff158a5d245be6652e199aaed613.png"/>
  <manifest:file-entry manifest:media-type="image/jpeg" manifest:full-path="Pictures/684f569f3286e0ee83d43da96ecf1d01.jpg"/>
  <manifest:file-entry manifest:media-type="image/jpeg" manifest:full-path="Pictures/c90688736490cf6f6762573b31856b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start"/><text:bookmark-start text:name="__RefHeading___se_connecter_a_internet_avec_une_cle_4g_et_partager_cette_connexion _1"/><text:bookmark-start text:name="se_connecter_a_internet_avec_une_cle_4g_et_partager_cette_connexion "/>Se connecter à Internet avec une clé 4G et partager cette connexion <text:bookmark-end text:name="__RefHeading___se_connecter_a_internet_avec_une_cle_4g_et_partager_cette_connexion _1"/><text:bookmark-end text:name="se_connecter_a_internet_avec_une_cle_4g_et_partager_cette_connexion "/></text:h>
      <text:p text:style-name="Text_20_body">Je n’ai pas jugé utile de vous le dire, mais sachez que j’ai récemment déménagé (Youpi ! On est content pour toi ^^). J’habite toujours à Orléans, mais dans un quartier totalement différent (beaucoup plus calme et plus récent). Malheureusement pour moi, dans ce nouveau quartier, la Fibre n’est pas encore installée (dans 6 mois paraît-il…).</text:p>
      <text:p text:style-name="Text_20_body">En attendant, il a bien fallu que je trouve une alternative, car le débit de ma connexion ADSL est vraiment très médiocre (environ 7 Mbit/s et quel que soit l’opérateur). J’ai donc regardé si mon logement était proche d’une antenne 4G à l’aide du site <text:a xlink:type="simple" xlink:href="https://www.cartoradio.fr/cartoradio/web/" text:style-name="Internet_20_link" text:visited-style-name="Visited_20_Internet_20_Link">Cartoradio.fr</text:a> et bingo ! L’antenne la plus proche se situe à moins de 300 mètres de mon logement.</text:p>
      <text:p text:style-name="Text_20_body">Je me suis donc empressé de souscrire à un forfait mobile Free à 15,99 € avec Internet illimité en 4G (ou 100 Go pour les non abonnés Freebox). Après quelques tests de débits plutôt convaincants (environ 50 Mbit/s), j’ai commandé une clé 4G <text:a xlink:type="simple" xlink:href="https://amzn.to/2GSN4JI" text:style-name="Internet_20_link" text:visited-style-name="Visited_20_Internet_20_Link">Huawei E3372</text:a> et un petit routeur <text:a xlink:type="simple" xlink:href="https://amzn.to/2GyInoY" text:style-name="Internet_20_link" text:visited-style-name="Visited_20_Internet_20_Link">TP-Link TL-MR3020</text:a> pour <text:a xlink:type="simple" xlink:href="https://www.justgeek.fr/comment-partager-la-connexion-de-votre-cle-4g-56093/" text:style-name="Internet_20_link" text:visited-style-name="Visited_20_Internet_20_Link">partager la connexion entre mes différents appareils</text:a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PC équipé d’une carte ou d’une clé Wi-Fiun routeur 4Get clé 4G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’installation et l’utilisation d’une clé 4G est un vrai jeu d’enfant. Dans un premier temps, il faut <text:span text:style-name="Strong_20_Emphasis">loger la carte SIM</text:span> fournie par l’opérateur <text:span text:style-name="Strong_20_Emphasis">dans le compartiment pour carte SIM de la clé</text:span>.<draw:frame draw:style-name="mediacenter" draw:name="0" text:anchor-type="paragraph" draw:z-index="0" svg:width="10.583333333333cm" svg:height="7.9302511415525cm"><draw:image xlink:href="Pictures/5d9506c0de020f09a4db92cce55370ff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nexion_directe_5"/><text:bookmark-start text:name="connexion_directe"/>Connexion directe<text:bookmark-end text:name="__RefHeading___connexion_directe_5"/><text:bookmark-end text:name="connexion_directe"/></text:h>
      <text:p text:style-name="Text_20_body">Voir <text:a xlink:type="simple" xlink:href="https://nfrappe.fr/doc-0/doku.php?id=tutoriel:internet:cle4g:start1" text:style-name="Internet_20_link" text:visited-style-name="Visited_20_Internet_20_Link">Se connecter à Internet avec une clé 4G</text:a></text:p>
      <text:h text:style-name="Heading_20_3" text:outline-level="3"><text:bookmark-start text:name="__RefHeading___partager_la_connexion_6"/><text:bookmark-start text:name="partager_la_connexion"/>Partager la connexion<text:bookmark-end text:name="__RefHeading___partager_la_connexion_6"/><text:bookmark-end text:name="partager_la_connexion"/></text:h>
      <text:p text:style-name="Text_20_body"><text:span text:style-name="Strong_20_Emphasis">Connexion</text:span> :<draw:frame draw:style-name="mediacenter" draw:name="1" text:anchor-type="paragraph" draw:z-index="1" svg:width="10.583333333333cm" svg:height="3.1013873052071cm"><draw:image xlink:href="Pictures/2c2dff158a5d245be6652e199aaed613.png" xlink:type="simple" xlink:show="embed" xlink:actuate="onLoad"/></draw:frame>Sur le côté du routeur, à côté du port Ethernet, <text:span text:style-name="Strong_20_Emphasis">positionnez le bouton sur 3G/4G</text:span><text:span text:style-name="Strong_20_Emphasis">Alimentez le routeur</text:span> sur une prise secteur ou via un port USB de votre ordinateur<text:span text:style-name="Strong_20_Emphasis">Connectez votre clé 4G sur le port USB du routeur</text:span>Depuis votre PC, <text:span text:style-name="Strong_20_Emphasis">connectez-vous au point d’accès Wi-Fi du routeur</text:span>. Pour vous aider, le SSID et le mot de passe sont inscrits sur le côté du routeur. À noter que vous pouvez également vous servir du bouton WPSDans votre navigateur Web, <text:span text:style-name="Strong_20_Emphasis">entrez l’adresse du routeur <text:a xlink:type="simple" xlink:href="http://192.168.0.254/" text:style-name="Internet_20_link" text:visited-style-name="Visited_20_Internet_20_Link">http://192.168.0.254/</text:a></text:span> pour <text:span text:style-name="Strong_20_Emphasis">accéder à l’interface d’administration</text:span>Tapez l’identifiant et mot de passe (par défaut : admin et admin)<draw:frame draw:style-name="mediacenter" draw:name="2" text:anchor-type="paragraph" draw:z-index="2" svg:width="10.583333333333cm" svg:height="7.2605067985167cm"><draw:image xlink:href="Pictures/684f569f3286e0ee83d43da96ecf1d01.jpg" xlink:type="simple" xlink:show="embed" xlink:actuate="onLoad"/></draw:frame>Dans l’onglet Wireless, modifiez les paramètres Wi-Fi. Vous pouvez par exemple changer le SSID et le mot de passe Wi-Fi d’origine<draw:frame draw:style-name="mediacenter" draw:name="3" text:anchor-type="paragraph" draw:z-index="3" svg:width="10.583333333333cm" svg:height="6.2151431209603cm"><draw:image xlink:href="Pictures/c90688736490cf6f6762573b31856b84.jpg" xlink:type="simple" xlink:show="embed" xlink:actuate="onLoad"/></draw:frame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p text:style-name="Text_20_body">Il ne vous reste plus qu’à partager le mot de passe Wi-Fi avec votre famille ou vos amis.</text:p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justgeek.fr/se-connecter-a-internet-avec-une-cle-4g-56051/" text:style-name="Internet_20_link" text:visited-style-name="Visited_20_Internet_20_Link">https://www.justgeek.fr/se-connecter-a-internet-avec-une-cle-4g-56051/</text:a><text:span text:style-name="Strong_20_Emphasis">(fr)</text:span> <text:a xlink:type="simple" xlink:href="https://www.justgeek.fr/comment-partager-la-connexion-de-votre-cle-4g-56093/" text:style-name="Internet_20_link" text:visited-style-name="Visited_20_Internet_20_Link">https://www.justgeek.fr/comment-partager-la-connexion-de-votre-cle-4g-56093/</text:a><text:span text:style-name="Strong_20_Emphasis">(fr)</text:span> <text:a xlink:type="simple" xlink:href="https://lecrabeinfo.net/se-connecter-a-internet-dongle-cle-usb-3g-4g-sans-box-sans-wifi-en-vacances-en-france-et-etranger.html" text:style-name="Internet_20_link" text:visited-style-name="Visited_20_Internet_20_Link">https://lecrabeinfo.net/se-connecter-a-internet-dongle-cle-usb-3g-4g-sans-box-sans-wifi-en-vacances-en-france-et-etranger.html</text:a><text:span text:style-name="Strong_20_Emphasis">(fr)</text:span> <text:a xlink:type="simple" xlink:href="https://lecrabeinfo.net/creer-sa-propre-box-4g.html" text:style-name="Internet_20_link" text:visited-style-name="Visited_20_Internet_20_Link">https://lecrabeinfo.net/creer-sa-propre-box-4g.html</text:a><text:span text:style-name="Strong_20_Emphasis">(fr)</text:span> <text:a xlink:type="simple" xlink:href="https://lecrabeinfo.net/installer-configurer-mini-box-4g-lte-tp-link-tl-wr902ac-huawei-e3372.html" text:style-name="Internet_20_link" text:visited-style-name="Visited_20_Internet_20_Link">https://lecrabeinfo.net/installer-configurer-mini-box-4g-lte-tp-link-tl-wr902ac-huawei-e3372.html</text:a><text:span text:style-name="Strong_20_Emphasis">(fr)</text:span> <text:a xlink:type="simple" xlink:href="https://lecrabeinfo.net/huawei-e3372-modem-usb-lte-4g-installer-firmware-hilink-routeur-firmware-stick-modem.html" text:style-name="Internet_20_link" text:visited-style-name="Visited_20_Internet_20_Link">https://lecrabeinfo.net/huawei-e3372-modem-usb-lte-4g-installer-firmware-hilink-routeur-firmware-stick-modem.html</text:a></text:p>
      <text:p text:style-name="Horizontal_20_Line"/>
      <text:p text:style-name="Text_20_body"><text:span text:style-name="Emphasis">Basé sur « <text:a xlink:type="simple" xlink:href="https://www.justgeek.fr/se-connecter-a-internet-avec-une-cle-4g-56051/" text:style-name="Internet_20_link" text:visited-style-name="Visited_20_Internet_20_Link">Comment se connecter à Internet avec une clé 4G ?</text:a> »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22</meta:creation-date>
    <dc:creator>Generated</dc:creator>
    <dc:date>2026-08-24T02::15:22</dc:date>
    <dc:language>en-US</dc:language>
    <meta:editing-cycles>1</meta:editing-cycles>
    <meta:editing-duration>PT0S</meta:editing-duration>
    <dc:title>tutoriel:internet:cle4g:start</dc:title>
  </office:meta>
</office:document-meta>
</file>