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auto-hebergement:start0"/><text:bookmark-start text:name="__RefHeading___auto-hebergement_1"/><text:bookmark-start text:name="auto-hebergement"/>Auto-hébergement<text:bookmark-end text:name="__RefHeading___auto-hebergement_1"/><text:bookmark-end text:name="auto-hebergement"/></text:h>
      <text:p text:style-name="Text_20_body">Ce tutoriel décrit comment installer un serveur personnel complet tournant sous Debian et permettant d'héberger un certain nombre de services <text:note text:id="ftn0" text:note-class="footnote"><text:note-citation text:label="1)">1)</text:note-citation><text:note-body><text:p text:style-name="Text_20_body">pour s'affranchir des services centralisés : Google, Twitter, DropBox …</text:p></text:note-body></text:note>.</text:p>
      <text:p text:style-name="Text_20_body">Tout sera géré en ligne de commande, à distance via SSH depuis un PC du réseau.</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Mieux vaut tout mettre en place d'une traite jusqu'au serveur LAMP pour avoir une base fonctionnelle et sécurisée. On peut ensuite installer chaque service petit à petit.</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ext:span text:style-name="underline">Attention !</text:span></text:span></text:p><text:p text:style-name="Text_20_body">S'auto-héberger, c'est être responsable d'une machine qui tourne 24h/24, qui héberge des services plus ou moins critiques et ouverte sur l'extérieur.</text:p><text:p text:style-name="Text_20_body">La machine doit :</text:p><text:p text:style-name="Text_20_body">être sécurisée,tourner en permanence (une dizaine de watts pour un Raspberry Pi)et il faut y consacrer du temps, en particulier pour la maintenance.</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text:span text:style-name="Strong_20_Emphasis">ordinateur</text:span> dédié à cet usage, tournant sous un OS Debian <text:note text:id="ftn1" text:note-class="footnote"><text:note-citation text:label="2)">2)</text:note-citation><text:note-body><text:p text:style-name="Text_20_body">un vieil ordinateur, même peu puissant ou un Raspberry Pi qui consomme très peu (10 W) ; seule l'unité centrale est nécessaire</text:p></text:note-body></text:note>. Cet ordinateur doit être allumé et connecté à Internet 24h/24.une <text:span text:style-name="Strong_20_Emphasis">connexion xDSL</text:span> <text:note text:id="ftn2" text:note-class="footnote"><text:note-citation text:label="3)">3)</text:note-citation><text:note-body><text:p text:style-name="Text_20_body"><text:span text:style-name="Strong_20_Emphasis">ethernet</text:span> ou <text:span text:style-name="Strong_20_Emphasis">CPL</text:span> si possible ; les débits en wifi sont insuffisants et trop fluctuants</text:p></text:note-body></text:note>.On peut aussi (<text:span text:style-name="Emphasis">facultatif</text:span>) :acheter un <text:span text:style-name="Strong_20_Emphasis">nom de domaine</text:span> ou d'autres services.louer un serveur chez un hébergeur <text:note text:id="ftn3" text:note-class="footnote"><text:note-citation text:label="4)">4)</text:note-citation><text:note-body><text:p text:style-name="Text_20_body">évite d'avoir à vous soucier du matériel</text:p></text:note-body></text:note> :Un <text:span text:style-name="Strong_20_Emphasis">VPS</text:span> (serveur virtuel, suffisant pour ce qu'on va installer) chez OVH revient ainsi à 5€ par mois hors taxe, 10€ par mois chez Dedibox avec un plus gros espace de stockageUn <text:span text:style-name="Strong_20_Emphasis">serveur dédié</text:span>, plus puissant et sur lequel vous aurez un accès root revient à une dizaine d'euros par mois.un <text:span text:style-name="Strong_20_Emphasis">onduleur</text:span> si l'alimentation électrique fluctue.etc.</text:p>
      <text:h text:style-name="Heading_20_2" text:outline-level="2"><text:bookmark-start text:name="__RefHeading___premiere_etapemise_en_place_d_un_acces_ssh_au_serveur_3"/><text:bookmark-start text:name="premiere_etapemise_en_place_d_un_acces_ssh_au_serveur"/>Première étape : mise en place d'un accès SSH au serveur<text:bookmark-end text:name="__RefHeading___premiere_etapemise_en_place_d_un_acces_ssh_au_serveur_3"/><text:bookmark-end text:name="premiere_etapemise_en_place_d_un_acces_ssh_au_serveur"/></text:h>
      <text:h text:style-name="Heading_20_3" text:outline-level="3"><text:bookmark-start text:name="__RefHeading___adresse_ip_du_serveur_4"/><text:bookmark-start text:name="adresse_ip_du_serveur"/>Adresse IP du serveur<text:bookmark-end text:name="__RefHeading___adresse_ip_du_serveur_4"/><text:bookmark-end text:name="adresse_ip_du_serveur"/></text:h>
      <text:p text:style-name="Text_20_body">Pour connaître les adresses IP du serveur, voir <text:a xlink:type="simple" xlink:href="https://nfrappe.fr/doc-0/doku.php?id=fr:tutoriel:mini-tutoriels#connaitre_l_adresse_ip_d_une_machine_sous_linux" text:style-name="Internet_20_link" text:visited-style-name="Visited_20_Internet_20_Link">Connaître l'adresse IP d'une machine sous Linux</text:a></text:p>
      <text:h text:style-name="Heading_20_3" text:outline-level="3"><text:bookmark-start text:name="__RefHeading___mise_en_place_du_serveur_ssh_5"/><text:bookmark-start text:name="mise_en_place_du_serveur_ssh"/>Mise en place du serveur SSH<text:bookmark-end text:name="__RefHeading___mise_en_place_du_serveur_ssh_5"/><text:bookmark-end text:name="mise_en_place_du_serveur_ssh"/></text:h>
      <text:p text:style-name="Text_20_body">Dans le cas d'un Raspberry Pi, le serveur SSH est déjà en place et fonctionnel : il suffit de s'y connecter.Pour un PC, voir <text:a xlink:type="simple" xlink:href="https://nfrappe.fr/doc-0/doku.php?id=logiciel:reseau:ssh:openssh:start" text:style-name="Internet_20_link" text:visited-style-name="Visited_20_Internet_20_Link">Openssh : un serveur ssh</text:a></text:p>
      <text:h text:style-name="Heading_20_3" text:outline-level="3"><text:bookmark-start text:name="__RefHeading___connexion_au_serveur_depuis_une_machine_du_reseau_6"/><text:bookmark-start text:name="connexion_au_serveur_depuis_une_machine_du_reseau"/>Connexion au serveur depuis une machine du réseau<text:bookmark-end text:name="__RefHeading___connexion_au_serveur_depuis_une_machine_du_reseau_6"/><text:bookmark-end text:name="connexion_au_serveur_depuis_une_machine_du_reseau"/></text:h>
      <text:p text:style-name="Text_20_body">Depuis une machine du réseau, lancez :</text:p>
      <text:p text:style-name="Preformatted_20_Text">ssh -p port utilisateur@ip_du_serveur</text:p>
      <text:p text:style-name="Text_20_body">mot de passe demandécelui du compte <text:span text:style-name="Emphasis">utilisateur</text:span> sur le serveur.<text:span text:style-name="Strong_20_Emphasis">-p</text:span> (en minuscules)permet de spécifier le port (22 par défaut, ) <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ttention à ne pas confondre : pour <text:span text:style-name="Strong_20_Emphasis">scp</text:span>, le port s'indique par <text:span text:style-name="Strong_20_Emphasis">-P</text:span> (en majuscule).</text:p></table:table-cell></table:table-row></table:table></draw:text-box></draw:frame></text:p>
      <text:p text:style-name="Text_20_body">ou utilisez <text:span text:style-name="Strong_20_Emphasis">Putty</text:span> sous Windows.</text:p>
      <text:h text:style-name="Heading_20_2" text:outline-level="2"><text:bookmark-start text:name="__RefHeading___autres_etapes_7"/><text:bookmark-start text:name="autres_etapes"/>Autres étapes<text:bookmark-end text:name="__RefHeading___autres_etapes_7"/><text:bookmark-end text:name="autres_etapes"/></text:h>
      <text:p text:style-name="Text_20_body">Désormais, la configuration se fera via SSH, donc à distance de la machine serveur qui n'aura plus besoin d'écran ni de souris.</text:p>
      <text:h text:style-name="Heading_20_3" text:outline-level="3"><text:bookmark-start text:name="__RefHeading___configuration_du_pare-feu_8"/><text:bookmark-start text:name="configuration_du_pare-feu"/>Configuration du pare-feu<text:bookmark-end text:name="__RefHeading___configuration_du_pare-feu_8"/><text:bookmark-end text:name="configuration_du_pare-feu"/></text:h>
      <text:p text:style-name="Text_20_body">On va maintenant activer et configurer le pare-feu du noyau (<text:span text:style-name="Strong_20_Emphasis">iptables</text:span>) pour protéger notre serveur.</text:p>
      <text:p text:style-name="Text_20_body">Vérifiez qu'<text:span text:style-name="Strong_20_Emphasis">iptables</text:span> est bien disponible en tapant :</text:p>
      <text:p text:style-name="Preformatted_20_Text">sudo iptables -L</text:p>
      <text:p text:style-name="Text_20_body">qui va lister toutes les règles disponibles.</text:p>
      <text:p text:style-name="Text_20_body">On va créer un script qui se lancera à chaque démarrage et définira les règles du pare-feu (iptables étant remis à zéro à chaque démarrage du serveur).</text:p>
      <text:p text:style-name="Text_20_body">Ouvrez avec les droits d'administration le fichier <text:span text:style-name="Strong_20_Emphasis">/etc/init.d/firewall</text:span> pour y écrire des règles.</text:p>
      <text:p text:style-name="Text_20_body">Rendez-le exécutable :</text:p>
      <text:p text:style-name="Preformatted_20_Text">chmod +x /etc/init.d/firewall</text:p>
      <text:p text:style-name="Text_20_body">et exécutez-le à chaque démarrage :</text:p>
      <text:p text:style-name="Preformatted_20_Text">update-rc.d firewall defaults</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Attention, si vous configurez mal ces règles, vous risquez de ne plus pouvoir vous connecter en SSH à la machine. Une précaution minimale est d'<text:span text:style-name="underline">avoir une session root ouverte en SSH</text:span> et de <text:span text:style-name="Strong_20_Emphasis">ne pas la fermer</text:span> avant d'avoir testé que les règles fonctionnent.</text:p></table:table-cell></table:table-row></table:table></draw:text-box></draw:frame></text:p>
      <text:p text:style-name="Text_20_body">On a ainsi défini une politique assez restrictive pour le pare-feu :</text:p>
      <text:p text:style-name="Text_20_body">Par défaut, tout est bloqué en INPUT, OUTPUT et FORWARD.On autorise les connexions déjà existanteset on traite les nouvelles connexions au cas par cas.Quelques limitations et protection basiques sont également ajoutées.Lisez bien la documentation d'iptables et celle qu'on trouve sur internet pour voir ce que fait chaque règle, avant de l'insérer dans le fichier de configuration.</text:p>
      <text:p text:style-name="Text_20_body">Redémarrez le serveur pour vérifier qu'il n'y a aucun problème avec la configuration, en particulier pour vérifier que vous pouvez encore vous connecter en SSH au serveur. Si ce n'est pas le cas, rebranchez un écran et un clavier sur le serveur et éditez les règles jusqu'à ce que ça marche (ou le redémarrer en mode rescu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On peut aussi l'exécuter directement depuis la console via sh /etc/init.d/firewall en cas de besoin.</text:p><text:p text:style-name="Text_20_body">Pour vider votre configuration iptables, il faut rentrer</text:p><text:p text:style-name="Preformatted_20_Text">iptables -F; iptables -X</text:p><text:p text:style-name="Text_20_body">puis remettre les politiques par défaut par protocoles comme vous le souhaitez (par exemple </text:p><text:p text:style-name="Preformatted_20_Text">iptables -P INPUT ACCEPT</text:p><text:p text:style-name="Text_20_body">).</text:p></table:table-cell></table:table-row></table:table></draw:text-box></draw:frame></text:p>
      <text:h text:style-name="Heading_20_3" text:outline-level="3"><text:bookmark-start text:name="__RefHeading___installation_de_logiciels_de_securisation_supplementaires_9"/><text:bookmark-start text:name="installation_de_logiciels_de_securisation_supplementaires"/>Installation de logiciels de sécurisation supplémentaires<text:bookmark-end text:name="__RefHeading___installation_de_logiciels_de_securisation_supplementaires_9"/><text:bookmark-end text:name="installation_de_logiciels_de_securisation_supplementaires"/></text:h>
      <text:h text:style-name="Heading_20_4" text:outline-level="4"><text:bookmark-start text:name="__RefHeading___fail2ban_10"/><text:bookmark-start text:name="fail2ban"/>fail2ban<text:bookmark-end text:name="__RefHeading___fail2ban_10"/><text:bookmark-end text:name="fail2ban"/></text:h>
      <text:p text:style-name="Text_20_body">Voir <text:a xlink:type="simple" xlink:href="http://www.commentcamarche.net/faq/18225-utiliser-fail2ban-pour-proteger-votre-application-web" text:style-name="Internet_20_link" text:visited-style-name="Visited_20_Internet_20_Link">http://www.commentcamarche.net/faq/18225-utiliser-fail2ban-pour-proteger-votre-application-web</text:a></text:p>
      <text:p text:style-name="Text_20_body">Fail2ban permet de bannir automatiquement de votre serveur des adresses IP qui échoueraient un trop grand nombre de fois à une authentification et de vous avertir par e-mail.</text:p>
      <text:p text:style-name="Text_20_body">Installer le paquet fail2ban pour l'installer. Pour modifier la configuration, il faut modifier les fichiers /etc/default/fail2ban, /etc/fail2ban/fail2ban.conf, /etc/fail2ban/jail.conf et /etc/fail2ban/jail.local. </text:p>
      <text:p text:style-name="Text_20_body">Ce dernier fichier est celui qui va nous intéresser (c'est en fait le même que jail.conf mais il est prévu pour être modifié et donc pour conserver les réglages après une mise à jour du paquet).</text:p>
      <text:p text:style-name="Text_20_body">Configuration (fichier jail.local) :</text:p>
      <table:table table:style-name="Table">
        <table:table-column/>
        <table:table-column/>
        <table:table-row>
          <table:table-cell office:value-type="string" table:style-name="tableheader">
            <text:p text:style-name="Table_20_Heading">Paramètre</text:p>
          </table:table-cell>
          <table:table-cell office:value-type="string" table:style-name="tableheader">
            <text:p text:style-name="Table_20_Heading">Commentaire</text:p>
          </table:table-cell>
        </table:table-row>
        <table:table-row>
          <table:table-cell office:value-type="string" table:style-name="tableheader">
            <text:p text:style-name="Table_20_Heading">ignoreip</text:p>
          </table:table-cell>
          <table:table-cell office:value-type="string" table:style-name="tablecell">
            <text:p text:style-name="tablealignleft">Laisser 127.0.0.1 pour que fail2ban ne bloque jamais votre propre serveur.</text:p>
          </table:table-cell>
        </table:table-row>
        <table:table-row>
          <table:table-cell office:value-type="string" table:style-name="tableheader">
            <text:p text:style-name="Table_20_Heading">bantime</text:p>
          </table:table-cell>
          <table:table-cell office:value-type="string" table:style-name="tablecell">
            <text:p text:style-name="tablealignleft">Définit la durée du ban, 600 est une bonne valeur.</text:p>
          </table:table-cell>
        </table:table-row>
        <table:table-row>
          <table:table-cell office:value-type="string" table:style-name="tableheader">
            <text:p text:style-name="Table_20_Heading">maxretry</text:p>
          </table:table-cell>
          <table:table-cell office:value-type="string" table:style-name="tablecell">
            <text:p text:style-name="tablealignleft">Nombre d'échecs avant bannissement, 3 est bien aussi.</text:p>
          </table:table-cell>
        </table:table-row>
        <table:table-row>
          <table:table-cell office:value-type="string" table:style-name="tableheader">
            <text:p text:style-name="Table_20_Heading">destemail</text:p>
          </table:table-cell>
          <table:table-cell office:value-type="string" table:style-name="tablecell">
            <text:p text:style-name="tablealignleft">Mettre ici l'adresse e-mail à laquelle vous souhaitez recevoir des rapports de fail2ban.</text:p>
          </table:table-cell>
        </table:table-row>
      </table:table>
      <text:p text:style-name="Text_20_body">Voila pour la configuration générale. Il faut ensuite modifier les ports (si on les a modifié manuellement pour SSH par exemple) pour les faire correspondre aux ports réels, dans la section jails. Par exemple, si votre connexion SSH se fait sur le port 3134 et non sur le port 22, il faut mettre 3134 à la place de 22 dans la section jails. N'oubliez pas de passer enabled à true pour les jails que vous souhaitez activer (sûrement ssh, ssh-ddos, apache, apache-noscript, apache-overflows pour commencer). Noter qu'il existe énormément de règles pré-définies, certaines pourront vous être utiles par la suite (postfix/sasl par exemple si vous installez un serveur de mails sur votre serveur).</text:p>
      <text:p text:style-name="Text_20_body">On peut également rajouter des règles comme la règle apache-w00tw00t pour bloquer les requêtes w00tw00t.</text:p>
      <text:p text:style-name="Text_20_body">On trouvera plus d'informations sur la configuration de fail2ban sur le wiki debian-fr</text:p>
      <text:p text:style-name="Text_20_body">Vous pourrez alors tester fail2ban en entrant volontairement un mauvais mot de passe sur une page protégée par un fichier .htaccess (après avoir installé apache) ou sur une connexion SSH. Normalement, vous devriez être banni. Soit vous attendez la fin du bantime, soit vous avez un autre accès à la machine et dans ce cas, vous pouvez supprimer la règle iptables qui vous interdit l'accès au serveur (fail2ban bloque en utilisant iptables). Une solution est d'avoir une session SSH ouverte en arrière-plan pour pouvoir se débannir facilement.</text:p>
      <text:p text:style-name="Text_20_body">Note (peut-être dépassée lorsque vous lirez ceci) : il semble qu'il y ait un problème dans une regex de fail2ban pour identifier les erreurs de connexion avec postfix. Voir ce sujet sur debian-fr.org pour plus de détails et pour corriger la regex.</text:p>
      <text:p text:style-name="Text_20_body">Liens divers :</text:p>
      <text:p text:style-name="Text_20_body">Utiliser fail2ban pour protéger votre application web (avec une partie sur l'écriture de règles personnalisées pour utiliser fail2ban avec ses scripts)Bannir les bots phpmyadmin et w00tw00t avec fail2banla doc ubuntu-fr.org</text:p>
      <text:h text:style-name="Heading_20_4" text:outline-level="4"><text:bookmark-start text:name="__RefHeading___portsentry_11"/><text:bookmark-start text:name="portsentry"/>portsentry<text:bookmark-end text:name="__RefHeading___portsentry_11"/><text:bookmark-end text:name="portsentry"/></text:h>
      <text:h text:style-name="Heading_20_4" text:outline-level="4"><text:bookmark-start text:name="__RefHeading___rkhunter_12"/><text:bookmark-start text:name="rkhunter"/>rkhunter<text:bookmark-end text:name="__RefHeading___rkhunter_12"/><text:bookmark-end text:name="rkhunter"/></text:h>
      <text:h text:style-name="Heading_20_4" text:outline-level="4"><text:bookmark-start text:name="__RefHeading___logwatch_13"/><text:bookmark-start text:name="logwatch"/>logwatch<text:bookmark-end text:name="__RefHeading___logwatch_13"/><text:bookmark-end text:name="logwatch"/></text:h>
      <text:h text:style-name="Heading_20_3" text:outline-level="3"><text:bookmark-start text:name="__RefHeading___quelques_astuces_avant_d_installer_les_services_linux_rien_a_voir_en_particulier_avec_l_autohebergement_14"/><text:bookmark-start text:name="quelques_astuces_avant_d_installer_les_services_linux_rien_a_voir_en_particulier_avec_l_autohebergement"/>Quelques astuces avant d'installer les services (linux, rien à voir en particulier avec l'autohébergement)<text:bookmark-end text:name="__RefHeading___quelques_astuces_avant_d_installer_les_services_linux_rien_a_voir_en_particulier_avec_l_autohebergement_14"/><text:bookmark-end text:name="quelques_astuces_avant_d_installer_les_services_linux_rien_a_voir_en_particulier_avec_l_autohebergement"/></text:h>
      <text:h text:style-name="Heading_20_4" text:outline-level="4"><text:bookmark-start text:name="__RefHeading___utiliser_des_alias_pour_les_commandes_qu_on_lancera_souvent_15"/><text:bookmark-start text:name="utiliser_des_alias_pour_les_commandes_qu_on_lancera_souvent"/>Utiliser des alias pour les commandes qu'on lancera souvent<text:bookmark-end text:name="__RefHeading___utiliser_des_alias_pour_les_commandes_qu_on_lancera_souvent_15"/><text:bookmark-end text:name="utiliser_des_alias_pour_les_commandes_qu_on_lancera_souvent"/></text:h>
      <text:h text:style-name="Heading_20_4" text:outline-level="4"><text:bookmark-start text:name="__RefHeading___completion_intelligente_dans_le_shell_16"/><text:bookmark-start text:name="completion_intelligente_dans_le_shell"/>Completion intelligente dans le shell<text:bookmark-end text:name="__RefHeading___completion_intelligente_dans_le_shell_16"/><text:bookmark-end text:name="completion_intelligente_dans_le_shell"/></text:h>
      <text:h text:style-name="Heading_20_4" text:outline-level="4"><text:bookmark-start text:name="__RefHeading___reglage_automatique_de_l_heure_avec_ntp_17"/><text:bookmark-start text:name="reglage_automatique_de_l_heure_avec_ntp"/>Réglage automatique de l'heure avec NTP<text:bookmark-end text:name="__RefHeading___reglage_automatique_de_l_heure_avec_ntp_17"/><text:bookmark-end text:name="reglage_automatique_de_l_heure_avec_ntp"/></text:h>
      <text:h text:style-name="Heading_20_4" text:outline-level="4"><text:bookmark-start text:name="__RefHeading___putty_ssh_en_francais_18"/><text:bookmark-start text:name="putty_ssh_en_francais"/>(Putty) SSH en français<text:bookmark-end text:name="__RefHeading___putty_ssh_en_francais_18"/><text:bookmark-end text:name="putty_ssh_en_francais"/></text:h>
      <text:h text:style-name="Heading_20_3" text:outline-level="3"><text:bookmark-start text:name="__RefHeading___ok_mon_serveur_est_installe_mais_comment_j_y_accede_19"/><text:bookmark-start text:name="ok_mon_serveur_est_installe_mais_comment_j_y_accede"/>Ok, mon serveur est installé, mais comment j'y accède ?<text:bookmark-end text:name="__RefHeading___ok_mon_serveur_est_installe_mais_comment_j_y_accede_19"/><text:bookmark-end text:name="ok_mon_serveur_est_installe_mais_comment_j_y_accede"/></text:h>
      <text:h text:style-name="Heading_20_3" text:outline-level="3"><text:bookmark-start text:name="__RefHeading___installation_des_services_souhaites_20"/><text:bookmark-start text:name="installation_des_services_souhaites"/>Installation des services souhaités<text:bookmark-end text:name="__RefHeading___installation_des_services_souhaites_20"/><text:bookmark-end text:name="installation_des_services_souhaites"/></text:h>
      <text:h text:style-name="Heading_20_4" text:outline-level="4"><text:bookmark-start text:name="__RefHeading___installation_d_un_serveur_lamp_21"/><text:bookmark-start text:name="installation_d_un_serveur_lamp"/>Installation d'un serveur LAMP<text:bookmark-end text:name="__RefHeading___installation_d_un_serveur_lamp_21"/><text:bookmark-end text:name="installation_d_un_serveur_lamp"/></text:h>
      <text:h text:style-name="Heading_20_5" text:outline-level="5"><text:bookmark-start text:name="__RefHeading___installation_des_paquets_22"/><text:bookmark-start text:name="installation_des_paquets"/>Installation des paquets<text:bookmark-end text:name="__RefHeading___installation_des_paquets_22"/><text:bookmark-end text:name="installation_des_paquets"/></text:h>
      <text:h text:style-name="Heading_20_5" text:outline-level="5"><text:bookmark-start text:name="__RefHeading___configuration_d_apache_et_de_php_23"/><text:bookmark-start text:name="configuration_d_apache_et_de_php"/>Configuration d'Apache et de PHP<text:bookmark-end text:name="__RefHeading___configuration_d_apache_et_de_php_23"/><text:bookmark-end text:name="configuration_d_apache_et_de_php"/></text:h>
      <text:h text:style-name="Heading_20_5" text:outline-level="5"><text:bookmark-start text:name="__RefHeading___configuration_de_mariadb_24"/><text:bookmark-start text:name="configuration_de_mariadb"/>Configuration de MariaDB<text:bookmark-end text:name="__RefHeading___configuration_de_mariadb_24"/><text:bookmark-end text:name="configuration_de_mariadb"/></text:h>
      <text:h text:style-name="Heading_20_5" text:outline-level="5"><text:bookmark-start text:name="__RefHeading___test_du_serveur_web_mariadb_25"/><text:bookmark-start text:name="test_du_serveur_web_mariadb"/>Test du serveur web/mariadb<text:bookmark-end text:name="__RefHeading___test_du_serveur_web_mariadb_25"/><text:bookmark-end text:name="test_du_serveur_web_mariadb"/></text:h>
      <text:h text:style-name="Heading_20_4" text:outline-level="4"><text:bookmark-start text:name="__RefHeading___quelques_services_webs_utiles_26"/><text:bookmark-start text:name="quelques_services_webs_utiles"/>Quelques services webs utiles<text:bookmark-end text:name="__RefHeading___quelques_services_webs_utiles_26"/><text:bookmark-end text:name="quelques_services_webs_utiles"/></text:h>
      <text:h text:style-name="Heading_20_5" text:outline-level="5"><text:bookmark-start text:name="__RefHeading___un_agregateur_de_flux_rss_27"/><text:bookmark-start text:name="un_agregateur_de_flux_rss"/>Un agrégateur de flux RSS<text:bookmark-end text:name="__RefHeading___un_agregateur_de_flux_rss_27"/><text:bookmark-end text:name="un_agregateur_de_flux_rss"/></text:h>
      <text:h text:style-name="Heading_20_5" text:outline-level="5"><text:bookmark-start text:name="__RefHeading___shaarli_de_sebsauvagel_alternative_a_del.icio.us_rapide_et_libre_agregation_de_marques-pages_et_plus_28"/><text:bookmark-start text:name="shaarli_de_sebsauvagel_alternative_a_del.icio.us_rapide_et_libre_agregation_de_marques-pages_et_plus"/>Shaarli de Sebsauvage : l'alternative à del.icio.us rapide et libre (agrégation de marques-pages et plus)<text:bookmark-end text:name="__RefHeading___shaarli_de_sebsauvagel_alternative_a_del.icio.us_rapide_et_libre_agregation_de_marques-pages_et_plus_28"/><text:bookmark-end text:name="shaarli_de_sebsauvagel_alternative_a_del.icio.us_rapide_et_libre_agregation_de_marques-pages_et_plus"/></text:h>
      <text:h text:style-name="Heading_20_5" text:outline-level="5"><text:bookmark-start text:name="__RefHeading___wordpressle_moteur_de_blog_29"/><text:bookmark-start text:name="wordpressle_moteur_de_blog"/>Wordpress : le moteur de blog<text:bookmark-end text:name="__RefHeading___wordpressle_moteur_de_blog_29"/><text:bookmark-end text:name="wordpressle_moteur_de_blog"/></text:h>
      <text:h text:style-name="Heading_20_5" text:outline-level="5"><text:bookmark-start text:name="__RefHeading___owncloudl_alternative_libre_a_dropbox_et_bien_plus_30"/><text:bookmark-start text:name="owncloudl_alternative_libre_a_dropbox_et_bien_plus"/>Owncloud : l'alternative libre à dropbox (et bien plus)<text:bookmark-end text:name="__RefHeading___owncloudl_alternative_libre_a_dropbox_et_bien_plus_30"/><text:bookmark-end text:name="owncloudl_alternative_libre_a_dropbox_et_bien_plus"/></text:h>
      <text:h text:style-name="Heading_20_5" text:outline-level="5"><text:bookmark-start text:name="__RefHeading___single_file_php_galleryune_galerie_d_image_qui_tient_en_un_seul_fichier_31"/><text:bookmark-start text:name="single_file_php_galleryune_galerie_d_image_qui_tient_en_un_seul_fichier"/>Single File PHP Gallery : Une galerie d'image qui tient en un seul fichier<text:bookmark-end text:name="__RefHeading___single_file_php_galleryune_galerie_d_image_qui_tient_en_un_seul_fichier_31"/><text:bookmark-end text:name="single_file_php_galleryune_galerie_d_image_qui_tient_en_un_seul_fichier"/></text:h>
      <text:h text:style-name="Heading_20_5" text:outline-level="5"><text:bookmark-start text:name="__RefHeading___un_wiki_kiss_avec_wikiss_32"/><text:bookmark-start text:name="un_wiki_kiss_avec_wikiss"/>Un wiki KISS avec WiKISS<text:bookmark-end text:name="__RefHeading___un_wiki_kiss_avec_wikiss_32"/><text:bookmark-end text:name="un_wiki_kiss_avec_wikiss"/></text:h>
      <text:h text:style-name="Heading_20_5" text:outline-level="5"><text:bookmark-start text:name="__RefHeading___roundcube_squirrelmaille_webmail_chez_soi_33"/><text:bookmark-start text:name="roundcube_squirrelmaille_webmail_chez_soi"/>Roundcube / Squirrelmail : le webmail chez soi<text:bookmark-end text:name="__RefHeading___roundcube_squirrelmaille_webmail_chez_soi_33"/><text:bookmark-end text:name="roundcube_squirrelmaille_webmail_chez_soi"/></text:h>
      <text:h text:style-name="Heading_20_5" text:outline-level="5"><text:bookmark-start text:name="__RefHeading___fluxbb_le_moteur_de_forum_libre_34"/><text:bookmark-start text:name="fluxbb_le_moteur_de_forum_libre"/>FluxBB, le moteur de forum libre<text:bookmark-end text:name="__RefHeading___fluxbb_le_moteur_de_forum_libre_34"/><text:bookmark-end text:name="fluxbb_le_moteur_de_forum_libre"/></text:h>
      <text:h text:style-name="Heading_20_5" text:outline-level="5"><text:bookmark-start text:name="__RefHeading___se_passer_de_google_analytics_grace_a_piwik_35"/><text:bookmark-start text:name="se_passer_de_google_analytics_grace_a_piwik"/>Se passer de Google Analytics grâce à Piwik<text:bookmark-end text:name="__RefHeading___se_passer_de_google_analytics_grace_a_piwik_35"/><text:bookmark-end text:name="se_passer_de_google_analytics_grace_a_piwik"/></text:h>
      <text:h text:style-name="Heading_20_5" text:outline-level="5"><text:bookmark-start text:name="__RefHeading___l_alternative_aux_reseaux_sociaux_pour_tout_poster_chez_soi_et_diffuser_apres_known_36"/><text:bookmark-start text:name="l_alternative_aux_reseaux_sociaux_pour_tout_poster_chez_soi_et_diffuser_apres_known"/>L'alternative aux réseaux sociaux, pour tout poster chez soi et diffuser après, Known<text:bookmark-end text:name="__RefHeading___l_alternative_aux_reseaux_sociaux_pour_tout_poster_chez_soi_et_diffuser_apres_known_36"/><text:bookmark-end text:name="l_alternative_aux_reseaux_sociaux_pour_tout_poster_chez_soi_et_diffuser_apres_known"/></text:h>
      <text:h text:style-name="Heading_20_5" text:outline-level="5"><text:bookmark-start text:name="__RefHeading___services_divers_37"/><text:bookmark-start text:name="services_divers"/>Services divers<text:bookmark-end text:name="__RefHeading___services_divers_37"/><text:bookmark-end text:name="services_divers"/></text:h>
      <text:h text:style-name="Heading_20_4" text:outline-level="4"><text:bookmark-start text:name="__RefHeading___utilisation_de_ssl_avec_son_serveur_apache_pour_securiser_les_connexions_38"/><text:bookmark-start text:name="utilisation_de_ssl_avec_son_serveur_apache_pour_securiser_les_connexions"/>Utilisation de SSL avec son serveur Apache pour sécuriser les connexions<text:bookmark-end text:name="__RefHeading___utilisation_de_ssl_avec_son_serveur_apache_pour_securiser_les_connexions_38"/><text:bookmark-end text:name="utilisation_de_ssl_avec_son_serveur_apache_pour_securiser_les_connexions"/></text:h>
      <text:h text:style-name="Heading_20_4" text:outline-level="4"><text:bookmark-start text:name="__RefHeading___installation_d_un_serveur_jabber_pour_heberger_sa_propre_messagerie_instantanee_39"/><text:bookmark-start text:name="installation_d_un_serveur_jabber_pour_heberger_sa_propre_messagerie_instantanee"/>Installation d'un serveur Jabber pour héberger sa propre messagerie instantanée<text:bookmark-end text:name="__RefHeading___installation_d_un_serveur_jabber_pour_heberger_sa_propre_messagerie_instantanee_39"/><text:bookmark-end text:name="installation_d_un_serveur_jabber_pour_heberger_sa_propre_messagerie_instantanee"/></text:h>
      <text:h text:style-name="Heading_20_4" text:outline-level="4"><text:bookmark-start text:name="__RefHeading___installation_de_murmur_mumble-server_pour_heberger_son_propre_serveur_mumble_40"/><text:bookmark-start text:name="installation_de_murmur_mumble-server_pour_heberger_son_propre_serveur_mumble"/>Installation de Murmur (mumble-server) pour héberger son propre serveur Mumble<text:bookmark-end text:name="__RefHeading___installation_de_murmur_mumble-server_pour_heberger_son_propre_serveur_mumble_40"/><text:bookmark-end text:name="installation_de_murmur_mumble-server_pour_heberger_son_propre_serveur_mumble"/></text:h>
      <text:h text:style-name="Heading_20_4" text:outline-level="4"><text:bookmark-start text:name="__RefHeading___installation_d_un_serveur_email_41"/><text:bookmark-start text:name="installation_d_un_serveur_email"/>Installation d'un serveur email<text:bookmark-end text:name="__RefHeading___installation_d_un_serveur_email_41"/><text:bookmark-end text:name="installation_d_un_serveur_email"/></text:h>
      <text:h text:style-name="Heading_20_4" text:outline-level="4"><text:bookmark-start text:name="__RefHeading___heberger_ses_propres_dns_42"/><text:bookmark-start text:name="heberger_ses_propres_dns"/>Héberger ses propres DNS<text:bookmark-end text:name="__RefHeading___heberger_ses_propres_dns_42"/><text:bookmark-end text:name="heberger_ses_propres_dns"/></text:h>
      <text:h text:style-name="Heading_20_4" text:outline-level="4"><text:bookmark-start text:name="__RefHeading___un_serveur_git_chez_soi_43"/><text:bookmark-start text:name="un_serveur_git_chez_soi"/>Un serveur Git chez soi<text:bookmark-end text:name="__RefHeading___un_serveur_git_chez_soi_43"/><text:bookmark-end text:name="un_serveur_git_chez_soi"/></text:h>
      <text:h text:style-name="Heading_20_4" text:outline-level="4"><text:bookmark-start text:name="__RefHeading___node.js_44"/><text:bookmark-start text:name="node.js"/>Node.js<text:bookmark-end text:name="__RefHeading___node.js_44"/><text:bookmark-end text:name="node.js"/></text:h>
      <text:h text:style-name="Heading_20_4" text:outline-level="4"><text:bookmark-start text:name="__RefHeading___partagez_vos_images_avec_lutim_45"/><text:bookmark-start text:name="partagez_vos_images_avec_lutim"/>Partagez vos images avec Lutim<text:bookmark-end text:name="__RefHeading___partagez_vos_images_avec_lutim_45"/><text:bookmark-end text:name="partagez_vos_images_avec_lutim"/></text:h>
      <text:h text:style-name="Heading_20_4" text:outline-level="4"><text:bookmark-start text:name="__RefHeading___adieu_facebook_bonjour_diaspora_46"/><text:bookmark-start text:name="adieu_facebook_bonjour_diaspora"/>Adieu Facebook, bonjour Diaspora<text:bookmark-end text:name="__RefHeading___adieu_facebook_bonjour_diaspora_46"/><text:bookmark-end text:name="adieu_facebook_bonjour_diaspora"/></text:h>
      <text:h text:style-name="Heading_20_4" text:outline-level="4"><text:bookmark-start text:name="__RefHeading___un_remplacant_pour_google_docs_47"/><text:bookmark-start text:name="un_remplacant_pour_google_docs"/>Un remplaçant pour Google Docs<text:bookmark-end text:name="__RefHeading___un_remplacant_pour_google_docs_47"/><text:bookmark-end text:name="un_remplacant_pour_google_docs"/></text:h>
      <text:h text:style-name="Heading_20_4" text:outline-level="4"><text:bookmark-start text:name="__RefHeading___mise_en_place_d_une_procedure_de_sauvegarde_48"/><text:bookmark-start text:name="mise_en_place_d_une_procedure_de_sauvegarde"/>Mise en place d'une procédure de sauvegarde<text:bookmark-end text:name="__RefHeading___mise_en_place_d_une_procedure_de_sauvegarde_48"/><text:bookmark-end text:name="mise_en_place_d_une_procedure_de_sauvegarde"/></text:h>
      <text:h text:style-name="Heading_20_4" text:outline-level="4"><text:bookmark-start text:name="__RefHeading___un_mot_sur_la_securite_49"/><text:bookmark-start text:name="un_mot_sur_la_securite"/>Un mot sur la sécurité<text:bookmark-end text:name="__RefHeading___un_mot_sur_la_securite_49"/><text:bookmark-end text:name="un_mot_sur_la_securite"/></text:h>
      <text:h text:style-name="Heading_20_4" text:outline-level="4"><text:bookmark-start text:name="__RefHeading___aller_plus_loin_avec_ssh_50"/><text:bookmark-start text:name="aller_plus_loin_avec_ssh"/>Aller plus loin avec SSH<text:bookmark-end text:name="__RefHeading___aller_plus_loin_avec_ssh_50"/><text:bookmark-end text:name="aller_plus_loin_avec_ssh"/></text:h>
      <text:h text:style-name="Heading_20_4" text:outline-level="4"><text:bookmark-start text:name="__RefHeading___envoyer_des_emails_avec_son_serveur_51"/><text:bookmark-start text:name="envoyer_des_emails_avec_son_serveur"/>Envoyer des emails avec son serveur<text:bookmark-end text:name="__RefHeading___envoyer_des_emails_avec_son_serveur_51"/><text:bookmark-end text:name="envoyer_des_emails_avec_son_serveur"/></text:h>
      <text:h text:style-name="Heading_20_4" text:outline-level="4"><text:bookmark-start text:name="__RefHeading___note_a_propos_de_ftp_et_de_l_absence_de_doc_sur_l_installation_d_un_serveur_ftp_52"/><text:bookmark-start text:name="note_a_propos_de_ftp_et_de_l_absence_de_doc_sur_l_installation_d_un_serveur_ftp"/>Note à propos de FTP et de l'absence de doc sur l'installation d'un serveur FTP<text:bookmark-end text:name="__RefHeading___note_a_propos_de_ftp_et_de_l_absence_de_doc_sur_l_installation_d_un_serveur_ftp_52"/><text:bookmark-end text:name="note_a_propos_de_ftp_et_de_l_absence_de_doc_sur_l_installation_d_un_serveur_ftp"/></text:h>
      <text:h text:style-name="Heading_20_4" text:outline-level="4"><text:bookmark-start text:name="__RefHeading___bonusutiliser_son_nom_de_domaine_pour_reperer_ses_peripheriques_53"/><text:bookmark-start text:name="bonusutiliser_son_nom_de_domaine_pour_reperer_ses_peripheriques"/>Bonus : Utiliser son nom de domaine pour repérer ses périphériques<text:bookmark-end text:name="__RefHeading___bonusutiliser_son_nom_de_domaine_pour_reperer_ses_peripheriques_53"/><text:bookmark-end text:name="bonusutiliser_son_nom_de_domaine_pour_reperer_ses_peripheriques"/></text:h>
      <text:h text:style-name="Heading_20_4" text:outline-level="4"><text:bookmark-start text:name="__RefHeading___liens_en_vracs_54"/><text:bookmark-start text:name="liens_en_vracs"/>Liens en vracs<text:bookmark-end text:name="__RefHeading___liens_en_vracs_54"/><text:bookmark-end text:name="liens_en_vracs"/></text:h>
      <text:h text:style-name="Heading_20_2" text:outline-level="2"><text:bookmark-start text:name="__RefHeading___conclusion_55"/><text:bookmark-start text:name="conclusion"/>Conclusion<text:bookmark-end text:name="__RefHeading___conclusion_55"/><text:bookmark-end text:name="conclusion"/></text:h>
      <text:h text:style-name="Heading_20_2" text:outline-level="2"><text:bookmark-start text:name="__RefHeading___problemes_connus_56"/><text:bookmark-start text:name="problemes_connus"/>Problèmes connus<text:bookmark-end text:name="__RefHeading___problemes_connus_56"/><text:bookmark-end text:name="problemes_connus"/></text:h>
      <text:h text:style-name="Heading_20_2" text:outline-level="2"><text:bookmark-start text:name="__RefHeading___voir_aussi_57"/><text:bookmark-start text:name="voir_aussi"/>Voir aussi<text:bookmark-end text:name="__RefHeading___voir_aussi_57"/><text:bookmark-end text:name="voir_aussi"/></text:h>
      <text:p text:style-name="Text_20_body">Pourquoi s'auto-héberger ?<text:span text:style-name="Strong_20_Emphasis">(fr)</text:span> <text:a xlink:type="simple" xlink:href="https://www.fdn.fr/actions/confs/internet-libre-ou-minitel-2-0/" text:style-name="Internet_20_link" text:visited-style-name="Visited_20_Internet_20_Link">conférence de Benjamin Bayart</text:a>, président de la FDN (French Data Network, FAI associatif français) ; il compare l'évolution actuelle d'Internet et le modèle du Minitel. Internet a été construit dans une optique de décentralisation mais à l'heure actuelle on est en train de recentraliser tous les services, comme le proposait le Minitel.<text:span text:style-name="Strong_20_Emphasis">(fr)</text:span> <text:a xlink:type="simple" xlink:href="http://www.generation-linux.fr/index.php?post/2011/08/07/L-auto-h%C3%A9bergement%2C-n-est-ce-seulement-qu-un-truc-de-geek" text:style-name="Internet_20_link" text:visited-style-name="Visited_20_Internet_20_Link">Un aperçu global de ce qu'est l'auto-hébergement</text:a><text:span text:style-name="Strong_20_Emphasis">(fr)</text:span> <text:a xlink:type="simple" xlink:href="http://wiki.auto-hebergement.fr/g%C3%A9n%C3%A9ral/avantages_et_inconv%C3%A9nients" text:style-name="Internet_20_link" text:visited-style-name="Visited_20_Internet_20_Link">Avantages et inconvénients</text:a> et <text:a xlink:type="simple" xlink:href="http://wiki.auto-hebergement.fr/droit/contraintes" text:style-name="Internet_20_link" text:visited-style-name="Visited_20_Internet_20_Link">rappel des contraintes légales</text:a><text:span text:style-name="Strong_20_Emphasis">(fr)</text:span> <text:a xlink:type="simple" xlink:href="http://geekdefrance.fr/2011/08/10/vers-un-auto-hebergement-simplifie/" text:style-name="Internet_20_link" text:visited-style-name="Visited_20_Internet_20_Link">Un autre aperçu général</text:a><text:span text:style-name="Strong_20_Emphasis">(fr)</text:span> <text:a xlink:type="simple" xlink:href="http://blog.soutade.fr/index.php?option=com_content&amp;view=article&amp;id=22:lauto-hebergement-pourquoi-&amp;catid=1:informatique" text:style-name="Internet_20_link" text:visited-style-name="Visited_20_Internet_20_Link">Un témoignage parmi tant d'autres</text:a><text:span text:style-name="Strong_20_Emphasis">(fr)</text:span> <text:a xlink:type="simple" xlink:href="https://phyks.me/autohebergement.html" text:style-name="Internet_20_link" text:visited-style-name="Visited_20_Internet_20_Link">https://phyks.me/autohebergement.html</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19</meta:creation-date>
    <dc:creator>Generated</dc:creator>
    <dc:date>2026-08-24T02::18:19</dc:date>
    <dc:language>en-US</dc:language>
    <meta:editing-cycles>1</meta:editing-cycles>
    <meta:editing-duration>PT0S</meta:editing-duration>
    <dc:title>tutoriel:internet:auto-hebergement:start0</dc:title>
  </office:meta>
</office:document-meta>
</file>