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pache:vhost:start"/><text:bookmark-start text:name="__RefHeading___apacheconfigurer_les_hotes_virtuels_1"/><text:bookmark-start text:name="apacheconfigurer_les_hotes_virtuels"/>Apache : configurer les hôtes virtuels<text:bookmark-end text:name="__RefHeading___apacheconfigurer_les_hotes_virtuels_1"/><text:bookmark-end text:name="apacheconfigurer_les_hotes_virtuels"/></text:h>
      <text:p text:style-name="Text_20_body">Nous prendrons pour exemple la création d'un hôte virtuel pour <text:span text:style-name="Strong_20_Emphasis">monsite.tld</text:span></text:p>
      <text:p text:style-name="Text_20_body">Adaptez pour vos propres domaines.</text:p>
      <text:p text:style-name="Text_20_body">En modifiant le fichier <text:span text:style-name="Strong_20_Emphasis">/etc/hosts</text:span>, vous pourrez tester la configuration pour votre ordinateur personnel, mais le contenu ne sera accessible que localement : les autres visiteurs ne pourront pas accéder au site de l'extérieur via le nom de domain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puis la version 2.4, la syntaxe des fichiers vhosts a changé :</text:p><text:p text:style-name="Text_20_body">Le nom des fichiers doit se terminer par <text:span text:style-name="Strong_20_Emphasis">.conf</text:span>Les directives <text:span text:style-name="Strong_20_Emphasis">Allow</text:span> sont remplacées par <text:span text:style-name="Strong_20_Emphasis">Require</text:span>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 Remplacer (ancienne syntaxe)                  </text:p></table:table-cell><table:table-cell office:value-type="string" table:style-name="tableheader"><text:p text:style-name="Table_20_Heading"> par                               </text:p></table:table-cell></table:table-row><table:table-row><table:table-cell office:value-type="string" table:style-name="tableheader"><text:p text:style-name="Table_20_Heading"> autoriser toutes les requêtes  </text:p></table:table-cell><table:table-cell office:value-type="string" table:style-name="tablecell"><text:p text:style-name="Preformatted_20_Text">Order allow,deny<text:line-break/>Allow from all</text:p></table:table-cell><table:table-cell office:value-type="string" table:style-name="tableheader"><text:p text:style-name="Preformatted_20_Text">Require all granted</text:p></table:table-cell></table:table-row><table:table-row><table:table-cell office:value-type="string" table:style-name="tableheader"><text:p text:style-name="Table_20_Heading"> interdire toutes les requêtes  </text:p></table:table-cell><table:table-cell office:value-type="string" table:style-name="tablecell"><text:p text:style-name="Preformatted_20_Text">Order deny,allow<text:line-break/>Deny from all</text:p></table:table-cell><table:table-cell office:value-type="string" table:style-name="tableheader"><text:p text:style-name="Preformatted_20_Text">Require all denied</text:p></table:table-cell></table:table-row></table:table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Apache</text:p>
      <text:h text:style-name="Heading_20_2" text:outline-level="2"><text:bookmark-start text:name="__RefHeading___premiere_etapecreez_un_repertoire_pour_votre_hote_virtuel_3"/><text:bookmark-start text:name="premiere_etapecreez_un_repertoire_pour_votre_hote_virtuel"/>Première étape : Créez un répertoire pour votre hôte virtuel<text:bookmark-end text:name="__RefHeading___premiere_etapecreez_un_repertoire_pour_votre_hote_virtuel_3"/><text:bookmark-end text:name="premiere_etapecreez_un_repertoire_pour_votre_hote_virtuel"/></text:h>
      <text:p text:style-name="Text_20_body"><text:span text:style-name="Strong_20_Emphasis">Créez le répertoire et réglez ses permissions</text:span> :</text:p>
      <text:p text:style-name="Command Line Interface"><text:span text:style-name="PluginODTAutoStyle_span_5">...@...:~ $ </text:span><text:span text:style-name="PluginODTAutoStyle_span_6">sudo mkdir -p /var/www/html/monsite.tld</text:span><text:line-break/><text:span text:style-name="PluginODTAutoStyle_span_7">...@...:~ $ </text:span><text:span text:style-name="PluginODTAutoStyle_span_8">sudo chown -R www-data:www-data /var/www/html</text:span><text:line-break/><text:span text:style-name="PluginODTAutoStyle_span_9">...@...:~ $ </text:span><text:span text:style-name="PluginODTAutoStyle_span_10">sudo chmod -R 755 /var/www/html</text:span></text:p>
      <text:p text:style-name="Text_20_body"><text:span text:style-name="Strong_20_Emphasis">Vous pouvez y installer une page de test</text:span> : créez avec les droits d'administration un fichier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 text:c="2"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 text:c="4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Bienvenue sur monsite.tld !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 text:c="2"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 text:c="2"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 text:c="4"/><text:span text:style-name="highlight_sc2">&lt;<text:a xlink:type="simple" xlink:href="http://december.com/html/4/element/h1.html" text:style-name="Internet_20_link" text:visited-style-name="Visited_20_Internet_20_Link"><text:span text:style-name="highlight_kw2">h1</text:span></text:a>&gt;</text:span>Succès ! L'hôte virtuel monsite.tld fonctionne !<text:span text:style-name="highlight_sc2">&lt;<text:span text:style-name="highlight_sy0">/</text:span><text:a xlink:type="simple" xlink:href="http://december.com/html/4/element/h1.html" text:style-name="Internet_20_link" text:visited-style-name="Visited_20_Internet_20_Link"><text:span text:style-name="highlight_kw2">h1</text:span></text:a>&gt;</text:span><text:line-break/><text:s text:c="2"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réez avec les droits d'administration le fichier d'hôte virtuel</text:span> <text:note text:id="ftn0" text:note-class="footnote"><text:note-citation text:label="1)">1)</text:note-citation><text:note-body><text:p text:style-name="Text_20_body">vous pouvez vous inspirer du fichier /etc/apache2/sites-available/000-default.conf</text:p></text:note-body></text:note> :</text:p>
      <text:p text:style-name="Preformatted_20_Text">&lt;VirtualHost *:80&gt;<text:line-break/><text:s text:c="4"/>ServerName monsite.tld<text:line-break/><text:s text:c="4"/>ServerAlias www.monsite.tld<text:line-break/><text:s text:c="4"/>DocumentRoot /var/www/html/monsite.tld<text:line-break/><text:s text:c="4"/>ServerAdmin admin@monsite.tld<text:line-break/><text:s text:c="4"/>&lt;Directory /var/www/html/monsite.tld/&gt;<text:line-break/><text:s text:c="8"/>Options Indexes FollowSymLinks MultiViews<text:line-break/><text:s text:c="8"/>AllowOverride None<text:line-break/><text:s text:c="8"/>Require all granted<text:line-break/><text:s text:c="4"/>&lt;/Directory&gt;<text:line-break/><text:s text:c="4"/>ErrorLog ${APACHE_LOG_DIR}/error.log<text:line-break/><text:s text:c="4"/>CustomLog ${APACHE_LOG_DIR}/access.log combined<text:line-break/>&lt;/VirtualHost&gt;</text:p>
      <text:p text:style-name="Text_20_body"><text:span text:style-name="Strong_20_Emphasis">ServerAdmin</text:span> : adresse électronique par laquelle l'administrateur du site peut recevoir des courriels<text:span text:style-name="Strong_20_Emphasis">ServerName</text:span> : domaine de base de l'hôte virtuel<text:span text:style-name="Strong_20_Emphasis">ServerAlias</text:span> : autres noms synonymes du nom de base<text:span text:style-name="Strong_20_Emphasis">DocumentRoot</text:span> : répertoire de l'hôte virtuel<text:span text:style-name="Strong_20_Emphasis">Activez le nouveau fichier de l'hôte virtuel</text:span> :</text:p>
      <text:p text:style-name="Command Line Interface"><text:span text:style-name="PluginODTAutoStyle_span_13">...@...:~ $ </text:span><text:span text:style-name="PluginODTAutoStyle_span_14">sudo a2ensite monsite.tld.conf</text:span><text:line-break/><text:span text:style-name="PluginODTAutoStyle_span_15">...@...:~ $ </text:span><text:span text:style-name="PluginODTAutoStyle_span_16">sudo systemctl restart apache2</text:span></text:p>
      <text:p text:style-name="Text_20_body"><text:span text:style-name="Strong_20_Emphasis">Vérifiez le succès du redémarrage</text:span> :</text:p>
      <text:p text:style-name="Command Line Interface"><text:span text:style-name="PluginODTAutoStyle_span_17">...@...:~ $ </text:span><text:span text:style-name="PluginODTAutoStyle_span_18">sudo systemctl status apache2</text:span></text:p>
      <text:p text:style-name="Text_20_body"><text:span text:style-name="Strong_20_Emphasis">Éditez avec les droits d'administration</text:span> le fichier <text:span text:style-name="Strong_20_Emphasis">/etc/hosts</text:span> pour ajouter une ligne comme ceci :</text:p>
      <text:p text:style-name="Preformatted_20_Text">...<text:line-break/>IP_de_votre_serveur monsite.tld</text:p>
      <text:p text:style-name="Text_20_body">Ainsi, tout appel à <text:span text:style-name="Strong_20_Emphasis">monsite.tld</text:span> depuis le PC renvoie au serveur et permet de tester nos hôtes virtuels même sans posséder ce domaine. <text:span text:style-name="Strong_20_Emphasis">Rappel</text:span> : cela ne fonctionne qu'en local, les appels extérieurs à ce nom de domaine échouen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Maintenant que vos hôtes virtuels sont configurés, vous pouvez tester votre configuration en ouvrant dans votre navigateur web le domaine que vous avez configuré :<text:a xlink:type="simple" xlink:href="http://monsite.tld" text:style-name="Internet_20_link" text:visited-style-name="Visited_20_Internet_20_Link">http://monsite.tld</text:a></text:p>
      <text:p text:style-name="Text_20_body">Vous devriez voir une page qui affiche :</text:p>
      <text:p text:style-name="Text_20_body"><text:span text:style-name="Strong_20_Emphasis">Succès ! L'hôte virtuel exemple.com fonctionne !</text:span></text:p>
      <text:p text:style-name="Text_20_body">Vous pouvez créer des hôtes virtuels supplémentaires en suivant les mêmes étapes.</text:p>
      <text:p text:style-name="Text_20_body">Il n'y a pas de limite au nombre de noms de domaine qu'Apache peut gérer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igitalocean.com/community/tutorials/how-to-set-up-apache-virtual-hosts-on-ubuntu-18-04-fr" text:style-name="Internet_20_link" text:visited-style-name="Visited_20_Internet_20_Link">https://www.digitalocean.com/community/tutorials/how-to-set-up-apache-virtual-hosts-on-ubuntu-18-04-fr</text:a></text:p>
      <text:p text:style-name="Horizontal_20_Line"/>
      <text:p text:style-name="Text_20_body"><text:span text:style-name="Emphasis">Basé sur « <text:a xlink:type="simple" xlink:href="https://www.digitalocean.com/community/tutorials/how-to-set-up-apache-virtual-hosts-on-ubuntu-18-04-fr" text:style-name="Internet_20_link" text:visited-style-name="Visited_20_Internet_20_Link">Comment configurer les hôtes virtuels Apache</text:a> » par digitalocean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4:10</meta:creation-date>
    <dc:creator>Generated</dc:creator>
    <dc:date>2026-08-24T02::14:10</dc:date>
    <dc:language>en-US</dc:language>
    <meta:editing-cycles>1</meta:editing-cycles>
    <meta:editing-duration>PT0S</meta:editing-duration>
    <dc:title>tutoriel:internet:apache:vhost:start</dc:title>
  </office:meta>
</office:document-meta>
</file>