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finances:paypal:tester:start"/><text:bookmark-start text:name="__RefHeading___tester_paypal_sans_sortir_d_argent_paypal_sandbox_1"/><text:bookmark-start text:name="tester_paypal_sans_sortir_d_argent_paypal_sandbox"/>Tester Paypal sans sortir d'argent (Paypal sandbox)<text:bookmark-end text:name="__RefHeading___tester_paypal_sans_sortir_d_argent_paypal_sandbox_1"/><text:bookmark-end text:name="tester_paypal_sans_sortir_d_argent_paypal_sandbox"/></text:h>
      <text:p text:style-name="Text_20_body">Voir la vidéo :</text:p>
      <text:p text:style-name="Text_20_body">Avant de mettre en ligne un site d'e-commerce utilisant Paypal, mieux vaut s'assurer que tout fonctionne correctement.</text:p>
      <text:p text:style-name="Text_20_body">Pour faire des tests, Paypal met à disposition le site <text:span text:style-name="Strong_20_Emphasis">Paypal Sandbox</text:span> (bac à sable) qui permet de faire des tests comme avec un vrai compte Paypal, mais sans qu'aucun argent réel ne soit envoyé ni reçu.</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Ne faites pas ces tests sur un site en production !</text:p><text:p text:style-name="Text_20_body">Si vous faisiez vos tests sur un site vendant des produits virtuels (E-book par exemple) n'importe qui pourrait se procurer ces produits sans dépenser un centime.</text:p><text:p text:style-name="Text_20_body">Faites donc ces tests sur un site réservé … aux tests !</text:p></table:table-cell></table:table-row></table:table></draw:text-box></draw:frame></text:p>
      <text:p text:style-name="Text_20_body">Dans cette page, nous allons tester les paiements par internet via PayPal en créant des comptes PayPal de test.</text:p>
      <text:p text:style-name="Text_20_body">Cela évite d'utiliser de vrais comptes : il faut qu'il y ait de l'argent sur le compte, après le test, il va falloir jouer avec les remboursements etc.</text:p>
      <text:p text:style-name="Text_20_body">PayPal permet de créer des comptes fictifs de test dans lesquels vous pourrez mettre de l'argent (du faux argent, sans limite de montants : on peut avoir 1 million d'euros sur un compte de test mais ce pseudo-argent ne peut servir que pour des tests, il n'est jamais sur un compte bancaire !)</text:p>
      <text:h text:style-name="Heading_20_2" text:outline-level="2"><text:bookmark-start text:name="__RefHeading___pre-requis_2"/><text:bookmark-start text:name="pre-requis"/>Pré-requis<text:bookmark-end text:name="__RefHeading___pre-requis_2"/><text:bookmark-end text:name="pre-requis"/></text:h>
      <text:p text:style-name="Text_20_body">Pour accéder au site Paypal Sandbox, vous aurez besoin d'un compte Paypal actif et vérifié.</text:p>
      <text:p text:style-name="Text_20_body">Voyons ensemble comment on peut créer et exploiter un compte test chez PayPal.</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uvrez la page des comptes de PayPal Sandbox <text:note text:id="ftn0" text:note-class="footnote"><text:note-citation text:label="1)">1)</text:note-citation><text:note-body><text:p text:style-name="Text_20_body">SANDBOX = Bac à sable, est le nom de la zone de test de PayPal</text:p></text:note-body></text:note> :</text:p>
      <text:p text:style-name="Text_20_body">Rendez-vous sur le site <text:a xlink:type="simple" xlink:href="https://developer.paypal.com" text:style-name="Internet_20_link" text:visited-style-name="Visited_20_Internet_20_Link">https://developer.paypal.com</text:a><text:span text:style-name="Strong_20_Emphasis">Cliquez sur le bouton <text:span text:style-name="Plugin_Keyboard___keyboard">Log in to Dashboard</text:span></text:span> (en haut à droite)<text:span text:style-name="Strong_20_Emphasis">Connectez-vous</text:span> avec le mail et le mot de passe de votre <text:span text:style-name="Strong_20_Emphasis">compte PayPal existant</text:span>Dans la colonne de gauche, paragraphe <text:span text:style-name="Strong_20_Emphasis">SANDBOX</text:span>, cliquez  sur <text:span text:style-name="Strong_20_Emphasis">Accounts</text:span>Vous êtes sur la page des comptes du Bac à sable de PayPal.</text:p>
      <text:h text:style-name="Heading_20_3" text:outline-level="3"><text:bookmark-start text:name="__RefHeading___creer_un_compte_acheteur_4"/><text:bookmark-start text:name="creer_un_compte_acheteur"/>Créer un compte acheteur<text:bookmark-end text:name="__RefHeading___creer_un_compte_acheteur_4"/><text:bookmark-end text:name="creer_un_compte_acheteur"/></text:h>
      <text:p text:style-name="Text_20_body">En bas de la fenêtre pop-up qui s'est ouverte, cliquez sur le lien <text:span text:style-name="Strong_20_Emphasis">Create custom account</text:span>Renseignez :**** : Choisissez un <text:span text:style-name="Strong_20_Emphasis">pays</text:span>cochez <text:span text:style-name="Strong_20_Emphasis">Email address</text:span> : Entrez votre <text:span text:style-name="Strong_20_Emphasis">adresse mail</text:span><text:span text:style-name="Strong_20_Emphasis">Password(8-20 characters)</text:span> : Choisissez un <text:span text:style-name="Strong_20_Emphasis">mot de passe</text:span><text:span text:style-name="Strong_20_Emphasis">PayPal balance</text:span> : <text:span text:style-name="Strong_20_Emphasis">solde</text:span> de votre compte (entrez un montant élevé, cela vous évitera d'avoir à recommencer, et c'est gratuit)<text:span text:style-name="Strong_20_Emphasis">Bank verified account</text:span> : Assurez-vous que le compte soit bien <text:span text:style-name="Strong_20_Emphasis">vérifié</text:span> (sinon il sera inutile ou presque)<text:span text:style-name="Strong_20_Emphasis">Credit cards</text:span> : Vous pouvez attribuer une carte de crédit à ce compte (utile quand le solde n'est plus suffisant)<text:span text:style-name="Strong_20_Emphasis">Note(optional)</text:span>Quand tout est bon, cliquez sur le bouton <text:span text:style-name="Plugin_Keyboard___keyboard">Create account</text:span>. Le nouveau compte apparaît dans la liste.</text:p>
      <text:h text:style-name="Heading_20_3" text:outline-level="3"><text:bookmark-start text:name="__RefHeading___creer_un_compte_vendeur_5"/><text:bookmark-start text:name="creer_un_compte_vendeur"/>Créer un compte vendeur<text:bookmark-end text:name="__RefHeading___creer_un_compte_vendeur_5"/><text:bookmark-end text:name="creer_un_compte_vendeur"/></text:h>
      <text:h text:style-name="Heading_20_2" text:outline-level="2"><text:bookmark-start text:name="__RefHeading___autres_etapes_6"/><text:bookmark-start text:name="autres_etapes"/>Autres étapes<text:bookmark-end text:name="__RefHeading___autres_etapes_6"/><text:bookmark-end text:name="autres_etapes"/></text:h>
      <text:p text:style-name="Text_20_body">Nous allons créer 2 comptes :</text:p>
      <text:p text:style-name="Text_20_body">Un <text:span text:style-name="Strong_20_Emphasis">compte acheteur</text:span> (= business), simulant un client achetant un produit sur votre site.Un <text:span text:style-name="Strong_20_Emphasis">compte marchand</text:span> (= personal) qui recevra l'argent (fictif) du compte acheteur lorsque celui-ci effectuera un achat.</text:p>
      <text:h text:style-name="Heading_20_3" text:outline-level="3"><text:bookmark-start text:name="__RefHeading___creation_du_compte_acheteur_7"/><text:bookmark-start text:name="creation_du_compte_acheteur"/>Création du compte acheteur<text:bookmark-end text:name="__RefHeading___creation_du_compte_acheteur_7"/><text:bookmark-end text:name="creation_du_compte_acheteur"/></text:h>
      <text:p text:style-name="Text_20_body">Vous êtes sur la page des comptes du Bac à sable de PayPal.</text:p>
      <text:p text:style-name="Text_20_body">Cliquez sur le bouton <text:span text:style-name="Strong_20_Emphasis"><text:span text:style-name="Plugin_Keyboard___keyboard">Create account</text:span></text:span> et renseignez :Account Type : <text:span text:style-name="Strong_20_Emphasis">Personal (Buyer Account)</text:span>Country / Region : <text:span text:style-name="Strong_20_Emphasis">France</text:span>Cliquez sur le bouton <text:span text:style-name="Plugin_Keyboard___keyboard">Create</text:span> → le nouveau compte apparaît dans le tableau <text:span text:style-name="Strong_20_Emphasis">Sandbox Accounts</text:span> avec des réglages standardsDans le tableau <text:span text:style-name="Strong_20_Emphasis">Sandbox Accounts</text:span>, à la ligne du compte, colonne <text:span text:style-name="Strong_20_Emphasis">Manage accounts</text:span>, cliquez sur l’icône avec 3 points et choisissez <text:span text:style-name="Strong_20_Emphasis">View/edit account</text:span>Cliquez sur le <text:span text:style-name="Strong_20_Emphasis">bouton <text:span text:style-name="Plugin_Keyboard___keyboard">Create</text:span></text:span>Onglet <text:span text:style-name="Strong_20_Emphasis">Profile</text:span> (Cliquez sur le bouton <text:span text:style-name="Plugin_Keyboard___keyboard">Edit</text:span>)<text:span text:style-name="Strong_20_Emphasis">First name</text:span>: un prénom (ex : Acheteur)<text:span text:style-name="Strong_20_Emphasis">Last name</text:span>: un nom (ex : Test)<text:span text:style-name="Strong_20_Emphasis">Email ID</text:span>: un email (par exemple test@personal.example.com)<text:span text:style-name="Strong_20_Emphasis">Password</text:span>: changez-le si vous voulez (ne l'oubliez pas !)Conservez le resteOnglet <text:span text:style-name="Strong_20_Emphasis">Funding</text:span> (Cliquez sur le bouton <text:span text:style-name="Plugin_Keyboard___keyboard">Edit</text:span>)PayPal/Balance: le montant que vous voulez pour alimenter votre compte (par exemple 1000000 d'euros !)Cliquez sur le bouton <text:span text:style-name="Plugin_Keyboard___keyboard">Save</text:span></text:p>
      <text:h text:style-name="Heading_20_3" text:outline-level="3"><text:bookmark-start text:name="__RefHeading___creation_du_compte_vendeur_8"/><text:bookmark-start text:name="creation_du_compte_vendeur"/>Création du compte vendeur<text:bookmark-end text:name="__RefHeading___creation_du_compte_vendeur_8"/><text:bookmark-end text:name="creation_du_compte_vendeur"/></text:h>
      <text:p text:style-name="Text_20_body">Mêmes étapes pour créer le compte vendeur  ()</text:p>
      <text:p text:style-name="Text_20_body">Cliquez sur le bouton <text:span text:style-name="Strong_20_Emphasis"><text:span text:style-name="Plugin_Keyboard___keyboard">Create account</text:span></text:span> et renseignez :Account Type : <text:span text:style-name="Strong_20_Emphasis">Business (Merchant Account)</text:span>Country / Region : <text:span text:style-name="Strong_20_Emphasis">France</text:span>Cliquez sur le bouton <text:span text:style-name="Plugin_Keyboard___keyboard">Create</text:span> → le nouveau compte apparaît dans le tableau <text:span text:style-name="Strong_20_Emphasis">Sandbox Accounts</text:span> avec des réglages standardsDans le tableau <text:span text:style-name="Strong_20_Emphasis">Sandbox Accounts</text:span>, à la ligne du compte, colonne <text:span text:style-name="Strong_20_Emphasis">Manage accounts</text:span>, cliquez sur l’icône avec 3 points et choisissez <text:span text:style-name="Strong_20_Emphasis">View/edit account</text:span>Cliquez sur le <text:span text:style-name="Strong_20_Emphasis">bouton <text:span text:style-name="Plugin_Keyboard___keyboard">Create</text:span></text:span>Onglet <text:span text:style-name="Strong_20_Emphasis">Profile</text:span> (Cliquez sur le bouton <text:span text:style-name="Plugin_Keyboard___keyboard">Edit</text:span>)<text:span text:style-name="Strong_20_Emphasis">First name</text:span>: un prénom (ex : Vendeur)<text:span text:style-name="Strong_20_Emphasis">Last name</text:span>: un nom (ex : Test)<text:span text:style-name="Strong_20_Emphasis">Email ID</text:span>: un email (par exemple test@business.example.com)<text:span text:style-name="Strong_20_Emphasis">Password</text:span>: changez-le si vous voulez (ne l'oubliez pas !)Conservez le resteOnglet <text:span text:style-name="Strong_20_Emphasis">Funding</text:span> (Cliquez sur le bouton <text:span text:style-name="Plugin_Keyboard___keyboard">Edit</text:span>)PayPal/Balance: le montant que vous voulez pour alimenter votre compte (par exemple 1000 euros !)Cliquez sur le bouton <text:span text:style-name="Plugin_Keyboard___keyboard">Save</text:span></text:p>
      <text:h text:style-name="Heading_20_3" text:outline-level="3"><text:bookmark-start text:name="__RefHeading___tests_9"/><text:bookmark-start text:name="tests"/>Tests<text:bookmark-end text:name="__RefHeading___tests_9"/><text:bookmark-end text:name="tests"/></text:h>
      <text:p text:style-name="Text_20_body">Moi, je vais vouloir tester ça donc on va aller dans wordpress-buster puisque c'est un plugin qu'on propose chez direct editions. Autant tester avec un outil que je connais 08:39 </text:p>
      <text:p text:style-name="Text_20_body">Donc je vais dans mon  wordpress et je vais rentrer mon adresse email paypal de mon compte vendeur qui est luc.bernard@free.fr</text:p>
      <text:p text:style-name="Text_20_body">J'enregistre les modifications. A noter que, pour pouvoir faire les tests, quel que soit le système que vous utilisiez, il va falloir qu'au moment du paiement il vous redirige pas sur PayPal mais sur sandbox de PayPal, le bac à sable de PayPal. (un peu technique)</text:p>
      <text:p text:style-name="Text_20_body">pour ceux qui utiliseraient Wordpress booster, allez sur votre hébergement au niveau du plugin via Filezilla. Dans le dossier Wordpressbooster, il y a un fichier wpi-vente-pro.php</text:p>
      <text:p text:style-name="Text_20_body">Editer ce fichier . A la ligne 303 et quelque, une ligne fait appel à PayPal, l'adresse est <text:a xlink:type="simple" xlink:href="https://www.paypal.com" text:style-name="Internet_20_link" text:visited-style-name="Visited_20_Internet_20_Link">https://www.paypal.com</text:a>… Puisque on veut utiliser le bac à sable, il faut rajouter sandbox entre les deux : <text:a xlink:type="simple" xlink:href="http://www.sandbox.paypal.com" text:style-name="Internet_20_link" text:visited-style-name="Visited_20_Internet_20_Link">www.sandbox.paypal.com</text:a>… Très important si vous voulez que vos tests fonctionnent.</text:p>
      <text:p text:style-name="Text_20_body">Quand vous avez fini vos tests, n'oubliez pas d'enlever le sandbox…</text:p>
      <text:p text:style-name="Text_20_body">On repasse sur Wordpress, je vais aller me créer un produit test paypal sandbox à 10 euros. J'édite ce produit pour récupérer son shortcode pour afficher le bouton de paiement du produit 11:26 Ensuite, je vais créer une page donc page ajouter Ici, on met test paypal sand box par exemple, ici je vais mettre mon shortcode, publier ma page et je vais aller l'afficher11:57 La page s'affiche, j'ai mon bouton de paiement ici, je vais cliquer dessus pour effectuer le paiement et vous voyez qu'il me redirige sur le bac à sable de PayPal. Ici, je vais utiliser mon compte client lucbernard@free.fr , le mot de passe, connexion et là je vais pouvoir faire payer etvoila, le paiement a été effectué</text:p>
      <text:p text:style-name="Text_20_body">Je vais pouvoir même aller vérifier.</text:p>
      <text:p text:style-name="Text_20_body">Si je retourne dans la sandbox de PayPal (lien Enter sandbox site), je vais pouvoir me connecter sur mon site test en tant que marchand pour voir si l'argent est bien arrivé. J'entre dans la sandbox et je peux voir le détail Vérifier le compte test client. On voit 1010 euros moins les frais de transaction (aller dans le détail) Il est même possible de faire un remboursement.</text:p>
      <text:p text:style-name="Text_20_body">En tout cas ça marche très bien, on va pouvoir passer sur du réel.</text:p>
      <text:p text:style-name="Text_20_body">N'oubliez pas d'éditer pour enlever la sandbox.</text:p>
      <text:h text:style-name="Heading_20_2" text:outline-level="2"><text:bookmark-start text:name="__RefHeading___conclusion_10"/><text:bookmark-start text:name="conclusion"/>Conclusion<text:bookmark-end text:name="__RefHeading___conclusion_10"/><text:bookmark-end text:name="conclus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La vidéo <text:a xlink:type="simple" xlink:href="https://youtu.be/7ameIuKymG0" text:style-name="Internet_20_link" text:visited-style-name="Visited_20_Internet_20_Link">https://youtu.be/7ameIuKymG0</text:a><text:span text:style-name="Strong_20_Emphasis">(fr)</text:span> <text:a xlink:type="simple" xlink:href="https://cinnk.com/articles/comment-tester-un-site-e-commerce-avec-paypal-sandbox" text:style-name="Internet_20_link" text:visited-style-name="Visited_20_Internet_20_Link">https://cinnk.com/articles/comment-tester-un-site-e-commerce-avec-paypal-sandbox</text:a></text:p>
      <text:p text:style-name="Horizontal_20_Line"/>
      <text:p text:style-name="Text_20_body"><text:span text:style-name="Emphasis">Basé sur « <text:a xlink:type="simple" xlink:href="https://cinnk.com/articles/comment-tester-un-site-e-commerce-avec-paypal-sandbox"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5:58</meta:creation-date>
    <dc:creator>Generated</dc:creator>
    <dc:date>2026-08-24T02::15:58</dc:date>
    <dc:language>en-US</dc:language>
    <meta:editing-cycles>1</meta:editing-cycles>
    <meta:editing-duration>PT0S</meta:editing-duration>
    <dc:title>tutoriel:finances:paypal:tester:start</dc:title>
  </office:meta>
</office:document-meta>
</file>