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2dba3ba74c491b2469ebed5eaa4ec38.png"/>
  <manifest:file-entry manifest:media-type="image/png" manifest:full-path="Pictures/0981f1626c9cb32a253e093c550bb57f.png"/>
  <manifest:file-entry manifest:media-type="image/svg+xml" manifest:full-path="Pictures/b9bde90edd6f32fcf86995eac38230b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sd:raspi:nas:raid1:start1"/><text:bookmark-start text:name="__RefHeading___un_nas_avec_raid_1_sur_un_raspberry_pi_cles_usb_1"/><text:bookmark-start text:name="un_nas_avec_raid_1_sur_un_raspberry_pi_cles_usb"/>Un NAS avec Raid 1 sur un Raspberry Pi (clés USB)<text:bookmark-end text:name="__RefHeading___un_nas_avec_raid_1_sur_un_raspberry_pi_cles_usb_1"/><text:bookmark-end text:name="un_nas_avec_raid_1_sur_un_raspberry_pi_cles_usb"/></text:h>
      <text:p text:style-name="Text_20_body">Ce tutoriel montre comment créer un serveur NAS RAID sur un Raspberry Pi à l'aide de lecteurs flash USB, de mdadm et pour que le lecteur s'affiche comme un dossier réseau normal sur un PC.</text:p>
      <text:p text:style-name="Text_20_body">Ce tutoriel montre comment créer une matrice RAID Linux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Raspberry Pi (si possible Raspberry Pi 4 avec 4GB de RAM) :avec son bloc d'alimentation micro-USBRaspbian installéet configurédes clés USB de la même taille et si possible du même fabricant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Mettez à jour le système et installez <text:span text:style-name="Strong_20_Emphasis">mdadm</text:span> :</text:p>
      <text:p text:style-name="Command Line Interface"><text:span text:style-name="PluginODTAutoStyle_span_1">pi@framboise:~ $ </text:span><text:span text:style-name="PluginODTAutoStyle_span_2">sudo apt update</text:span><text:line-break/><text:span text:style-name="PluginODTAutoStyle_span_3">pi@framboise:~ $ </text:span><text:span text:style-name="PluginODTAutoStyle_span_4">sudo apt upgrade</text:span><text:line-break/><text:span text:style-name="PluginODTAutoStyle_span_5">pi@framboise:~ $ </text:span><text:span text:style-name="PluginODTAutoStyle_span_6">sudo apt install mdadm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nfigurer_les_lecteurs_5"/><text:bookmark-start text:name="configurer_les_lecteurs"/>Configurer les lecteurs<text:bookmark-end text:name="__RefHeading___configurer_les_lecteurs_5"/><text:bookmark-end text:name="configurer_les_lecteurs"/></text:h>
      <text:p text:style-name="Text_20_body">Sur un PC,</text:p>
      <text:p text:style-name="Text_20_body">Insérez l'une de vos clés USB (fermez toutes les fenêtres automatiques)Lancez <text:span text:style-name="Strong_20_Emphasis">Disques</text:span>, sélectionnez le lecteur USB dans le panneau de gauche, cliquez sur l'icône d'engrenages :<draw:frame draw:style-name="mediacenter" draw:name="0" text:anchor-type="paragraph" draw:z-index="0" svg:width="10.583333333333cm" svg:height="6.805451907131cm"><draw:image xlink:href="Pictures/b2dba3ba74c491b2469ebed5eaa4ec38.png" xlink:type="simple" xlink:show="embed" xlink:actuate="onLoad"/></draw:frame>Sélectionnez <text:span text:style-name="Strong_20_Emphasis">Formater la partition…</text:span> et Choisissez les options suivantes :<draw:frame draw:style-name="mediacenter" draw:name="1" text:anchor-type="paragraph" draw:z-index="1" svg:width="10.583333333333cm" svg:height="6.8046913580247cm"><draw:image xlink:href="Pictures/0981f1626c9cb32a253e093c550bb57f.png" xlink:type="simple" xlink:show="embed" xlink:actuate="onLoad"/></draw:frame>Nom de volume : <text:span text:style-name="Strong_20_Emphasis">USB01</text:span><text:span text:style-name="Strong_20_Emphasis">Désactivez Effacer</text:span>Type: <text:span text:style-name="Strong_20_Emphasis">NTFS</text:span>Cliquez sur le bouton <text:span text:style-name="Plugin_Keyboard___keyboard">Suivant</text:span> (en haut à droite) puis sur le bouton <text:span text:style-name="Plugin_Keyboard___keyboard">Formater</text:span> dans la fenêtre d'alerteRépétez ce processus pour chaque clé USB à utiliser en incrémentant le nom : USB02, USB03, etc.Insérez vos clés USB dans votre Raspberry Pi, peu importe dans quelle prise USB.Trouvez les points de montage pour chaque lecteur :</text:p>
      <text:p text:style-name="Command Line Interface"><text:span text:style-name="PluginODTAutoStyle_span_7">pi@framboise:~ $ </text:span><text:span text:style-name="PluginODTAutoStyle_span_8">lsblk -f</text:span><text:line-break/><text:span text:style-name="PluginODTAutoStyle_span_9">NAME<text:s text:c="8"/>FSTYPE LABEL<text:s text:c="2"/>UUID<text:s text:c="33"/>FSAVAIL FSUSE% MOUNTPOINT</text:span><text:line-break/><text:span text:style-name="PluginODTAutoStyle_span_10">sda<text:s text:c="75"/></text:span><text:line-break/><text:span text:style-name="PluginODTAutoStyle_span_11">└─sda1<text:s text:c="6"/>ntfs<text:s text:c="3"/>USB01<text:s text:c="2"/>2A32D9AE01C69BE5<text:s text:c="36"/></text:span><text:line-break/><text:span text:style-name="PluginODTAutoStyle_span_12">sdb<text:s text:c="75"/></text:span><text:line-break/><text:span text:style-name="PluginODTAutoStyle_span_13">└─sdb1<text:s text:c="6"/>ntfs<text:s text:c="3"/>USB02<text:s text:c="2"/>4B861C0D7BE397AD<text:s text:c="36"/></text:span><text:line-break/><text:span text:style-name="PluginODTAutoStyle_span_14">...</text:span></text:p>
      <text:p text:style-name="Text_20_body">Le plus souvent, ce sera : /dev/sda1, /dev/sdb1, /dev/sdc1 et /dev/sdd1</text:p>
      <text:h text:style-name="Heading_20_3" text:outline-level="3"><text:bookmark-start text:name="__RefHeading___configurer_le_raid_6"/><text:bookmark-start text:name="configurer_le_raid"/>Configurer le RAID<text:bookmark-end text:name="__RefHeading___configurer_le_raid_6"/><text:bookmark-end text:name="configurer_le_raid"/></text:h>
      <text:h text:style-name="Heading_20_4" text:outline-level="4"><text:bookmark-start text:name="__RefHeading___configurer_un_volume_raid-0_7"/><text:bookmark-start text:name="configurer_un_volume_raid-0"/>Configurer un volume RAID-0<text:bookmark-end text:name="__RefHeading___configurer_un_volume_raid-0_7"/><text:bookmark-end text:name="configurer_un_volume_raid-0"/></text:h>
      <text:p text:style-name="Text_20_body">Entrez le code suivant pour configurer deux disques USB ou plus dans une matrice RAID-0 hautes performances en parallèle, en remplaçant <text:span text:style-name="Strong_20_Emphasis">–raid-devices=X</text:span> par le nombre de disques que vous utilisez et /dev/sda1 /dev/sdb1 par vos points de montage :</text:p>
      <text:p text:style-name="Command Line Interface"><text:span text:style-name="PluginODTAutoStyle_span_15">pi@framboise:~ $ </text:span><text:span text:style-name="PluginODTAutoStyle_span_16">sudo mdadm --create --verbose /dev/md/vol1 --level=0 --raid-devices=2 /dev/sda1 /dev/sdb1</text:span></text:p>
      <text:p text:style-name="Text_20_body"><draw:frame draw:style-name="PluginODTAutoStyle_Frame_17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i vous obtenez une erreur : “mdadm: RUN_ARRAY failed: Unknown error 524”, c'est un bogue dû au fait que les disques n'ont pas exactement la même taille pour RAID-0 ; ce bogue a été corrigé mais Raspbian n'a pas encore été mis à jour.</text:p></table:table-cell></table:table-row></table:table></draw:text-box></draw:frame></text:p>
      <text:p text:style-name="Text_20_body">Avec 4 disques dans la matrice RAID-0, le code serait le suivant :</text:p>
      <text:p text:style-name="Command Line Interface"><text:span text:style-name="PluginODTAutoStyle_span_21">pi@framboise:~ $ </text:span><text:span text:style-name="PluginODTAutoStyle_span_22">sudo mdadm --create --verbose /dev/md/vol1 --level=0 --raid-devices=4 /dev/sda1 /dev/sdb1 /dev/sdc1 /dev/sdd1</text:span></text:p>
      <text:h text:style-name="Heading_20_4" text:outline-level="4"><text:bookmark-start text:name="__RefHeading___configurer_un_volume_raid-1_8"/><text:bookmark-start text:name="configurer_un_volume_raid-1"/>Configurer un volume RAID-1<text:bookmark-end text:name="__RefHeading___configurer_un_volume_raid-1_8"/><text:bookmark-end text:name="configurer_un_volume_raid-1"/></text:h>
      <text:p text:style-name="Text_20_body">Pour configurer une matrice RAID-1 redondante avec deux disques, entrez le code suivant :
</text:p>
      <text:p text:style-name="Command Line Interface"><text:span text:style-name="PluginODTAutoStyle_span_23">pi@framboise:~ $ </text:span><text:span text:style-name="PluginODTAutoStyle_span_24">sudo mdadm --create --verbose /dev/md/vol1 --level=1 --raid-devices=2 /dev/sda1 /dev/sdb1</text:span><text:line-break/><text:span text:style-name="PluginODTAutoStyle_span_25">mdadm: partition table exists on /dev/sda1</text:span><text:line-break/><text:span text:style-name="PluginODTAutoStyle_span_26">mdadm: partition table exists on /dev/sda1 but will be lost or</text:span><text:line-break/><text:span text:style-name="PluginODTAutoStyle_span_27"><text:s text:c="7"/>meaningless after creating array</text:span><text:line-break/><text:span text:style-name="PluginODTAutoStyle_span_28">mdadm: Note: this array has metadata at the start and</text:span><text:line-break/><text:span text:style-name="PluginODTAutoStyle_span_29"><text:s text:c="4"/>may not be suitable as a boot device.<text:s text:c="2"/>If you plan to</text:span><text:line-break/><text:span text:style-name="PluginODTAutoStyle_span_30"><text:s text:c="4"/>store '/boot' on this device please ensure that</text:span><text:line-break/><text:span text:style-name="PluginODTAutoStyle_span_31"><text:s text:c="4"/>your boot-loader understands md/v1.x metadata, or use</text:span><text:line-break/><text:span text:style-name="PluginODTAutoStyle_span_32"><text:s text:c="4"/>--metadata=0.90</text:span><text:line-break/><text:span text:style-name="PluginODTAutoStyle_span_33">mdadm: partition table exists on /dev/sdb1</text:span><text:line-break/><text:span text:style-name="PluginODTAutoStyle_span_34">mdadm: partition table exists on /dev/sdb1 but will be lost or</text:span><text:line-break/><text:span text:style-name="PluginODTAutoStyle_span_35"><text:s text:c="7"/>meaningless after creating array</text:span><text:line-break/><text:span text:style-name="PluginODTAutoStyle_span_36">mdadm: size set to 262011904K</text:span><text:line-break/><text:span text:style-name="PluginODTAutoStyle_span_37">mdadm: automatically enabling write-intent bitmap on large array</text:span><text:line-break/><text:span text:style-name="PluginODTAutoStyle_span_38">Continue creating array? </text:span><text:span text:style-name="PluginODTAutoStyle_span_39">y</text:span><text:line-break/><text:span text:style-name="PluginODTAutoStyle_span_40">mdadm: Defaulting to version 1.2 metadata</text:span><text:line-break/><text:span text:style-name="PluginODTAutoStyle_span_41">mdadm: array /dev/md/vol1 started.</text:span><text:line-break/><text:span text:style-name="PluginODTAutoStyle_span_42">pi@framboise:~ $ </text:span><text:line-break/></text:p>
      <text:h text:style-name="Heading_20_4" text:outline-level="4"><text:bookmark-start text:name="__RefHeading___configurer_un_volume_raid-4_5_6_9"/><text:bookmark-start text:name="configurer_un_volume_raid-4_5_6"/>Configurer un volume RAID-4/5/6<text:bookmark-end text:name="__RefHeading___configurer_un_volume_raid-4_5_6_9"/><text:bookmark-end text:name="configurer_un_volume_raid-4_5_6"/></text:h>
      <text:p text:style-name="Text_20_body">Pour configurer un RAID-4 redondant, un RAID-5 avec trois disques ou une matrice RAID-6 avec quatre disques, utilisez le code suivant, en remplaçant –level=X par le niveau RAID souhaité :</text:p>
      <text:p text:style-name="Command Line Interface"><text:span text:style-name="PluginODTAutoStyle_span_43">pi@framboise:~ $ </text:span><text:span text:style-name="PluginODTAutoStyle_span_44">sudo mdadm --create --verbose /dev/md/vol1 --level=4 --raid-devices=3 /dev/sda1 /dev/sdb1 /dev/sdc1</text:span></text:p>
      <text:p text:style-name="Text_20_body">Pour une matrice RAID-5 utilisant trois disques et un disque de secours :</text:p>
      <text:p text:style-name="Command Line Interface"><text:span text:style-name="PluginODTAutoStyle_span_45">pi@framboise:~ $ </text:span><text:span text:style-name="PluginODTAutoStyle_span_46">sudo mdadm --create --verbose /dev/md/vol1 --level=5 --raid-devices=3 /dev/sda1 /dev/sdb1 /dev/sdc1 --spare-devices=1 /dev/sdd1</text:span></text:p>
      <text:h text:style-name="Heading_20_4" text:outline-level="4"><text:bookmark-start text:name="__RefHeading___configurer_un_volume_raid-10_10"/><text:bookmark-start text:name="configurer_un_volume_raid-10"/>Configurer un volume RAID-10<text:bookmark-end text:name="__RefHeading___configurer_un_volume_raid-10_10"/><text:bookmark-end text:name="configurer_un_volume_raid-10"/></text:h>
      <text:p text:style-name="Text_20_body">Pour configurer un RAID-10 rapide et redondant (également appelé RAID-1 + 0 imbriqué), utilisez le code suivant :</text:p>
      <text:p text:style-name="Command Line Interface"><text:span text:style-name="PluginODTAutoStyle_span_47">pi@framboise:~ $ </text:span><text:span text:style-name="PluginODTAutoStyle_span_48">sudo mdadm --create --verbose /dev/md/vol1 --level=10 --raid-devices=4 /dev/sda1 /dev/sdb1 /dev/sdc1 /dev/sdd1</text:span></text:p>
      <text:p text:style-name="Text_20_body">Pour plus d'informations sur les matrices RAID complexes, consultez le <text:a xlink:type="simple" xlink:href="https://raid.wiki.kernel.org/index.php/A_guide_to_mdadm" text:style-name="Internet_20_link" text:visited-style-name="Visited_20_Internet_20_Link">wiki mdadm</text:a>.</text:p>
      <text:h text:style-name="Heading_20_3" text:outline-level="3"><text:bookmark-start text:name="__RefHeading___confirmez_votre_matrice_raid_11"/><text:bookmark-start text:name="confirmez_votre_matrice_raid"/>Confirmez votre matrice RAID<text:bookmark-end text:name="__RefHeading___confirmez_votre_matrice_raid_11"/><text:bookmark-end text:name="confirmez_votre_matrice_raid"/></text:h>
      <text:p text:style-name="Text_20_body">Confirmez que la création de votre matrice RAID s'est bien passée :</text:p>
      <text:p text:style-name="Command Line Interface"><text:span text:style-name="PluginODTAutoStyle_span_49">pi@framboise:~ $ </text:span><text:span text:style-name="PluginODTAutoStyle_span_50">sudo mdadm --detail /dev/md/vol1</text:span><text:line-break/><text:span text:style-name="PluginODTAutoStyle_span_51">/dev/md/vol1:</text:span><text:line-break/><text:span text:style-name="PluginODTAutoStyle_span_52"><text:s text:c="11"/>Version : 1.2</text:span><text:line-break/><text:span text:style-name="PluginODTAutoStyle_span_53"><text:s text:c="5"/>Creation Time : Tue Sep<text:s text:c="2"/>1 10:56:07 2020</text:span><text:line-break/><text:span text:style-name="PluginODTAutoStyle_span_54"><text:s text:c="8"/>Raid Level : raid1</text:span><text:line-break/><text:span text:style-name="PluginODTAutoStyle_span_55"><text:s text:c="8"/>Array Size : 262011904 (249.87 GiB 268.30 GB)</text:span><text:line-break/><text:span text:style-name="PluginODTAutoStyle_span_56"><text:s text:c="5"/>Used Dev Size : 262011904 (249.87 GiB 268.30 GB)</text:span><text:line-break/><text:span text:style-name="PluginODTAutoStyle_span_57"><text:s text:c="6"/>Raid Devices : 2</text:span><text:line-break/><text:span text:style-name="PluginODTAutoStyle_span_58"><text:s text:c="5"/>Total Devices : 2</text:span><text:line-break/><text:span text:style-name="PluginODTAutoStyle_span_59"><text:s text:c="7"/>Persistence : Superblock is persistent</text:span><text:line-break/><text:span text:style-name="PluginODTAutoStyle_span_60"/><text:line-break/><text:span text:style-name="PluginODTAutoStyle_span_61"><text:s text:c="5"/>Intent Bitmap : Internal</text:span><text:line-break/><text:span text:style-name="PluginODTAutoStyle_span_62"/><text:line-break/><text:span text:style-name="PluginODTAutoStyle_span_63"><text:s text:c="7"/>Update Time : Tue Sep<text:s text:c="2"/>1 11:01:15 2020</text:span><text:line-break/><text:span text:style-name="PluginODTAutoStyle_span_64"><text:s text:c="13"/>State : clean, resyncing </text:span><text:line-break/><text:span text:style-name="PluginODTAutoStyle_span_65"><text:s text:c="4"/>Active Devices : 2</text:span><text:line-break/><text:span text:style-name="PluginODTAutoStyle_span_66"><text:s text:c="3"/>Working Devices : 2</text:span><text:line-break/><text:span text:style-name="PluginODTAutoStyle_span_67"><text:s text:c="4"/>Failed Devices : 0</text:span><text:line-break/><text:span text:style-name="PluginODTAutoStyle_span_68"><text:s text:c="5"/>Spare Devices : 0</text:span><text:line-break/><text:span text:style-name="PluginODTAutoStyle_span_69"/><text:line-break/><text:span text:style-name="PluginODTAutoStyle_span_70">Consistency Policy : bitmap</text:span><text:line-break/><text:span text:style-name="PluginODTAutoStyle_span_71"/><text:line-break/><text:span text:style-name="PluginODTAutoStyle_span_72"><text:s text:c="5"/>Resync Status : 1% </text:span><text:span text:style-name="PluginODTAutoStyle_span_73">complete</text:span><text:line-break/><text:span text:style-name="PluginODTAutoStyle_span_74"/><text:line-break/><text:span text:style-name="PluginODTAutoStyle_span_75"><text:s text:c="14"/>Name : framboise4:vol1<text:s text:c="2"/>(local to host framboise4)</text:span><text:line-break/><text:span text:style-name="PluginODTAutoStyle_span_76"><text:s text:c="14"/>UUID : 00cf86a6:2203941c:858016c8:7ed99f38</text:span><text:line-break/><text:span text:style-name="PluginODTAutoStyle_span_77"><text:s text:c="12"/>Events : 61</text:span><text:line-break/><text:span text:style-name="PluginODTAutoStyle_span_78"/><text:line-break/><text:span text:style-name="PluginODTAutoStyle_span_79"><text:s text:c="4"/>Number<text:s text:c="3"/>Major<text:s text:c="3"/>Minor<text:s text:c="3"/>RaidDevice State</text:span><text:line-break/><text:span text:style-name="PluginODTAutoStyle_span_80"><text:s text:c="7"/>0<text:s text:c="7"/>8<text:s text:c="8"/>1<text:s text:c="8"/>0<text:s text:c="6"/>active sync<text:s text:c="3"/>/dev/sda1</text:span><text:line-break/><text:span text:style-name="PluginODTAutoStyle_span_81"><text:s text:c="7"/>1<text:s text:c="7"/>8<text:s text:c="7"/>17<text:s text:c="8"/>1<text:s text:c="6"/>active sync<text:s text:c="3"/>/dev/sdb1</text:span></text:p>
      <text:h text:style-name="Heading_20_3" text:outline-level="3"><text:bookmark-start text:name="__RefHeading___sauvegarder_votre_matrice_raid_12"/><text:bookmark-start text:name="sauvegarder_votre_matrice_raid"/>Sauvegarder votre matrice RAID<text:bookmark-end text:name="__RefHeading___sauvegarder_votre_matrice_raid_12"/><text:bookmark-end text:name="sauvegarder_votre_matrice_raid"/></text:h>
      <text:p text:style-name="Text_20_body">Raspbian ne nous laisse pas enregistrer la matrice RAID en tant que user:pi, même en utilisant sudo.</text:p>
      <text:p text:style-name="Text_20_body">Passez donc temporairement en compte root puis enregistrez la matrice RAID et vérifiez le contenu du fichier <text:span text:style-name="Strong_20_Emphasis">/etc/mdadm/mdadm.conf</text:span> (n'oubliez pas de sortir du mode root !) :
</text:p>
      <text:p text:style-name="Command Line Interface"><text:span text:style-name="PluginODTAutoStyle_span_82">pi@framboise:~ $ </text:span><text:span text:style-name="PluginODTAutoStyle_span_83">sudo -i</text:span><text:line-break/><text:span text:style-name="PluginODTAutoStyle_span_84">root@framboise:~# </text:span><text:span text:style-name="PluginODTAutoStyle_span_85">mdadm --detail --scan &gt;&gt; /etc/mdadm/mdadm.conf</text:span><text:line-break/><text:span text:style-name="PluginODTAutoStyle_span_86">root@framboise:~# </text:span><text:span text:style-name="PluginODTAutoStyle_span_87">mdadm --detail --scan &gt;&gt; /etc/mdadm/mdadm.conf</text:span><text:line-break/><text:span text:style-name="PluginODTAutoStyle_span_88">root@framboise:~# </text:span><text:span text:style-name="PluginODTAutoStyle_span_89">nano /etc/mdadm/mdadm.conf</text:span><text:line-break/><text:span text:style-name="PluginODTAutoStyle_span_90">root@framboise:~# </text:span><text:span text:style-name="PluginODTAutoStyle_span_91">exit</text:span><text:line-break/><text:line-break/><text:span text:style-name="PluginODTAutoStyle_span_92">pi@framboise:~ $ </text:span><text:line-break/></text:p>
      <text:h text:style-name="Heading_20_3" text:outline-level="3"><text:bookmark-start text:name="__RefHeading___creer_un_systeme_de_fichiers_13"/><text:bookmark-start text:name="creer_un_systeme_de_fichiers"/>Créer un système de fichiers<text:bookmark-end text:name="__RefHeading___creer_un_systeme_de_fichiers_13"/><text:bookmark-end text:name="creer_un_systeme_de_fichiers"/></text:h>
      <text:p text:style-name="Text_20_body">Nous utiliserons le système de fichiers EXT4 car c'est le meilleur choix pour notre matrice RAID.
</text:p>
      <text:p text:style-name="Command Line Interface"><text:span text:style-name="PluginODTAutoStyle_span_93">pi@framboise:~ $ </text:span><text:span text:style-name="PluginODTAutoStyle_span_94">sudo mkfs.ext4 -v -m .1 -b 4096 -E stride=32,stripe-width=64 /dev/md/vol1</text:span><text:line-break/><text:span text:style-name="PluginODTAutoStyle_span_95">mke2fs 1.44.5 (15-Dec-2018)</text:span><text:line-break/><text:span text:style-name="PluginODTAutoStyle_span_96">Found a dos partition table in /dev/md/vol1</text:span><text:line-break/><text:span text:style-name="PluginODTAutoStyle_span_97">Proceed anyway? (y,N) </text:span><text:span text:style-name="PluginODTAutoStyle_span_98">y</text:span><text:line-break/><text:span text:style-name="PluginODTAutoStyle_span_99">fs_types for mke2fs.conf resolution: 'ext4'</text:span><text:line-break/><text:span text:style-name="PluginODTAutoStyle_span_100">Filesystem label=</text:span><text:line-break/><text:span text:style-name="PluginODTAutoStyle_span_101">OS type: Linux</text:span><text:line-break/><text:span text:style-name="PluginODTAutoStyle_span_102">Block size=4096 (log=2)</text:span><text:line-break/><text:span text:style-name="PluginODTAutoStyle_span_103">Fragment size=4096 (log=2)</text:span><text:line-break/><text:span text:style-name="PluginODTAutoStyle_span_104">Stride=32 blocks, Stripe width=64 blocks</text:span><text:line-break/><text:span text:style-name="PluginODTAutoStyle_span_105">16375808 inodes, 65502976 blocks</text:span><text:line-break/><text:span text:style-name="PluginODTAutoStyle_span_106">65502 blocks (0.10%) reserved for the super user</text:span><text:line-break/><text:span text:style-name="PluginODTAutoStyle_span_107">First data block=0</text:span><text:line-break/><text:span text:style-name="PluginODTAutoStyle_span_108">Maximum filesystem blocks=2214592512</text:span><text:line-break/><text:span text:style-name="PluginODTAutoStyle_span_109">1999 block groups</text:span><text:line-break/><text:span text:style-name="PluginODTAutoStyle_span_110">32768 blocks per group, 32768 fragments per group</text:span><text:line-break/><text:span text:style-name="PluginODTAutoStyle_span_111">8192 inodes per group</text:span><text:line-break/><text:span text:style-name="PluginODTAutoStyle_span_112">Filesystem UUID: ae18d5bc-909d-4e1e-b4bc-4d68192592a6</text:span><text:line-break/><text:span text:style-name="PluginODTAutoStyle_span_113">Superblock backups stored on blocks: </text:span><text:line-break/><text:span text:style-name="PluginODTAutoStyle_span_114"><text:tab/>32768, 98304, 163840, 229376, 294912, 819200, 884736, 1605632, 2654208, </text:span><text:line-break/><text:span text:style-name="PluginODTAutoStyle_span_115"><text:tab/>4096000, 7962624, 11239424, 20480000, 23887872</text:span><text:line-break/><text:span text:style-name="PluginODTAutoStyle_span_116"/><text:line-break/><text:span text:style-name="PluginODTAutoStyle_span_117">Allocating group tables: done<text:s text:c="28"/></text:span><text:line-break/><text:span text:style-name="PluginODTAutoStyle_span_118">Writing inode tables: done<text:s text:c="28"/></text:span><text:line-break/><text:span text:style-name="PluginODTAutoStyle_span_119">Creating journal (262144 blocks): done</text:span><text:line-break/><text:span text:style-name="PluginODTAutoStyle_span_120">Writing superblocks and filesystem accounting information: done</text:span><text:line-break/><text:span text:style-name="PluginODTAutoStyle_span_121">pi@framboise:~ $ </text:span><text:line-break/></text:p>
      <text:p text:style-name="Text_20_body">
sudo mkfs.ext4 -v -m .1 -b 4096 -E stride=32,stripe-width=64 /dev/md/vol1
(replace /dev/md/vol1 with your RAID array name)</text:p>
      <text:p text:style-name="Text_20_body">Ce code produit un système de fichiers EXT4 avec :</text:p>
      <text:p text:style-name="Text_20_body">taille de bloc = 4096 kostride = 32stripe-width = 64et laissera 1% libre pour éviter les problèmes de débordementand will leave 1% free so it won’t fill up and cause issuesL'opération prend une ou deux minutes.</text:p>
      <text:p text:style-name="Text_20_body">Maintenant, montez le système de fichiers pour y accéder :</text:p>
      <text:p text:style-name="Command Line Interface"><text:span text:style-name="PluginODTAutoStyle_span_122">pi@framboise:~ $ </text:span><text:span text:style-name="PluginODTAutoStyle_span_123">sudo mount /dev/md/vol1 /media/nas/</text:span><text:line-break/><text:span text:style-name="PluginODTAutoStyle_span_124">mount: /media/nas: wrong fs type, bad option, bad superblock on /dev/md127, missing codepage or helper program, or other error.</text:span><text:line-break/><text:span text:style-name="PluginODTAutoStyle_span_125">pi@framboise:~ $ </text:span></text:p>
      <text:p text:style-name="Text_20_body"><draw:frame draw:style-name="media" draw:name="2" text:anchor-type="as-char" draw:z-index="2" svg:width="" svg:rel-width="100%" svg:height="0cm"><draw:image xlink:href="Pictures/b9bde90edd6f32fcf86995eac38230bd.svg" xlink:type="simple" xlink:show="embed" xlink:actuate="onLoad"/></draw:frame> Ne se monte pas !</text:p>
      <text:h text:style-name="Heading_20_2" text:outline-level="2"><text:bookmark-start text:name="__RefHeading___conclusion_14"/><text:bookmark-start text:name="conclusion"/>Conclusion<text:bookmark-end text:name="__RefHeading___conclusion_14"/><text:bookmark-end text:name="conclusion"/></text:h>
      <text:h text:style-name="Heading_20_2" text:outline-level="2"><text:bookmark-start text:name="__RefHeading___problemes_connus_15"/><text:bookmark-start text:name="problemes_connus"/>Problèmes connus<text:bookmark-end text:name="__RefHeading___problemes_connus_15"/><text:bookmark-end text:name="problemes_connus"/></text:h>
      <text:h text:style-name="Heading_20_2" text:outline-level="2"><text:bookmark-start text:name="__RefHeading___voir_aussi_16"/><text:bookmark-start text:name="voir_aussi"/>Voir aussi<text:bookmark-end text:name="__RefHeading___voir_aussi_16"/><text:bookmark-end text:name="voir_aussi"/></text:h>
      <text:p text:style-name="Text_20_body"><text:span text:style-name="Strong_20_Emphasis">(en)</text:span> <text:a xlink:type="simple" xlink:href="https://www.ricmedia.com/build-raspberry-pi3-raid-nas-server/" text:style-name="Internet_20_link" text:visited-style-name="Visited_20_Internet_20_Link">https://www.ricmedia.com/build-raspberry-pi3-raid-nas-server/</text:a></text:p>
      <text:p text:style-name="Horizontal_20_Line"/>
      <text:p text:style-name="Text_20_body"><text:span text:style-name="Emphasis">Basé sur « <text:a xlink:type="simple" xlink:href="https://www.ricmedia.com/build-raspberry-pi3-raid-nas-server/" text:style-name="Internet_20_link" text:visited-style-name="Visited_20_Internet_20_Link">Build a Raspberry Pi RAID NAS Server</text:a> » par Richi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5T10::50:03</meta:creation-date>
    <dc:creator>Generated</dc:creator>
    <dc:date>2026-08-25T10::50:03</dc:date>
    <dc:language>en-US</dc:language>
    <meta:editing-cycles>1</meta:editing-cycles>
    <meta:editing-duration>PT0S</meta:editing-duration>
    <dc:title>tutoriel:disque:sd:raspi:nas:raid1:start1</dc:title>
  </office:meta>
</office:document-meta>
</file>