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6d5e689e3fdf2496593c97c0f361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nas:start"/><text:bookmark-start text:name="__RefHeading___mise_en_place_d_un_disque_reseau_nas_1"/><text:bookmark-start text:name="mise_en_place_d_un_disque_reseau_nas"/>Mise en place d'un disque réseau NAS<text:bookmark-end text:name="__RefHeading___mise_en_place_d_un_disque_reseau_nas_1"/><text:bookmark-end text:name="mise_en_place_d_un_disque_reseau_nas"/></text:h>
      <text:p text:style-name="Text_20_body">Ce tutoriel décrit les logiciels à installer et la démarche à suivre pour :</text:p>
      <text:p text:style-name="Text_20_body">configurer l'ordinateur supportant le NAS pour qu'il partage des répertoires avec n'importe quel type d'ordinateur connecté sur le réseau. <text:note text:id="ftn0" text:note-class="footnote"><text:note-citation text:label="1)">1)</text:note-citation><text:note-body><text:p text:style-name="Text_20_body">par exemple un PC sous Windows, un PC sous Linux, un Mac, un smartphone, etc.</text:p></text:note-body></text:note>chaque utilisateur aura accès à un espace privé ainsi qu'à un espace public de partage de fichiers. 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Faire une sauvegarde : si le disque dur du NAS tombe en panne, les fichiers deviendront inaccessibles.</text:p></table:table-cell></table:table-row></table:table></draw:text-box></draw:frame></text:p>
      <text:p text:style-name="Text_20_body">Pour le cas du Raspberry Pi, <text:a xlink:type="simple" xlink:href="https://nfrappe.fr/doc-0/doku.php?id=tutoriel:disque:sd:raspi:nas:start" text:style-name="Internet_20_link" text:visited-style-name="Visited_20_Internet_20_Link">Créer un NAS avec votre Raspberry Pi et Samba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<text:span text:style-name="Strong_20_Emphasis">PC</text:span><text:span text:style-name="Strong_20_Emphasis">connecté au réseau</text:span> (câble Ethernet ou wi-fi)</text:p>
      <text:h text:style-name="Heading_20_2" text:outline-level="2"><text:bookmark-start text:name="__RefHeading___premiere_etapeinstaller_samba_3"/><text:bookmark-start text:name="premiere_etapeinstaller_samba"/>Première étape : installer Samba<text:bookmark-end text:name="__RefHeading___premiere_etapeinstaller_samba_3"/><text:bookmark-end text:name="premiere_etapeinstaller_samba"/></text:h>
      <text:p text:style-name="Text_20_body">Installez le paquet <text:span text:style-name="Strong_20_Emphasis"><text:a xlink:type="simple" xlink:href="apt://samba" text:style-name="Internet_20_link" text:visited-style-name="Visited_20_Internet_20_Link">samba</text:a></text:span> ou :</text:p>
      <text:p text:style-name="Command Line Interface"><text:span text:style-name="PluginODTAutoStyle_span_5">...@...:~$ </text:span><text:span text:style-name="PluginODTAutoStyle_span_6">sudo apt install samba</text:span></text:p>
      <text:p text:style-name="Text_20_body">voir <text:a xlink:type="simple" xlink:href="https://nfrappe.fr/doc-0/doku.php?id=logiciel:internet:samba:start" text:style-name="Internet_20_link" text:visited-style-name="Visited_20_Internet_20_Link">Samba : partage de dossiers et imprimantes dans un réseau local</text:a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ouvrir_l_acces_a_tout_le_reseau_5"/><text:bookmark-start text:name="ouvrir_l_acces_a_tout_le_reseau"/>Ouvrir l'accès à tout le réseau<text:bookmark-end text:name="__RefHeading___ouvrir_l_acces_a_tout_le_reseau_5"/><text:bookmark-end text:name="ouvrir_l_acces_a_tout_le_reseau"/></text:h>
      <text:p text:style-name="Text_20_body">Placez-vous sur le PC du NAS.</text:p>
      <text:p text:style-name="Text_20_body">Faites une copie du fichier de configuration de samba :</text:p>
      <text:p text:style-name="Command Line Interface"><text:span text:style-name="PluginODTAutoStyle_span_7">...@...:~$ </text:span><text:span text:style-name="PluginODTAutoStyle_span_8">sudo cp /etc/samba/smb.conf /etc/samba/smb.conf.original</text:span></text:p>
      <text:p text:style-name="Text_20_body">Pour rendre le disque du Raspberry Pi accessible à tous, éditez avec les droits d'administration le fichier <text:span text:style-name="Strong_20_Emphasis">/etc/samba/smb.conf</text:span> pour le modifier comme ceci :</text:p>
      <text:p text:style-name="Text_20_body"><text:span text:style-name="Strong_20_Emphasis">section [global]</text:span> : remplacez </text:p>
      <text:p text:style-name="Preformatted_20_Text">workgroup = WORKGROUP</text:p>
      <text:p text:style-name="Text_20_body">par le groupe de travail voulu</text:p>
      <text:p text:style-name="Text_20_body"><text:span text:style-name="Strong_20_Emphasis">section [global]</text:span>, <text:span text:style-name="Strong_20_Emphasis">sous-section ##### Authentication #####</text:span> : vérifiez que </text:p>
      <text:p text:style-name="Preformatted_20_Text">security = user</text:p>
      <text:p text:style-name="Text_20_body">est dé-commentée</text:p>
      <text:p text:style-name="Text_20_body"><text:span text:style-name="Strong_20_Emphasis">section [homes]</text:span> : mettez read only = yes à <text:span text:style-name="Strong_20_Emphasis">read only = no</text:span>Redémarrez samba :</text:p>
      <text:p text:style-name="Command Line Interface"><text:span text:style-name="PluginODTAutoStyle_span_9">...@...:~$ </text:span><text:span text:style-name="PluginODTAutoStyle_span_10">sudo systemctl restart samba</text:span></text:p>
      <text:h text:style-name="Heading_20_3" text:outline-level="3"><text:bookmark-start text:name="__RefHeading___definition_des_utilisateurs_pour_samba_6"/><text:bookmark-start text:name="definition_des_utilisateurs_pour_samba"/>Définition des utilisateurs pour samba<text:bookmark-end text:name="__RefHeading___definition_des_utilisateurs_pour_samba_6"/><text:bookmark-end text:name="definition_des_utilisateurs_pour_samba"/></text:h>
      <text:p text:style-name="Text_20_body">Sur un Raspberry Pi, l'utilisateur <text:span text:style-name="Strong_20_Emphasis">pi</text:span> est déjà défini par défaut.</text:p>
      <text:p text:style-name="Text_20_body">Pour qu'il soit un utilisateur <text:span text:style-name="Strong_20_Emphasis">samba</text:span>, tapez :</text:p>
      <text:p text:style-name="Preformatted_20_Text">sudo smbpasswd -a pi</text:p>
      <text:p text:style-name="Text_20_body">et fournissez deux fois le mot de passe <text:span text:style-name="Strong_20_Emphasis">samba</text:span> de <text:span text:style-name="Strong_20_Emphasis">pi</text:span> comme demandé.</text:p>
      <text:p text:style-name="Text_20_body">On peut ajouter d'autres utilisateurs pour <text:span text:style-name="Strong_20_Emphasis">samba</text:span>.</text:p>
      <text:h text:style-name="Heading_20_3" text:outline-level="3"><text:bookmark-start text:name="__RefHeading___configurer_une_zone_de_stockage_publique_7"/><text:bookmark-start text:name="configurer_une_zone_de_stockage_publique"/>Configurer une zone de stockage publique<text:bookmark-end text:name="__RefHeading___configurer_une_zone_de_stockage_publique_7"/><text:bookmark-end text:name="configurer_une_zone_de_stockage_publique"/></text:h>
      <text:p text:style-name="Text_20_body">Supposons que le disque soit monté sur <text:span text:style-name="Strong_20_Emphasis">/disk/reservoirs</text:span></text:p>
      <text:p text:style-name="Text_20_body">Créez un répertoire pour stocker les fichiers publics :</text:p>
      <text:p text:style-name="Preformatted_20_Text">sudo mkdir /disk/reservoirs/public</text:p>
      <text:p text:style-name="Text_20_body">et donnez-lui les droits voulus :</text:p>
      <text:p text:style-name="Text_20_body">propriétaire : pi, groupe pi</text:p>
      <text:p text:style-name="Preformatted_20_Text">sudo chown -R pi:pi /disk/reservoirs/public</text:p>
      <text:p text:style-name="Text_20_body">droits : </text:p>
      <text:p text:style-name="Preformatted_20_Text">sudo chmod -R ug=rwx,o=rx /disk/reservoirs/public</text:p>
      <text:p text:style-name="Text_20_body">Ouvrez avec les droits d'administration le fichier <text:span text:style-name="Strong_20_Emphasis">/etc/samba/smb.conf</text:span> et ajoutez les lignes suivantes à la fin :</text:p>
      <text:p text:style-name="Preformatted_20_Text">[public]<text:line-break/><text:tab/>comment = NAS_Reservoirs public<text:line-break/><text:tab/>path = /disk/reservoirs/public<text:line-break/><text:tab/>valid users = @pi<text:line-break/><text:tab/>force group = pi<text:line-break/><text:tab/>create mask = 0660<text:line-break/><text:tab/>directory mask = 0771<text:line-break/><text:tab/>read only = no</text:p>
      <text:p text:style-name="Text_20_body">→ Cette zone du disque sera vue sur le réseau sous le nom « <text:span text:style-name="Strong_20_Emphasis">public</text:span> ».</text:p>
      <text:p text:style-name="Text_20_body">Enregistrez le fichier et redémarrez samba :</text:p>
      <text:p text:style-name="Preformatted_20_Text">sudo /etc/init.d/samba restart</text:p>
      <text:p text:style-name="Text_20_body">Vous pouvez créer de la même façon un autre partage et régler les autorisations d'accès.</text:p>
      <text:h text:style-name="Heading_20_2" text:outline-level="2"><text:bookmark-start text:name="__RefHeading___acceder_au_nas_depuis_un_pc_du_reseau_8"/><text:bookmark-start text:name="acceder_au_nas_depuis_un_pc_du_reseau"/>Accéder au NAS depuis un PC du réseau<text:bookmark-end text:name="__RefHeading___acceder_au_nas_depuis_un_pc_du_reseau_8"/><text:bookmark-end text:name="acceder_au_nas_depuis_un_pc_du_reseau"/></text:h>
      <text:p text:style-name="Text_20_body"><draw:frame draw:style-name="PluginODTAutoStyle_Frame_11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Nous supposons que le NAS est sur un Raspberry Pi accessible par le DNS <text:span text:style-name="Strong_20_Emphasis">framboise.local</text:span></text:p></table:table-cell></table:table-row></table:table></draw:text-box></draw:frame></text:p>
      <text:h text:style-name="Heading_20_3" text:outline-level="3"><text:bookmark-start text:name="__RefHeading___depuis_un_pc_sous_linux_9"/><text:bookmark-start text:name="depuis_un_pc_sous_linux"/>Depuis un PC sous Linux<text:bookmark-end text:name="__RefHeading___depuis_un_pc_sous_linux_9"/><text:bookmark-end text:name="depuis_un_pc_sous_linux"/></text:h>
      <text:p text:style-name="Text_20_body">Installez le paquet <text:span text:style-name="Strong_20_Emphasis"><text:a xlink:type="simple" xlink:href="apt://cifs-utils" text:style-name="Internet_20_link" text:visited-style-name="Visited_20_Internet_20_Link">cifs-utils</text:a></text:span>
ou en ligne de commande :</text:p>
      <text:p text:style-name="Preformatted_20_Text">sudo apt install cifs-utils</text:p>
      <text:h text:style-name="Heading_20_4" text:outline-level="4"><text:bookmark-start text:name="__RefHeading___methode_en_ligne_de_commande_10"/><text:bookmark-start text:name="methode_en_ligne_de_commande"/>Méthode en ligne de commande<text:bookmark-end text:name="__RefHeading___methode_en_ligne_de_commande_10"/><text:bookmark-end text:name="methode_en_ligne_de_commande"/></text:h>
      <text:p text:style-name="Text_20_body">Tapez :</text:p>
      <text:p text:style-name="Preformatted_20_Text">sudo mount -t cifs -o username=pi,password=PASSWD //framboise.local/reservoirs /disk/RReservoirs</text:p>
      <text:p text:style-name="Text_20_body">en complétant le mot de passe. Normalement, le montage se fait et le disque apparaît dans Nautilus.</text:p>
      <text:h text:style-name="Heading_20_4" text:outline-level="4"><text:bookmark-start text:name="__RefHeading___methode_graphique_11"/><text:bookmark-start text:name="methode_graphique"/>Méthode graphique<text:bookmark-end text:name="__RefHeading___methode_graphique_11"/><text:bookmark-end text:name="methode_graphique"/></text:h>
      <text:p text:style-name="Text_20_body">Ouvrez <text:span text:style-name="Strong_20_Emphasis">nautilus</text:span>.</text:p>
      <text:p text:style-name="Text_20_body">Tapez <text:span text:style-name="Plugin_Keyboard___keyboard">Ctrl</text:span>+<text:span text:style-name="Plugin_Keyboard___keyboard">L</text:span> et entrez :</text:p>
      <text:p text:style-name="Preformatted_20_Text">smb://&lt;serveur&gt;/&lt;partage&gt;</text:p>
      <text:p text:style-name="Text_20_body">&lt;serveur&gt;adresse IP ou nom d'hôte du Raspberry Pi&lt;partage&gt;répertoire auquel se connecter.Renseignez :</text:p>
      <text:p text:style-name="Text_20_body">l'utilisateur (<text:span text:style-name="Strong_20_Emphasis">pi</text:span>)le mot de passe (<text:span text:style-name="Strong_20_Emphasis">raspberry</text:span>)cochez <text:span text:style-name="Emphasis">retenir toujours</text:span> si vous voulez<draw:frame draw:style-name="mediacenter" draw:name="0" text:anchor-type="paragraph" draw:z-index="0" svg:width="15.71625cm" svg:height="7.858125cm"><draw:image xlink:href="Pictures/576d5e689e3fdf2496593c97c0f36139.png" xlink:type="simple" xlink:show="embed" xlink:actuate="onLoad"/></draw:frame></text:p>
      <text:p text:style-name="Text_20_body">On peut aussi entrer <text:span text:style-name="Plugin_Keyboard___keyboard">Ctrl</text:span>+<text:span text:style-name="Plugin_Keyboard___keyboard">L</text:span> puis :</text:p>
      <text:p text:style-name="Preformatted_20_Text">smb://&lt;serveur&gt;</text:p>
      <text:p text:style-name="Text_20_body">et naviguer dans les partages.</text:p>
      <text:h text:style-name="Heading_20_4" text:outline-level="4"><text:bookmark-start text:name="__RefHeading___pour_monter_le_nas_en_permanence_12"/><text:bookmark-start text:name="pour_monter_le_nas_en_permanence"/>Pour monter le NAS en permanence<text:bookmark-end text:name="__RefHeading___pour_monter_le_nas_en_permanence_12"/><text:bookmark-end text:name="pour_monter_le_nas_en_permanence"/></text:h>
      <text:p text:style-name="Text_20_body">Installez le paquet <text:span text:style-name="Strong_20_Emphasis"><text:a xlink:type="simple" xlink:href="apt://cifs-utils" text:style-name="Internet_20_link" text:visited-style-name="Visited_20_Internet_20_Link">cifs-utils</text:a></text:span> ou en ligne de commande :</text:p>
      <text:p text:style-name="Command Line Interface"><text:span text:style-name="PluginODTAutoStyle_span_15">$ </text:span><text:span text:style-name="PluginODTAutoStyle_span_16">sudo apt install cifs-utils</text:span></text:p>
      <text:p text:style-name="Text_20_body"><draw:frame draw:style-name="PluginODTAutoStyle_Frame_17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Par exemple, soit à monter le répertoire <text:span text:style-name="Strong_20_Emphasis">reservoirs</text:span> du NAS</text:p><text:p text:style-name="Text_20_body">nom de partage sambareservoirsutilisateur sambapimot de passe sambaraspberrygroupe de travailWORKGROUP</text:p></table:table-cell></table:table-row></table:table></draw:text-box></draw:frame></text:p>
      <text:p text:style-name="Text_20_body">Sur ce PC, créez un répertoire de montage :</text:p>
      <text:p text:style-name="Command Line Interface"><text:span text:style-name="PluginODTAutoStyle_span_21">$ </text:span><text:span text:style-name="PluginODTAutoStyle_span_22">sudo mkdir /disk/reservoirs</text:span></text:p>
      <text:p text:style-name="Text_20_body">Ouvrez avec les droits d'administration le fichier <text:span text:style-name="Strong_20_Emphasis">/etc/fstab</text:span> et ajoutez la ligne :</text:p>
      <text:p text:style-name="Preformatted_20_Text">//framboise.local/reservoirs<text:tab/>/disk/reservoirs<text:tab/>cifs<text:tab/>credentials=/etc/framboise.credentials<text:tab/>0<text:tab/>0</text:p>
      <text:p text:style-name="Text_20_body">Créez avec les droits d'administration le fichier <text:span text:style-name="Strong_20_Emphasis">/etc/framboise.credentials</text:span> et inscrivez-y le nom d'utilisateur et son mot de passe, comme ceci :</text:p>
      <text:p text:style-name="Preformatted_20_Text">username=pi<text:line-break/>password=raspberry<text:line-break/>domain=WORKGROUP</text:p>
      <text:p text:style-name="Text_20_body">Protégez les fichiers credentials par :</text:p>
      <text:p text:style-name="Command Line Interface"><text:span text:style-name="PluginODTAutoStyle_span_23">$ </text:span><text:span text:style-name="PluginODTAutoStyle_span_24">sudo chmod 600 /etc/*.credentials</text:span></text:p>
      <text:p text:style-name="Text_20_body">D'autres options peuvent être ajoutées au fichier <text:span text:style-name="Strong_20_Emphasis">/etc/fstab</text:span> selon les besoins (les ajouter, séparées par des virgules)</text:p>
      <text:p text:style-name="Text_20_body"><draw:frame draw:style-name="PluginODTAutoStyle_Frame_25_text_frame" draw:name="Frame4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userpermet le montage par les utilisateurs normauxnoautoempêche le montage automatique au démarrage du systèmeguestmontage sans protection par mot de passe</text:p></table:table-cell></table:table-row></table:table></draw:text-box></draw:frame></text:p>
      <text:p text:style-name="Text_20_body">Les entrées ajoutées à /etc/fstab sont montées au démarrage. On peut aussi les monter à la main en exécutant une de ces trois commandes :</text:p>
      <text:p text:style-name="Command Line Interface"><text:span text:style-name="PluginODTAutoStyle_span_29">$ </text:span><text:span text:style-name="PluginODTAutoStyle_span_30">mount //192.168.0.31/reservoirs</text:span></text:p>
      <text:p text:style-name="Command Line Interface"><text:span text:style-name="PluginODTAutoStyle_span_31">$ </text:span><text:span text:style-name="PluginODTAutoStyle_span_32">mount //framboise.local/reservoirs</text:span></text:p>
      <text:p text:style-name="Command Line Interface"><text:span text:style-name="PluginODTAutoStyle_span_33">$ </text:span><text:span text:style-name="PluginODTAutoStyle_span_34">mount /disk/reservoirs</text:span></text:p>
      <text:p text:style-name="Text_20_body"><draw:frame draw:style-name="PluginODTAutoStyle_Frame_35_text_frame" draw:name="Frame5" text:anchor-type="paragraph" svg:width="289.134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Pour une freebox, on utilise la même méthode avec un fichier /etc/freebox.credentials sans user ni mdp, tel que :</text:p><text:p text:style-name="Preformatted_20_Text">username=<text:line-break/>password=</text:p></table:table-cell></table:table-row></table:table></draw:text-box></draw:frame></text:p>
      <text:h text:style-name="Heading_20_3" text:outline-level="3"><text:bookmark-start text:name="__RefHeading___monter_le_disque_nas_d_un_freebox_sous_ubuntu_13"/><text:bookmark-start text:name="monter_le_disque_nas_d_un_freebox_sous_ubuntu"/>Monter le disque NAS d'un freebox sous Ubuntu<text:bookmark-end text:name="__RefHeading___monter_le_disque_nas_d_un_freebox_sous_ubuntu_13"/><text:bookmark-end text:name="monter_le_disque_nas_d_un_freebox_sous_ubuntu"/></text:h>
      <text:p text:style-name="Text_20_body">Installez le paquet <text:span text:style-name="Strong_20_Emphasis"><text:a xlink:type="simple" xlink:href="apt://cifs-utils" text:style-name="Internet_20_link" text:visited-style-name="Visited_20_Internet_20_Link">cifs-utils</text:a></text:span> ou en ligne de commande :</text:p>
      <text:p text:style-name="Command Line Interface"><text:span text:style-name="PluginODTAutoStyle_span_39">$ </text:span><text:span text:style-name="PluginODTAutoStyle_span_40">sudo apt install cifs-utils</text:span></text:p>
      <text:p text:style-name="Text_20_body">Créez un répertoire pour le montage.</text:p>
      <text:p text:style-name="Text_20_body">Pour monter une partition d'un lecteur réseau, il suffit de lancer dans un terminal :</text:p>
      <text:p text:style-name="Command Line Interface"><text:span text:style-name="PluginODTAutoStyle_span_41">$ </text:span><text:span text:style-name="PluginODTAutoStyle_span_42">sudo mount -t cifs //mafreebox.freebox.fr/partition /media/NAS</text:span></text:p>
      <text:p text:style-name="Text_20_body">partitionpartition du lecteur réseau à monter/media/NASrépertoire où monter le disque (ce répertoire doit exister avant d'utiliser cette commande)Et dans le fstab, la ligne est 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...<text:line-break/>//mafreebox.freebox.fr/partition<text:s text:c="2"/>/media/NAS<text:s text:c="2"/>cifs<text:s text:c="3"/>iocharset=utf8,file_mode=0777,dir_mode=0777,_netdev<text:s text:c="3"/>0 0</text:p>
          </table:table-cell>
        </table:table-row>
      </table:table>
      <text:h text:style-name="Heading_20_3" text:outline-level="3"><text:bookmark-start text:name="__RefHeading___depuis_un_pc_sous_windows_14"/><text:bookmark-start text:name="depuis_un_pc_sous_windows"/>Depuis un PC sous Windows<text:bookmark-end text:name="__RefHeading___depuis_un_pc_sous_windows_14"/><text:bookmark-end text:name="depuis_un_pc_sous_windows"/></text:h>
      <text:p text:style-name="Text_20_body">Un clic droit sur le poste de travail, ajouter un lecteur réseau.</text:p>
      <text:p text:style-name="Text_20_body">Renseigner :</text:p>
      <text:p text:style-name="Text_20_body">la lettre à utiliser pour ce disquele répertoire, de la forme : <text:span text:style-name="Strong_20_Emphasis">\\framboise.local\reservoirs</text:span> ou <text:span text:style-name="Strong_20_Emphasis">\\192.168.0.31\reservoirs</text:span><draw:frame draw:style-name="PluginODTAutoStyle_Frame_45_text_frame" draw:name="Frame6" text:anchor-type="paragraph" svg:width="289.134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pour un utilisateur enregistré : son nompour la zone publique, son répertoire</text:p></table:table-cell></table:table-row></table:table></draw:text-box></draw:frame></text:p>
      <text:p text:style-name="Text_20_body">cocher “reconnecter au démarrage”Il est demandé un nom et un mot de passe</text:p>
      <text:p text:style-name="Text_20_body">Fournir ceux d'un utilisateur enregistré sur samba du Raspberry Pi (en général, <text:span text:style-name="Strong_20_Emphasis">pi</text:span>).Pour la zone publique, n'importe quel nom convient.</text:p>
      <text:h text:style-name="Heading_20_2" text:outline-level="2"><text:bookmark-start text:name="__RefHeading___conclusion_15"/><text:bookmark-start text:name="conclusion"/>Conclusion<text:bookmark-end text:name="__RefHeading___conclusion_15"/><text:bookmark-end text:name="conclusion"/></text:h>
      <text:h text:style-name="Heading_20_2" text:outline-level="2"><text:bookmark-start text:name="__RefHeading___problemes_connus_16"/><text:bookmark-start text:name="problemes_connus"/>Problèmes connus<text:bookmark-end text:name="__RefHeading___problemes_connus_16"/><text:bookmark-end text:name="problemes_connus"/></text:h>
      <text:h text:style-name="Heading_20_2" text:outline-level="2"><text:bookmark-start text:name="__RefHeading___voir_aussi_17"/><text:bookmark-start text:name="voir_aussi"/>Voir aussi<text:bookmark-end text:name="__RefHeading___voir_aussi_17"/><text:bookmark-end text:name="voir_aussi"/></text:h>
      <text:p text:style-name="Text_20_body"><text:span text:style-name="Strong_20_Emphasis">(en)</text:span> page de man smb.conf : <text:a xlink:type="simple" xlink:href="http://www.samba.org/samba/docs/man/manpages-3/smb.conf.5.html" text:style-name="Internet_20_link" text:visited-style-name="Visited_20_Internet_20_Link">http://www.samba.org/samba/docs/man/manpages-3/smb.conf.5.html</text:a><text:span text:style-name="Strong_20_Emphasis">(fr)</text:span> configuration de /etc/samba/smb.conf : <text:a xlink:type="simple" xlink:href="https://nfrappe.fr/doc-0/doku.php?id=logiciel:internet:samba:smb.conf:start" text:style-name="Internet_20_link" text:visited-style-name="Visited_20_Internet_20_Link">smb.conf : le fichier de configuration de Samba</text:a></text:p>
      <text:p text:style-name="Horizontal_20_Line"/>
      <text:p text:style-name="Text_20_body"><text:span text:style-name="Emphasis">Basé sur <text:a xlink:type="simple" xlink:href="http://elinux.org/R-Pi_NAS" text:style-name="Internet_20_link" text:visited-style-name="Visited_20_Internet_20_Link">http://elinux.org/R-Pi_NAS</text:a> par elinux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14::01:37</meta:creation-date>
    <dc:creator>Generated</dc:creator>
    <dc:date>2026-08-23T14::01:37</dc:date>
    <dc:language>en-US</dc:language>
    <meta:editing-cycles>1</meta:editing-cycles>
    <meta:editing-duration>PT0S</meta:editing-duration>
    <dc:title>tutoriel:disque:nas:start</dc:title>
  </office:meta>
</office:document-meta>
</file>