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6fa316837537a7637c204afb277503.png"/>
  <manifest:file-entry manifest:media-type="image/png" manifest:full-path="Pictures/70fbae24ada765f47970202ee320c2c3.png"/>
  <manifest:file-entry manifest:media-type="image/png" manifest:full-path="Pictures/94c605e17db43ca31b21c1465d954f87.png"/>
  <manifest:file-entry manifest:media-type="image/png" manifest:full-path="Pictures/b0e78bf29b681c538a0eebfc86ff40b6.png"/>
  <manifest:file-entry manifest:media-type="image/png" manifest:full-path="Pictures/18b104bc33a9f6bf615acee8fbdb38a1.png"/>
  <manifest:file-entry manifest:media-type="image/png" manifest:full-path="Pictures/0bd93bf08e75f515dc9bd18d190c26b1.png"/>
  <manifest:file-entry manifest:media-type="image/png" manifest:full-path="Pictures/ccc60722125bc47d37ecf1125b43cef8.png"/>
  <manifest:file-entry manifest:media-type="image/png" manifest:full-path="Pictures/86bda82527952192e43a7a1e8c3ab938.png"/>
  <manifest:file-entry manifest:media-type="image/png" manifest:full-path="Pictures/ff11641c9377bdfa1197ea10789026a4.png"/>
  <manifest:file-entry manifest:media-type="image/png" manifest:full-path="Pictures/b59a8747841c9fc4eca25c0d5d40479c.png"/>
  <manifest:file-entry manifest:media-type="image/png" manifest:full-path="Pictures/b6b0b9a60eae9c2e18908dc3861e5e3f.png"/>
  <manifest:file-entry manifest:media-type="image/png" manifest:full-path="Pictures/5d956c73e693abbdae0536a1288c54ce.png"/>
  <manifest:file-entry manifest:media-type="image/png" manifest:full-path="Pictures/6a096f2ae8308992811fe334ec2602ad.png"/>
  <manifest:file-entry manifest:media-type="image/png" manifest:full-path="Pictures/8f5023779f5b472acc9b23c20a098fae.png"/>
  <manifest:file-entry manifest:media-type="image/png" manifest:full-path="Pictures/76831a58ba2ce790e0a6088bbc820562.png"/>
  <manifest:file-entry manifest:media-type="image/png" manifest:full-path="Pictures/aace272f6f51662f93c635b09ae0a4f9.png"/>
  <manifest:file-entry manifest:media-type="image/png" manifest:full-path="Pictures/248a49f0b3531350696fdfb0edec4d0b.png"/>
  <manifest:file-entry manifest:media-type="image/png" manifest:full-path="Pictures/7a6591e423b40c6e13da32ecbc625b07.png"/>
  <manifest:file-entry manifest:media-type="image/png" manifest:full-path="Pictures/f7235cebf6c266729b8ff1ad42d012ee.png"/>
  <manifest:file-entry manifest:media-type="image/png" manifest:full-path="Pictures/e46dbf9a40a090b2e96f06c3f098aa47.png"/>
  <manifest:file-entry manifest:media-type="image/png" manifest:full-path="Pictures/f450b177143d32b9d4a5085d234504b7.png"/>
  <manifest:file-entry manifest:media-type="image/png" manifest:full-path="Pictures/141de892d7266013077fe507baa83ffa.png"/>
  <manifest:file-entry manifest:media-type="image/png" manifest:full-path="Pictures/459123a01974b006518c83646c8dc36f.png"/>
  <manifest:file-entry manifest:media-type="image/png" manifest:full-path="Pictures/a6b6b194ff6aa4e4bd2ab5f631f4c323.png"/>
  <manifest:file-entry manifest:media-type="image/png" manifest:full-path="Pictures/a0e346fb7ff375f62e35fbf90b9ab802.png"/>
  <manifest:file-entry manifest:media-type="image/png" manifest:full-path="Pictures/f15ec43af1a282ddb58032949e34a7ce.png"/>
  <manifest:file-entry manifest:media-type="image/png" manifest:full-path="Pictures/b714faa88005aa84124da9076309b2eb.png"/>
  <manifest:file-entry manifest:media-type="image/png" manifest:full-path="Pictures/3ac3f96df746585a93477c0e9ab49dd0.png"/>
  <manifest:file-entry manifest:media-type="image/png" manifest:full-path="Pictures/87241ee2793ad69a6f3b50821e1e7fa8.png"/>
  <manifest:file-entry manifest:media-type="image/png" manifest:full-path="Pictures/d46ce5adf987fe9c5cae846fc9e07006.png"/>
  <manifest:file-entry manifest:media-type="image/png" manifest:full-path="Pictures/518feb11fdc876e409065ae655e1b4f8.png"/>
  <manifest:file-entry manifest:media-type="image/png" manifest:full-path="Pictures/7f8a7e3eca4fe93fe3c1ee542acaa697.png"/>
  <manifest:file-entry manifest:media-type="image/png" manifest:full-path="Pictures/00ac258f8a08eea244aeefc5da26a8d1.png"/>
  <manifest:file-entry manifest:media-type="image/png" manifest:full-path="Pictures/c1716cee224ca5a7b670ef31cf8ecc98.png"/>
  <manifest:file-entry manifest:media-type="image/png" manifest:full-path="Pictures/dcdf42333f0a6df66076dd792541b31e.png"/>
  <manifest:file-entry manifest:media-type="image/png" manifest:full-path="Pictures/fea561ca452369ac7933644a4260031b.png"/>
  <manifest:file-entry manifest:media-type="image/png" manifest:full-path="Pictures/c7777cb149323969a99adc6867b3b849.png"/>
  <manifest:file-entry manifest:media-type="image/png" manifest:full-path="Pictures/b38853dc3f483a61a9a11a4b922dc827.png"/>
  <manifest:file-entry manifest:media-type="image/png" manifest:full-path="Pictures/15b500d39f59d6682bce24285d36cc57.png"/>
  <manifest:file-entry manifest:media-type="image/png" manifest:full-path="Pictures/f8db0c1d4a832f085c8721e2453283ce.png"/>
  <manifest:file-entry manifest:media-type="image/png" manifest:full-path="Pictures/bd6221fe1b11723d409a3c27af1b7927.png"/>
  <manifest:file-entry manifest:media-type="image/png" manifest:full-path="Pictures/9355dcc757395488cb5ea013b8f56a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start"/><text:bookmark-start text:name="__RefHeading___gnucashtutoriel_1"/><text:bookmark-start text:name="gnucashtutoriel"/>Gnucash : tutoriel<text:bookmark-end text:name="__RefHeading___gnucashtutoriel_1"/><text:bookmark-end text:name="gnucashtutoriel"/></text:h>
      <text:a xlink:type="simple" xlink:href="https://nfrappe.fr/doc-0/doku.php?id=tutoriel:bureautique:gnucash:manuel:start" text:style-name="Internet_20_link" text:visited-style-name="Visited_20_Internet_20_Link">Gnucash : Mode d'emploi</text:a>
      <text:p text:style-name="Text_20_body">Ce guide contient un tutoriel sur l’utilisation de GnuCash, traduit d'après la documentation officiel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ommencer_3"/><text:bookmark-start text:name="premiere_etapecommencer"/>Première étape : Commencer<text:bookmark-end text:name="__RefHeading___premiere_etapecommencer_3"/><text:bookmark-end text:name="premiere_etapecommencer"/></text:h>
      <text:h text:style-name="Heading_20_3" text:outline-level="3"><text:bookmark-start text:name="__RefHeading___les_bases_4"/><text:bookmark-start text:name="les_bases"/>Les bases<text:bookmark-end text:name="__RefHeading___les_bases_4"/><text:bookmark-end text:name="les_bas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te section commence un tutoriel qui continuera tout au long de ce livre. À la fin de chaque chapitre, vous verrez une section Rassembler tous les éléments qui vous guidera à travers des exemples pour illustrer les concepts abordés dans cette section. Chaque section Rassembler tous les éléments construit sur la précédente, assurez-vous donc de sauvegarder votre fichier pour un accès facile.</text:p></table:table-cell></table:table-row></table:table></draw:text-box></draw:frame></text:p>
      <text:p text:style-name="Text_20_body">Commençons !</text:p>
      <text:p text:style-name="Text_20_body">Commençons par créer un fichier pour stocker les données. Ouvrez GnuCash et sélectionnez <text:span text:style-name="Strong_20_Emphasis">Fichier → Nouveau fichier</text:span> dans la barre de menu. L’assistant de configuration de la nouvelle hiérarchie de comptes  démarre <text:note text:id="ftn0" text:note-class="footnote"><text:note-citation text:label="1)">1)</text:note-citation><text:note-body><text:p text:style-name="Text_20_body">il permet de créer plusieurs comptes à la fois</text:p></text:note-body></text:not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exécutez GnuCash pour la première fois, l’écran ne peut pas trouver les valeurs par défaut, ce qui s'affiche.</text:p></table:table-cell></table:table-row></table:table></draw:text-box></draw:frame></text:p>
      <text:p text:style-name="Text_20_body"><draw:frame draw:style-name="mediacenter" draw:name="0" text:anchor-type="paragraph" draw:z-index="0" svg:width="15.875cm" svg:height="9.9648268398268cm"><draw:image xlink:href="Pictures/746fa316837537a7637c204afb277503.png" xlink:type="simple" xlink:show="embed" xlink:actuate="onLoad"/></draw:frame>Cette image montre le premier écran de l'assistant de configuration de la hiérarchie de nouveaux comptes.<text:line-break/>Le premier écran de l'assistant vous donne une description de son travail. Cliquez sur le bouton <text:span text:style-name="Plugin_Keyboard___keyboard">Suivant</text:span> pour passer à l'écran suivant.</text:p>
      <text:p text:style-name="Text_20_body">Dans le deuxième écran, sélectionnez la devise à utiliser pour les nouveaux comptes dans la liste déroulante. Puis appuyez sur le bouton <text:span text:style-name="Plugin_Keyboard___keyboard">Suivant</text:span>.<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a devise que vous sélectionnez ici sera attribuée à tous les comptes créés dans cet assistant.</text:p></table:table-cell></table:table-row></table:table></draw:text-box></draw:frame></text:p>
      <text:p text:style-name="Text_20_body"><draw:frame draw:style-name="mediacenter" draw:name="nouvelle hierarchie de comptes-devises Legend" text:anchor-type="paragraph" draw:z-index="0" svg:width="15.875cm"><draw:text-box><text:p text:style-name="legendcenter"><draw:frame draw:style-name="mediacenter" draw:name="nouvelle hierarchie de comptes-devises" text:anchor-type="paragraph" draw:z-index="1" svg:width="15.875cm" svg:height="9.9648268398268cm"><draw:image xlink:href="Pictures/70fbae24ada765f47970202ee320c2c3.png" xlink:type="simple" xlink:show="embed" xlink:actuate="onLoad"/></draw:frame>nouvelle hierarchie de comptes-devises</text:p></draw:text-box></draw:frame>Cette image montre le deuxième écran de l'assistant de configuration de la hiérarchie de nouveaux comptes dans lequel vous sélectionnez la devise.</text:p>
      <text:p text:style-name="Text_20_body">Dans le troisième écran, définissez les Options du nouveau livre, puis appuyez sur le bouton <text:span text:style-name="Plugin_Keyboard___keyboard">Suivant</text:span>. Par la suite, ces options peuvent être réglées en utilisant <text:span text:style-name="Strong_20_Emphasis">Fichier → Propriétés. Options de livre</text:span>.<draw:frame draw:style-name="mediacenter" draw:name="L'assistant des nouvelles options de lecture Legend" text:anchor-type="paragraph" draw:z-index="0" svg:width="15.875cm"><draw:text-box><text:p text:style-name="legendcenter"><draw:frame draw:style-name="mediacenter" draw:name="L'assistant des nouvelles options de lecture" text:anchor-type="paragraph" draw:z-index="2" svg:width="15.875cm" svg:height="9.9648268398268cm"><draw:image xlink:href="Pictures/94c605e17db43ca31b21c1465d954f87.png" xlink:type="simple" xlink:show="embed" xlink:actuate="onLoad"/></draw:frame>L'assistant des nouvelles options de lecture</text:p></draw:text-box></draw:frame>Cette image montre le troisième écran de l’assistant de configuration de la hiérarchie de nouveaux comptes dans lequel vous sélectionnez les options du livre.Dans le quatrième écran, sélectionnez le groupe <text:span text:style-name="Strong_20_Emphasis">Comptes communs</text:span> dans le volet <text:span text:style-name="Strong_20_Emphasis">Catégories</text:span>. Puis appuyez sur le bouton <text:span text:style-name="Plugin_Keyboard___keyboard">Suivant</text:span> pour continuer.<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Vous pouvez sélectionner un ou plusieurs groupes de comptes prédéfinis.</text:p></table:table-cell></table:table-row></table:table></draw:text-box></draw:frame></text:p>
      <text:p text:style-name="Text_20_body"><draw:frame draw:style-name="mediacenter" draw:name="Assistant de configuration de la nouvelle hiérarchie de comptes - Choisir des comptes Legend" text:anchor-type="paragraph" draw:z-index="0" svg:width="15.875cm"><draw:text-box><text:p text:style-name="legendcenter"><draw:frame draw:style-name="mediacenter" draw:name="Assistant de configuration de la nouvelle hiérarchie de comptes - Choisir des comptes" text:anchor-type="paragraph" draw:z-index="3" svg:width="15.875cm" svg:height="9.9648268398268cm"><draw:image xlink:href="Pictures/b0e78bf29b681c538a0eebfc86ff40b6.png" xlink:type="simple" xlink:show="embed" xlink:actuate="onLoad"/></draw:frame>Assistant de configuration de la nouvelle hiérarchie de comptes - Choisir des comptes</text:p></draw:text-box></draw:frame>Cette image montre le quatrième écran de l’assistant de configuration de la hiérarchie de nouveaux comptes dans lequel vous choisissez les différents comptes.</text:p>
      <text:p text:style-name="Text_20_body">Dans le cinquième écran, vous pourrez définir un solde d'ouverture sur chaque compte et indiquer si le compte doit être virtuel. Laissez tout tel que configuré par GnuCash et cliquez sur <text:span text:style-name="Plugin_Keyboard___keyboard">Suivant</text:span> pour ouvrir le dernier écran de l’assistant.<draw:frame draw:style-name="mediacenter" draw:name="Assistant de configuration de la nouvelle hiérarchie de comptes - Configurer Legend" text:anchor-type="paragraph" draw:z-index="0" svg:width="15.875cm"><draw:text-box><text:p text:style-name="legendcenter"><draw:frame draw:style-name="mediacenter" draw:name="Assistant de configuration de la nouvelle hiérarchie de comptes - Configurer" text:anchor-type="paragraph" draw:z-index="4" svg:width="15.875cm" svg:height="9.9648268398268cm"><draw:image xlink:href="Pictures/18b104bc33a9f6bf615acee8fbdb38a1.png" xlink:type="simple" xlink:show="embed" xlink:actuate="onLoad"/></draw:frame>Assistant de configuration de la nouvelle hiérarchie de comptes - Configurer</text:p></draw:text-box></draw:frame>Cette image montre le cinquième écran de l'assistant de configuration de la hiérarchie de nouveaux comptes dans lequel vous pouvez définir le solde d'ouverture.Dans le dernier écran de l'assistant, cliquez sur <text:span text:style-name="Plugin_Keyboard___keyboard">Appliquer</text:span> pour créer tous les comptes et quitter l'assistant.<draw:frame draw:style-name="mediacenter" draw:name="Assistant de configuration de la nouvelle hiérarchie de comptes - Terminer Legend" text:anchor-type="paragraph" draw:z-index="0" svg:width="15.875cm"><draw:text-box><text:p text:style-name="legendcenter"><draw:frame draw:style-name="mediacenter" draw:name="Assistant de configuration de la nouvelle hiérarchie de comptes - Terminer" text:anchor-type="paragraph" draw:z-index="5" svg:width="15.875cm" svg:height="9.9648268398268cm"><draw:image xlink:href="Pictures/0bd93bf08e75f515dc9bd18d190c26b1.png" xlink:type="simple" xlink:show="embed" xlink:actuate="onLoad"/></draw:frame>Assistant de configuration de la nouvelle hiérarchie de comptes - Terminer</text:p></draw:text-box></draw:frame>Cette image montre le dernier écran de l’assistant de configuration de la hiérarchie de nouveaux comptes.Après avoir appuyé sur <text:span text:style-name="Plugin_Keyboard___keyboard">Appliquer</text:span> dans la fenêtre précédente, la boîte de dialogue de sauvegarde s’affiche. Sélectionnez le format de données <text:span text:style-name="Strong_20_Emphasis">XML</text:span>, nommez le fichier <text:span text:style-name="Strong_20_Emphasis">tuto_1</text:span>, sélectionnez le dossier où enregistrer le fichier (le fichier de données sera utilisé dans les didacticiels de ce manuel), puis appuyez sur le bouton <text:span text:style-name="Plugin_Keyboard___keyboard">Enregistrer sous</text:span>.<text:line-break/>Votre fenêtre principale devrait maintenant ressembler à ceci:<draw:frame draw:style-name="mediacenter" draw:name="fenêtre principale affichant le fichier de test Legend" text:anchor-type="paragraph" draw:z-index="0" svg:width="15.875cm"><draw:text-box><text:p text:style-name="legendcenter"><draw:frame draw:style-name="mediacenter" draw:name="fenêtre principale affichant le fichier de test" text:anchor-type="paragraph" draw:z-index="6" svg:width="15.875cm" svg:height="8.1800347222222cm"><draw:image xlink:href="Pictures/ccc60722125bc47d37ecf1125b43cef8.png" xlink:type="simple" xlink:show="embed" xlink:actuate="onLoad"/></draw:frame>fenêtre principale affichant le fichier de test</text:p></draw:text-box></draw:frame></text:p>
      <text:h text:style-name="Heading_20_3" text:outline-level="3"><text:bookmark-start text:name="__RefHeading___les_comptes_5"/><text:bookmark-start text:name="les_comptes"/>Les comptes<text:bookmark-end text:name="__RefHeading___les_comptes_5"/><text:bookmark-end text:name="les_comptes"/></text:h>
      <text:p text:style-name="Text_20_body">Voyons maintenant comment créer un <text:span text:style-name="Strong_20_Emphasis">plan comptable</text:span> commun pour les finances personnelles.</text:p>
      <text:p text:style-name="Text_20_body">Un plan comptable est un fichier GnuCash dans lequel vous regroupez vos comptes pour suivre vos finances.</text:p>
      <text:p text:style-name="Text_20_body">Commençons par classer les éléments à suivre en types de comptabilité de base.</text:p>
      <text:h text:style-name="Heading_20_4" text:outline-level="4"><text:bookmark-start text:name="__RefHeading___un_exemple_simple_6"/><text:bookmark-start text:name="un_exemple_simple"/>Un exemple simple<text:bookmark-end text:name="__RefHeading___un_exemple_simple_6"/><text:bookmark-end text:name="un_exemple_simple"/></text:h>
      <text:p text:style-name="Text_20_body">Supposons que :</text:p>
      <text:p text:style-name="Text_20_body">vous avez dans une banque un compte courant et un compte d'épargne.Vous êtes salarié et payé par chèque.Vous avez une carte de crédit Visa et vous payez des services mensuels : loyer, téléphone et électricité.Vous avez aussi des dépenses d'épicerie.Nous allons créer le cadre de ce plan comptable :</text:p>
      <text:p text:style-name="Text_20_body"><text:span text:style-name="Strong_20_Emphasis">Actifs</text:span>compte d'épargnecompte courant de la banque.<text:span text:style-name="Strong_20_Emphasis">Passif</text:span>carte de crédit.<text:span text:style-name="Strong_20_Emphasis">Capitaux propres</text:span>la valeur de départ des comptes bancaires et de la carte de crédit (nous n’avons pas encore ces montants, mais nous savons qu’ils existent).<text:span text:style-name="Strong_20_Emphasis">Revenu</text:span>salaire<text:span text:style-name="Strong_20_Emphasis">Dépenses</text:span>épicerie,loyer,électricité,téléphoneet Taxes (Impôts, Sécurité sociale, Complémentaire maladie) retenues sur votre salaire.</text:p>
      <text:h text:style-name="Heading_20_4" text:outline-level="4"><text:bookmark-start text:name="__RefHeading___les_comptes_de_premier_niveau_7"/><text:bookmark-start text:name="les_comptes_de_premier_niveau"/>Les comptes de premier niveau<text:bookmark-end text:name="__RefHeading___les_comptes_de_premier_niveau_7"/><text:bookmark-end text:name="les_comptes_de_premier_niveau"/></text:h>
      <text:p text:style-name="Text_20_body">Nous allons donc classer les comptes en :</text:p>
      <text:p text:style-name="Text_20_body">ActifsPassifCapitaux propresRevenuDépensesC’est le plan comptable GnuCash le plus courant  et il est vivement recommandé de toujours commencer ainsi.</text:p>
      <text:p text:style-name="Text_20_body">Commencez avec un fichier GnuCash propre en sélectionnant <text:span text:style-name="Strong_20_Emphasis">Fichier → Nouveau fichier</text:span> dans le menu.</text:p>
      <text:p text:style-name="Text_20_body">L'assistant de configuration de la nouvelle hiérarchie de comptes démarre.</text:p>
      <text:p text:style-name="Text_20_body">Appuyez sur <text:span text:style-name="Plugin_Keyboard___keyboard">Annuler</text:span> pour fermer l’assistant car nous ne voulons pas utiliser l’une des structures de comptes prédéfinies mais créer une structure de comptes de départ à partir de zéro.</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l'onglet <text:span text:style-name="Strong_20_Emphasis">Comptes</text:span> n'est pas ouvert, sélectionnez <text:span text:style-name="Strong_20_Emphasis">Affichage → Nouvelle page de comptes</text:span> : l'onglet <text:span text:style-name="Strong_20_Emphasis">Comptes</text:span> s'ouvre.</text:p></table:table-cell></table:table-row></table:table></draw:text-box></draw:frame></text:p>
      <text:p text:style-name="Text_20_body">Sélectionnez <text:span text:style-name="Strong_20_Emphasis">Actions → Nouveau compte ….</text:span></text:p>
      <text:p text:style-name="Text_20_body">Vous voici prêt à construire cette structure de comptes de départ</text:p>
      <text:p text:style-name="Text_20_body">Nom du compteActifstype de compteActif (avoirs)compte parentNouveau compte racine<draw:frame draw:style-name="mediacenter" draw:name="Création d'un compte Actifs Legend" text:anchor-type="paragraph" draw:z-index="0" svg:width="15.875cm"><draw:text-box><text:p text:style-name="legendcenter"><draw:frame draw:style-name="mediacenter" draw:name="Création d'un compte Actifs" text:anchor-type="paragraph" draw:z-index="7" svg:width="15.875cm" svg:height="11.532183908046cm"><draw:image xlink:href="Pictures/86bda82527952192e43a7a1e8c3ab938.png" xlink:type="simple" xlink:show="embed" xlink:actuate="onLoad"/></draw:frame>Création d'un compte Actifs</text:p></draw:text-box></draw:frame>Nom du comptePassiftype de comptePassifcompte parentNouveau compte racineNom du compteCapitaux proprestype de compteCapitaux proprescompte parentNouveau compte racineNom du compteRevenutype de compteRevenucompte parentNouveau compte racineNom du compteDépensestype de compteDépensescompte parentNouveau compte racineUne fois créés les comptes racine, la page des comptes devrait ressembler à ceci:<draw:frame draw:style-name="mediacenter" draw:name="Les principaux comptes racine Legend" text:anchor-type="paragraph" draw:z-index="0" svg:width="15.875cm"><draw:text-box><text:p text:style-name="legendcenter"><draw:frame draw:style-name="mediacenter" draw:name="Les principaux comptes racine" text:anchor-type="paragraph" draw:z-index="8" svg:width="15.875cm" svg:height="8.1800347222222cm"><draw:image xlink:href="Pictures/ff11641c9377bdfa1197ea10789026a4.png" xlink:type="simple" xlink:show="embed" xlink:actuate="onLoad"/></draw:frame>Les principaux comptes racine</text:p></draw:text-box></draw:frame></text:p>
      <text:h text:style-name="Heading_20_4" text:outline-level="4"><text:bookmark-start text:name="__RefHeading___creation_de_sous-comptes_8"/><text:bookmark-start text:name="creation_de_sous-comptes"/>Création de sous-comptes<text:bookmark-end text:name="__RefHeading___creation_de_sous-comptes_8"/><text:bookmark-end text:name="creation_de_sous-comptes"/></text:h>
      <text:p text:style-name="Text_20_body">Pour ajouter des sous-comptes à cette arborescence de base, deux possibilités :</text:p>
      <text:p text:style-name="Text_20_body">sélectionner <text:span text:style-name="Strong_20_Emphasis">Actions → Nouveau compte …</text:span> dans le menu et sélectionner le compte parentou un clic droit sur le compte parent voulu et sélectionner l'entrée <text:span text:style-name="Strong_20_Emphasis">Nouveau compte …</text:span> → le nouveau sous-compte sera déjà défini en tant qu'enfant du compte racine.Nom du compteActifs actuelsType de compteActif (avoirs)Compte parentActifsNom du compteArgent du porte-monnaieType de compteEspècesCompte parentActifs:Actifs actuelsNom du compteCompte courantType de compteBanqueCompte parentActifs:Actifs actuelsNom du compteCompte d'épargneType de compteBanqueCompte parentActifs:Actifs actuelsNom du compteCarte de créditDescriptionVisaType de compteCarte de créditCompte parentPassifNom du compteSalaireType de compteRevenusCompte parentRevenuNom du compteTéléphoneType de compteDépensesCompte parentDépensesNom du compteUtilitairesType de compteDépensesCompte parentDépensesNom du compteElectricitéType de compteDépensesCompte parentDépenses:UtilitairesNom du compteLoyerType de compteDépensesCompte parentDépensesNom du compteÉpicerieType de compteDépensesCompte parentDépensesNom du compteTaxesType de compteDépensesCompte parentDépensesNom du compteImpôtsType de compteDépensesCompte parentDépenses:TaxesNom du compteSécurité socialeType de compteDépensesCompte parentDépenses:TaxesNom du compteComplémentaire maladieType de compteDépensescompte parentDépenses:TaxesNom du compteSoldes initiauxType de compteCapitaux proprescompte parentCapitaux propresAprès avoir créé ces sous-comptes supplémentaires, le résultat final devrait ressembler à :
<draw:frame draw:style-name="mediacenter" draw:name="un plan comptable simple Legend" text:anchor-type="paragraph" draw:z-index="0" svg:width="15.875cm"><draw:text-box><text:p text:style-name="legendcenter"><draw:frame draw:style-name="mediacenter" draw:name="un plan comptable simple" text:anchor-type="paragraph" draw:z-index="9" svg:width="15.875cm" svg:height="10.998366013072cm"><draw:image xlink:href="Pictures/b59a8747841c9fc4eca25c0d5d40479c.png" xlink:type="simple" xlink:show="embed" xlink:actuate="onLoad"/></draw:frame>un plan comptable simple</text:p></draw:text-box></draw:frame></text:p>
      <text:p text:style-name="Text_20_body">Enregistrez ce plan comptable sous le nom <text:span text:style-name="Strong_20_Emphasis">tuto_3</text:span>, ainsi que <text:span text:style-name="Strong_20_Emphasis">tuto_3vide</text:span>, car nous les utiliserons dans les chapitres suivants.</text:p>
      <text:p text:style-name="Text_20_body">Avec ce cadre de base en place, nous pouvons maintenant commencer à peupler les comptes avec des transactions.</text:p>
      <text:h text:style-name="Heading_20_3" text:outline-level="3"><text:bookmark-start text:name="__RefHeading___transactions_9"/><text:bookmark-start text:name="transactions"/>Transactions<text:bookmark-end text:name="__RefHeading___transactions_9"/><text:bookmark-end text:name="transactions"/></text:h>
      <text:p text:style-name="Text_20_body">Cette section développera le plan comptable initialement créé dans le chapitre précédent, en définissant des soldes d'ouverture, en ajoutant des transactions et une transaction planifiée.</text:p>
      <text:h text:style-name="Heading_20_4" text:outline-level="4"><text:bookmark-start text:name="__RefHeading___ouvrir_le_fichier_gnucash_10"/><text:bookmark-start text:name="ouvrir_le_fichier_gnucash"/>Ouvrir le fichier GnuCash<text:bookmark-end text:name="__RefHeading___ouvrir_le_fichier_gnucash_10"/><text:bookmark-end text:name="ouvrir_le_fichier_gnucash"/></text:h>
      <text:p text:style-name="Text_20_body">Ouvrez le fichier de données précédent, <text:span text:style-name="Strong_20_Emphasis">tuto_3vide</text:span>, et enregistrez-le directement sous <text:span text:style-name="Strong_20_Emphasis">tuto_4</text:span>. La fenêtre principale devrait ressembler à ceci :
<draw:frame draw:style-name="mediacenter" draw:name="Point de départ pour les transactions Legend" text:anchor-type="paragraph" draw:z-index="0" svg:width="15.875cm"><draw:text-box><text:p text:style-name="legendcenter"><draw:frame draw:style-name="mediacenter" draw:name="Point de départ pour les transactions" text:anchor-type="paragraph" draw:z-index="10" svg:width="15.875cm" svg:height="10.998366013072cm"><draw:image xlink:href="Pictures/b6b0b9a60eae9c2e18908dc3861e5e3f.png" xlink:type="simple" xlink:show="embed" xlink:actuate="onLoad"/></draw:frame>Point de départ pour les transactions</text:p></draw:text-box></draw:frame></text:p>
      <text:h text:style-name="Heading_20_4" text:outline-level="4"><text:bookmark-start text:name="__RefHeading___soldes_d_ouverture_11"/><text:bookmark-start text:name="soldes_d_ouverture"/>Soldes d'ouverture<text:bookmark-end text:name="__RefHeading___soldes_d_ouverture_11"/><text:bookmark-end text:name="soldes_d_ouverture"/></text:h>
      <text:p text:style-name="Text_20_body">Les soldes de départ d'un compte sont généralement affectés à un compte spécial appelé Capitaux propres:Solde d'ouverture.</text:p>
      <text:p text:style-name="Text_20_body">Supposons qu'au 1er janvier de l'année en cours, il y a :</text:p>
      <text:p text:style-name="Text_20_body">1 000 € sur le compte d'épargne,1 000 € sur le compte courantet 500 € sur la carte de crédit.Ouvrez le registre <text:span text:style-name="Strong_20_Emphasis">Actifs:Actifs actuels:Compte d'épargne</text:span>.<text:line-break/>Dans le menu <text:span text:style-name="Strong_20_Emphasis">Affichage</text:span>, vérifiez que vous êtes bien dans le style Grand livre de base.Dans le registre <text:span text:style-name="Strong_20_Emphasis">Actifs:Actifs actuels:Compte d'épargne</text:span>, saisissez :un dépôt de 1000 €le 1er janvierdepuis <text:span text:style-name="Strong_20_Emphasis">Capitaux propres:Soldes initiaux</text:span>,avec la description <text:span text:style-name="Strong_20_Emphasis">Solde initial</text:span><text:line-break/>pour définir votre solde de départ.<text:line-break/>Enregistrez la transaction en appuyant sur la touche <text:span text:style-name="Plugin_Keyboard___keyboard">↵ Entrée</text:span> ou en cliquant sur l'icône <draw:frame draw:style-name="media" draw:name="11" text:anchor-type="as-char" draw:z-index="11" svg:width="0.555625cm" svg:height="0.555625cm"><draw:image xlink:href="Pictures/5d956c73e693abbdae0536a1288c54ce.png" xlink:type="simple" xlink:show="embed" xlink:actuate="onLoad"/></draw:frame>.Dans le registre <text:span text:style-name="Strong_20_Emphasis">Actifs:Actifs actuels:Compte courant</text:span>, saisissez :un dépôt de <text:span text:style-name="Strong_20_Emphasis">1 000 €</text:span>le 1er janvierdepuis <text:span text:style-name="Strong_20_Emphasis">Capitaux propres:Soldes initiaux</text:span>,avec la description <text:span text:style-name="Strong_20_Emphasis">Solde initial</text:span>.<text:line-break/>Enregistrez la transaction.Dans le registre <text:span text:style-name="Strong_20_Emphasis">Passif:Carte de crédit</text:span> <text:note text:id="ftn1" text:note-class="footnote"><text:note-citation text:label="2)">2)</text:note-citation><text:note-body><text:p text:style-name="Text_20_body">vous pouvez aussi saisir une réduction dans le compte <text:span text:style-name="Strong_20_Emphasis">Solde d'ouverture</text:span> car il s'agit de l'argent que vous avez emprunté</text:p></text:note-body></text:note>, saisissez :une dépense de <text:span text:style-name="Strong_20_Emphasis">500 €</text:span>le 1er janvierdepuis <text:span text:style-name="Strong_20_Emphasis">Capitaux propres:Soldes initiaux</text:span>. Enregistrez la transaction.Vous devriez avoir maintenant 3 comptes dont les soldes d'ouverture sont définis :</text:p>
      <text:p text:style-name="Text_20_body"><text:span text:style-name="Strong_20_Emphasis">Actifs:Actifs actuels:Compte courant</text:span>,<text:span text:style-name="Strong_20_Emphasis">Actifs:Actifs actuels:Compte d'épargne</text:span>et <text:span text:style-name="Strong_20_Emphasis">Passif:Carte de crédit</text:span> :<draw:frame draw:style-name="mediacenter" draw:name="Comptes après avoir défini le solde d'ouverture Legend" text:anchor-type="paragraph" draw:z-index="0" svg:width="15.875cm"><draw:text-box><text:p text:style-name="legendcenter"><draw:frame draw:style-name="mediacenter" draw:name="Comptes après avoir défini le solde d'ouverture" text:anchor-type="paragraph" draw:z-index="12" svg:width="15.875cm" svg:height="10.998366013072cm"><draw:image xlink:href="Pictures/6a096f2ae8308992811fe334ec2602ad.png" xlink:type="simple" xlink:show="embed" xlink:actuate="onLoad"/></draw:frame>Comptes après avoir défini le solde d'ouverture</text:p></draw:text-box></draw:frame></text:p>
      <text:h text:style-name="Heading_20_4" text:outline-level="4"><text:bookmark-start text:name="__RefHeading___exemples_de_transactions_supplementaires_12"/><text:bookmark-start text:name="exemples_de_transactions_supplementaires"/>Exemples de transactions supplémentaires<text:bookmark-end text:name="__RefHeading___exemples_de_transactions_supplementaires_12"/><text:bookmark-end text:name="exemples_de_transactions_supplementaires"/></text:h>
      <text:p text:style-name="Text_20_body">Ajoutons quelques transactions supplémentaires pour simuler les dépenses d’un mois.</text:p>
      <text:p text:style-name="Text_20_body">Au cours du mois,</text:p>
      <text:p text:style-name="Text_20_body">78 € sont consacrés à l’électricité,45 € au téléphoneet 350 € au loyer.Tous payés par chèque.</text:p>
      <text:p text:style-name="Text_20_body">Nous avons également :</text:p>
      <text:p text:style-name="Text_20_body">dépensé 45,21 € en épicerie,reçu 670 € en salaireet réglé notre facture Internet ce mois-ci.Enfin, passons 100 € du compte d’épargne au compte courant.</text:p>
      <text:p text:style-name="Text_20_body">Pour payer la facture d’électricité, ouvrez le compte <text:span text:style-name="Strong_20_Emphasis">Dépenses:Utilitaires:Electricité</text:span> et entrez une dépense :de <text:span text:style-name="Strong_20_Emphasis">78 €</text:span>à la fin du mois en cours (par exemple : le 31)numéro de chèque (par exemple: <text:span text:style-name="Strong_20_Emphasis">102</text:span>description (par exemple: <text:span text:style-name="Strong_20_Emphasis">EdF</text:span>)compte de transfert : <text:span text:style-name="Strong_20_Emphasis">Actifs:Actifs actuels:Compte courant</text:span>.Pour payer la facture de téléphone, ouvrez le compte <text:span text:style-name="Strong_20_Emphasis">Actifs:Actifs actuels:Compte courant</text:span> et entrez une transaction :de <text:span text:style-name="Strong_20_Emphasis">45 €</text:span>à la fin du mois en cours (par exemple : le 31)numéro du chèque (par exemple: <text:span text:style-name="Strong_20_Emphasis">103</text:span>)une description (par exemple <text:span text:style-name="Strong_20_Emphasis">Orange</text:span>)compte de transfert : <text:span text:style-name="Strong_20_Emphasis">Dépenses:Téléphone</text:span>.<text:note text:id="ftn2" text:note-class="footnote"><text:note-citation text:label="3)">3)</text:note-citation><text:note-body><text:p text:style-name="Text_20_body">Notez que vous pouvez saisir des transactions de dépenses du côté du crédit (les comptes de dépenses) ou du côté du débit (le compte d'actif).</text:p></text:note-body></text:note>Pour payer le loyer, ouvrez le compte <text:span text:style-name="Strong_20_Emphasis">Dépenses:Loyer</text:span> et entrez une dépense :de <text:span text:style-name="Strong_20_Emphasis">350 €</text:span>à la fin du mois dernier (par exemple : le 30 novembre).une description (par exemple <text:span text:style-name="Strong_20_Emphasis">Loyer de novembre</text:span>)numéro du chèque (par exemple: <text:span text:style-name="Strong_20_Emphasis">104</text:span>)compte de transfert : <text:span text:style-name="Strong_20_Emphasis">Actifs:Actifs actuels:Compte courant</text:span>.Dupliquez cette transaction en utilisant le bouton Dupliquer(<draw:frame draw:style-name="media" draw:name="13" text:anchor-type="as-char" draw:z-index="13" svg:width="1.031875cm" svg:height="1.0054166666667cm"><draw:image xlink:href="Pictures/8f5023779f5b472acc9b23c20a098fae.png" xlink:type="simple" xlink:show="embed" xlink:actuate="onLoad"/></draw:frame>) de la barre d’outils.Cliquez sur la transaction de loyer en cours, puis sur l'icône Dupliquer.Entrez la date de transaction un mois plus tard (par exemple, le 31 janvier) et notez le séparateur de ligne bleue utilisé par GnuCash pour séparer les transactions futures des transactions en cours. Vous pouvez entrer des transactions avant qu’elles ne se produisent.Vous pouvez également configurer une transaction planifiée pour payer votre loyer, car sa valeur est susceptible d'être constante dans un avenir prévisible :Cliquez sur la transaction de loyer en cours (le 28 décembre), puis cliquez sur l'icône CalendrierPassez à <text:span text:style-name="Strong_20_Emphasis">Mensuel</text:span>, modifiez la description si nécessaire et appuyez sur <text:span text:style-name="Plugin_Keyboard___keyboard">Valider</text:span>Pour transférer de l'argent de votre <text:span text:style-name="Strong_20_Emphasis">Compte d'épargne</text:span> vers votre <text:span text:style-name="Strong_20_Emphasis">Compte courant</text:span>, ouvrez le registre <text:span text:style-name="Strong_20_Emphasis">Actifs:Actifs actuels:Compte d'épargne</text:span> et entrez un nouveau retrait :de <text:span text:style-name="Strong_20_Emphasis">100 €</text:span>le <text:span text:style-name="Strong_20_Emphasis">6</text:span>une description (par exemple <text:span text:style-name="Strong_20_Emphasis">de compte d'épargne à compte courant</text:span>)compte de transfert : <text:span text:style-name="Strong_20_Emphasis">Actifs:Actifs actuels:Compte courant</text:span>Ajoutez un achat de produits d’épicerie : allez dans <text:span text:style-name="Strong_20_Emphasis">Actifs:Actifs actuels:Compte courant</text:span>, ajoutez un retrait :de <text:span text:style-name="Strong_20_Emphasis">45,21 €</text:span>le <text:span text:style-name="Strong_20_Emphasis">5</text:span>une description (par exemple <text:span text:style-name="Strong_20_Emphasis">Epicerie</text:span>)transfert sur <text:span text:style-name="Strong_20_Emphasis">Dépenses:Épicerie</text:span>.Pour ajouter un chèque de paie, ouvrez le registre <text:span text:style-name="Strong_20_Emphasis">Actifs:Actifs actuels:Compte courant</text:span>, cliquez sur une nouvelle ligne de transaction, puis sur <text:span text:style-name="Plugin_Keyboard___keyboard">Répartition</text:span>.Sur le première ligne, saisissez :la description (par exemple, <text:span text:style-name="Strong_20_Emphasis">Employeur</text:span>),ainsi que la date (par exemple, le <text:span text:style-name="Strong_20_Emphasis">14</text:span>).Dans la ligne «fractionnée» située au-dessous de cette ligne, entrez le montant de votre chèque sous forme d'un dépôt dans <text:span text:style-name="Strong_20_Emphasis">Actif:Actifs actuels:Compte courant</text:span> (par exemple: <text:span text:style-name="Strong_20_Emphasis">670 €</text:span>).Sur la première ligne fractionnée, entrez les retenues sous forme de dépôts :<text:span text:style-name="Strong_20_Emphasis">Dépenses:Taxes:Impôts</text:span> (par exemple: <text:span text:style-name="Strong_20_Emphasis">180 €</text:span>),<text:span text:style-name="Strong_20_Emphasis">Dépenses:Dépenses médicales</text:span> (par exemple: <text:span text:style-name="Strong_20_Emphasis">90 €</text:span>)et <text:span text:style-name="Strong_20_Emphasis">Dépenses:Taxes:Sécurité sociale</text:span> (par exemple: <text:span text:style-name="Strong_20_Emphasis">60 €</text:span>)et enfin le total brut de votre chèque de paie (par exemple: <text:span text:style-name="Strong_20_Emphasis">1 000 €</text:span>) en tant que transfert de retrait du <text:span text:style-name="Strong_20_Emphasis">Revenu:Salaire</text:span>.<draw:frame draw:style-name="mediacenter" draw:name="14" text:anchor-type="paragraph" draw:z-index="14" svg:width="15.875cm" svg:height="10.998366013072cm"><draw:image xlink:href="Pictures/76831a58ba2ce790e0a6088bbc820562.png" xlink:type="simple" xlink:show="embed" xlink:actuate="onLoad"/></draw:frame>Vous devez également payer votre <text:span text:style-name="Strong_20_Emphasis">abonnement Internet</text:span> de <text:span text:style-name="Strong_20_Emphasis">20 €</text:span> le 28.<draw:frame draw:style-name="mediacenter" draw:name="Comptes après avoir défini toutes les transactions Legend" text:anchor-type="paragraph" draw:z-index="0" svg:width="15.875cm"><draw:text-box><text:p text:style-name="legendcenter"><draw:frame draw:style-name="mediacenter" draw:name="Comptes après avoir défini toutes les transactions" text:anchor-type="paragraph" draw:z-index="15" svg:width="15.875cm" svg:height="10.998366013072cm"><draw:image xlink:href="Pictures/aace272f6f51662f93c635b09ae0a4f9.png" xlink:type="simple" xlink:show="embed" xlink:actuate="onLoad"/></draw:frame>Comptes après avoir défini toutes les transactions</text:p></draw:text-box></draw:frame></text:p>
      <text:h text:style-name="Heading_20_4" text:outline-level="4"><text:bookmark-start text:name="__RefHeading___enregistrer_le_fichier_13"/><text:bookmark-start text:name="enregistrer_le_fichier"/>Enregistrer le fichier<text:bookmark-end text:name="__RefHeading___enregistrer_le_fichier_13"/><text:bookmark-end text:name="enregistrer_le_fichier"/></text:h>
      <text:p text:style-name="Text_20_body">Sauvegardons le fichier de données GnuCash (<text:span text:style-name="Strong_20_Emphasis">tuto_4</text:span>).</text:p>
      <text:h text:style-name="Heading_20_4" text:outline-level="4"><text:bookmark-start text:name="__RefHeading___rapports_14"/><text:bookmark-start text:name="rapports"/>Rapports<text:bookmark-end text:name="__RefHeading___rapports_14"/><text:bookmark-end text:name="rapports"/></text:h>
      <text:p text:style-name="Text_20_body">GnuCash est livré avec un grand nombre de rapports hautement personnalisables.</text:p>
      <text:p text:style-name="Text_20_body">Jetons un coup d’œil à un flux de trésorerie et à un rapport de transaction.</text:p>
      <text:p text:style-name="Text_20_body">Voyons d’abord le <text:span text:style-name="Strong_20_Emphasis">rapport sur les flux de trésorerie</text:span> du mois de décembre.<text:line-break/>Sélectionnez le rapport de trésorerie dans <text:span text:style-name="Strong_20_Emphasis">Rapports → Revenus et dépenses → Flux monétaire</text:span>.<draw:frame draw:style-name="mediacenter" draw:name="Rapport de trésorerie pour le mois de décembre Legend" text:anchor-type="paragraph" draw:z-index="0" svg:width="15.875cm"><draw:text-box><text:p text:style-name="legendcenter"><draw:frame draw:style-name="mediacenter" draw:name="Rapport de trésorerie pour le mois de décembre" text:anchor-type="paragraph" draw:z-index="16" svg:width="15.875cm" svg:height="10.998366013072cm"><draw:image xlink:href="Pictures/248a49f0b3531350696fdfb0edec4d0b.png" xlink:type="simple" xlink:show="embed" xlink:actuate="onLoad"/></draw:frame>Rapport de trésorerie pour le mois de décembre</text:p></draw:text-box></draw:frame><text:line-break/>Pour obtenir ce rapport personnalisé, faites un clic droit sur le rapport et choisissez Options du rapport. Définissez ensuite la période et spécifiez les comptes à inclure dans le rapport.Voyons maintenant le <text:span text:style-name="Strong_20_Emphasis">rapport de transaction</text:span> correspondant au compte courant.<text:line-break/>Sélectionnez le rapport de transaction dans <text:span text:style-name="Strong_20_Emphasis">Rapports → Rapport de transaction</text:span>.<draw:frame draw:style-name="mediacenter" draw:name="Rapport de transaction pour le compte courant en décembre Legend" text:anchor-type="paragraph" draw:z-index="0" svg:width="15.875cm"><draw:text-box><text:p text:style-name="legendcenter"><draw:frame draw:style-name="mediacenter" draw:name="Rapport de transaction pour le compte courant en décembre" text:anchor-type="paragraph" draw:z-index="17" svg:width="15.875cm" svg:height="10.998366013072cm"><draw:image xlink:href="Pictures/7a6591e423b40c6e13da32ecbc625b07.png" xlink:type="simple" xlink:show="embed" xlink:actuate="onLoad"/></draw:frame>Rapport de transaction pour le compte courant en décembre</text:p></draw:text-box></draw:frame>Modifions maintenant le rapport de transaction pour n’afficher <text:span text:style-name="Strong_20_Emphasis">que les différents comptes de dépenses</text:span>.<draw:frame draw:style-name="mediacenter" draw:name="Rapport de transaction pour les comptes de dépenses en décembre Legend" text:anchor-type="paragraph" draw:z-index="0" svg:width="15.875cm"><draw:text-box><text:p text:style-name="legendcenter"><draw:frame draw:style-name="mediacenter" draw:name="Rapport de transaction pour les comptes de dépenses en décembre" text:anchor-type="paragraph" draw:z-index="18" svg:width="15.875cm" svg:height="10.998366013072cm"><draw:image xlink:href="Pictures/f7235cebf6c266729b8ff1ad42d012ee.png" xlink:type="simple" xlink:show="embed" xlink:actuate="onLoad"/></draw:frame>Rapport de transaction pour les comptes de dépenses en décembre</text:p></draw:text-box></draw:frame></text:p>
      <text:h text:style-name="Heading_20_2" text:outline-level="2"><text:bookmark-start text:name="__RefHeading___autres_etapes_15"/><text:bookmark-start text:name="autres_etapes"/>Autres étapes<text:bookmark-end text:name="__RefHeading___autres_etapes_15"/><text:bookmark-end text:name="autres_etapes"/></text:h>
      <text:h text:style-name="Heading_20_3" text:outline-level="3"><text:bookmark-start text:name="__RefHeading___gerer_les_finances_personnelles_16"/><text:bookmark-start text:name="gerer_les_finances_personnelles"/>Gérer les finances personnelles<text:bookmark-end text:name="__RefHeading___gerer_les_finances_personnelles_16"/><text:bookmark-end text:name="gerer_les_finances_personnelles"/></text:h>
      <text:h text:style-name="Heading_20_4" text:outline-level="4"><text:bookmark-start text:name="__RefHeading___chequier_17"/><text:bookmark-start text:name="chequier"/>Chéquier<text:bookmark-end text:name="__RefHeading___chequier_17"/><text:bookmark-end text:name="chequier"/></text:h>
      <text:p text:style-name="Text_20_body">Dans ce chapitre, nous ajouterons plus de transactions, puis nous les rapprocherons.</text:p>
      <text:h text:style-name="Heading_20_5" text:outline-level="5"><text:bookmark-start text:name="__RefHeading___soldes_d_ouverture_18"/><text:bookmark-start text:name="soldes_d_ouverture1"/>Soldes d'ouverture<text:bookmark-end text:name="__RefHeading___soldes_d_ouverture_18"/><text:bookmark-end text:name="soldes_d_ouverture1"/></text:h>
      <text:p text:style-name="Text_20_body">Commençons par ouvrir le fichier que vous avez enregistré (<text:span text:style-name="Strong_20_Emphasis">tuto_4</text:span>).</text:p>
      <text:p text:style-name="Text_20_body">Votre plan comptable devrait ressembler à ceci:
<draw:frame draw:style-name="mediacenter" draw:name="Le plan comptable tuto_4 Legend" text:anchor-type="paragraph" draw:z-index="0" svg:width="15.875cm"><draw:text-box><text:p text:style-name="legendcenter"><draw:frame draw:style-name="mediacenter" draw:name="Le plan comptable tuto_4" text:anchor-type="paragraph" draw:z-index="19" svg:width="15.875cm" svg:height="10.998366013072cm"><draw:image xlink:href="Pictures/e46dbf9a40a090b2e96f06c3f098aa47.png" xlink:type="simple" xlink:show="embed" xlink:actuate="onLoad"/></draw:frame>Le plan comptable tuto_4</text:p></draw:text-box></draw:frame></text:p>
      <text:h text:style-name="Heading_20_5" text:outline-level="5"><text:bookmark-start text:name="__RefHeading___ajouter_des_transactions_19"/><text:bookmark-start text:name="ajouter_des_transactions"/>Ajouter des transactions<text:bookmark-end text:name="__RefHeading___ajouter_des_transactions_19"/><text:bookmark-end text:name="ajouter_des_transactions"/></text:h>
      <text:p text:style-name="Text_20_body">Nous allons maintenant entrer un transfert d’argent du <text:span text:style-name="Strong_20_Emphasis">Compte d'épargne</text:span> au <text:span text:style-name="Strong_20_Emphasis">Compte courant</text:span>.<text:line-break/>Pour cela, ouvrez le registre du <text:span text:style-name="Strong_20_Emphasis">Compte courant</text:span>.<text:line-break/>Sur une ligne vierge, entrez une transaction pour transférer :<text:span text:style-name="Strong_20_Emphasis">500 €</text:span>le 24 décembreCompte de transfert : <text:span text:style-name="Strong_20_Emphasis">Actifs:Actifs actuels:Compte d'épargne</text:span>, puisque vous êtes dans le Compte courant.Description : <text:span text:style-name="Strong_20_Emphasis">Transfert d'argent</text:span><text:line-break/>Votre compte courant devrait maintenant ressembler à ceci:<text:line-break/><draw:frame draw:style-name="mediacenter" draw:name="Compte courant tuto_4 Legend" text:anchor-type="paragraph" draw:z-index="0" svg:width="15.875cm"><draw:text-box><text:p text:style-name="legendcenter"><draw:frame draw:style-name="mediacenter" draw:name="Compte courant tuto_4" text:anchor-type="paragraph" draw:z-index="20" svg:width="15.875cm" svg:height="9.7236227824463cm"><draw:image xlink:href="Pictures/f450b177143d32b9d4a5085d234504b7.png" xlink:type="simple" xlink:show="embed" xlink:actuate="onLoad"/></draw:frame>Compte courant tuto_4</text:p></draw:text-box></draw:frame>Maintenant, écrivons quelques chèques sur ce compte.Commencez par rédiger un chèquede <text:span text:style-name="Strong_20_Emphasis">75 €</text:span>le <text:span text:style-name="Strong_20_Emphasis">5 décembre</text:span>à l'ordre de <text:span text:style-name="Strong_20_Emphasis">Epicerie du marché</text:span>.Le compte de transfert est <text:span text:style-name="Strong_20_Emphasis">Dépenses:Épicerie</text:span> puisque tout cet argent est destiné à l’épicerie.Puis un chèquede <text:span text:style-name="Strong_20_Emphasis">100 €</text:span>à l'ordre de <text:span text:style-name="Strong_20_Emphasis">ABC Hardware</text:span>et divisez ce montant entre deux dépenses: <text:span text:style-name="Strong_20_Emphasis">50 €</text:span> pour le <text:span text:style-name="Strong_20_Emphasis">ménage</text:span> et <text:span text:style-name="Strong_20_Emphasis">50 €</text:span> pour les <text:span text:style-name="Strong_20_Emphasis">outils</text:span>.<text:line-break/>Vous devrez créer un compte de type Dépense pour chacun de ces éléments, puis entrer des fractionnements pour ceux-ci.<text:line-break/>Votre compte courant devrait maintenant ressembler à ceci :<text:line-break/><draw:frame draw:style-name="mediacenter" draw:name="Le compte courant 2 tuto_4 Legend" text:anchor-type="paragraph" draw:z-index="0" svg:width="15.875cm"><draw:text-box><text:p text:style-name="legendcenter"><draw:frame draw:style-name="mediacenter" draw:name="Le compte courant 2 tuto_4" text:anchor-type="paragraph" draw:z-index="21" svg:width="15.875cm" svg:height="10.998366013072cm"><draw:image xlink:href="Pictures/141de892d7266013077fe507baa83ffa.png" xlink:type="simple" xlink:show="embed" xlink:actuate="onLoad"/></draw:frame>Le compte courant 2 tuto_4</text:p></draw:text-box></draw:frame>Supposons que vous ayez maintenant besoin de retirer de l'argent.<text:line-break/>Vous n'avez pas de compte de caisse dans votre plan comptable, vous devez donc en créer un.<text:line-break/>Créez le compte <text:span text:style-name="Strong_20_Emphasis">Actifs:Actifs actuels:Argent du porte-monnaie</text:span> sous forme de compte de niveau supérieur de type Actif.<text:line-break/>À partir de votre registre de Compte courant, entrez un retrait de type DAB pour transférer <text:span text:style-name="Strong_20_Emphasis">100 €</text:span> du <text:span text:style-name="Strong_20_Emphasis">compte courant</text:span> à <text:span text:style-name="Strong_20_Emphasis">Argent du porte-monnaie</text:span> le <text:span text:style-name="Strong_20_Emphasis">25 décembre</text:span>.<text:line-break/><draw:frame draw:style-name="mediacenter" draw:name="Le compte courant 3 tuto_4 Legend" text:anchor-type="paragraph" draw:z-index="0" svg:width="15.875cm"><draw:text-box><text:p text:style-name="legendcenter"><draw:frame draw:style-name="mediacenter" draw:name="Le compte courant 3 tuto_4" text:anchor-type="paragraph" draw:z-index="22" svg:width="15.875cm" svg:height="10.998366013072cm"><draw:image xlink:href="Pictures/459123a01974b006518c83646c8dc36f.png" xlink:type="simple" xlink:show="embed" xlink:actuate="onLoad"/></draw:frame>Le compte courant 3 tuto_4</text:p></draw:text-box></draw:frame><text:line-break/>Cette image montre le registre de compte chèque avec un retrait à un guichet automatique.</text:p>
      <text:h text:style-name="Heading_20_5" text:outline-level="5"><text:bookmark-start text:name="__RefHeading___soldes_d_ouverture_20"/><text:bookmark-start text:name="soldes_d_ouverture2"/>Soldes d'ouverture<text:bookmark-end text:name="__RefHeading___soldes_d_ouverture_20"/><text:bookmark-end text:name="soldes_d_ouverture2"/></text:h>
      <text:p text:style-name="Text_20_body">Nous sommes maintenant prêts à rapprocher ce compte courant à l'aide de cet exemple de relevé bancaire:</text:p>
      <text:p text:style-name="Text_20_body"><draw:frame draw:style-name="mediacenter" draw:name="Un exemple de relevé bancaire Legend" text:anchor-type="paragraph" draw:z-index="0" svg:width="15.875cm"><draw:text-box><text:p text:style-name="legendcenter"><draw:frame draw:style-name="mediacenter" draw:name="Un exemple de relevé bancaire" text:anchor-type="paragraph" draw:z-index="23" svg:width="15.875cm" svg:height="7.5950980392157cm"><draw:image xlink:href="Pictures/a6b6b194ff6aa4e4bd2ab5f631f4c323.png" xlink:type="simple" xlink:show="embed" xlink:actuate="onLoad"/></draw:frame>Un exemple de relevé bancaire</text:p></draw:text-box></draw:frame></text:p>
      <text:p text:style-name="Text_20_body">Dans le menu, Sélectionnez <text:span text:style-name="Strong_20_Emphasis">Actions → Rapprocher</text:span> puis renseignez le solde de clôture : <text:span text:style-name="Strong_20_Emphasis">1451,79 €</text:span>. Cliquez sur <text:span text:style-name="Plugin_Keyboard___keyboard">Valider</text:span> pour commencer à rapprocher le compte.<text:line-break/>Cochez les entrées qui apparaissent sur le relevé.<text:line-break/>Quand c'est fini, la fenêtre de rapprochement devrait ressembler à ceci:<text:line-break/><draw:frame draw:style-name="mediacenter" draw:name="La fenêtre de rapprochement Legend" text:anchor-type="paragraph" draw:z-index="0" svg:width="15.875cm"><draw:text-box><text:p text:style-name="legendcenter"><draw:frame draw:style-name="mediacenter" draw:name="La fenêtre de rapprochement" text:anchor-type="paragraph" draw:z-index="24" svg:width="15.875cm" svg:height="10.673692636073cm"><draw:image xlink:href="Pictures/a0e346fb7ff375f62e35fbf90b9ab802.png" xlink:type="simple" xlink:show="embed" xlink:actuate="onLoad"/></draw:frame>La fenêtre de rapprochement</text:p></draw:text-box></draw:frame>Notez que votre solde rapproché diffère de 5,00 € du solde du relevé.<text:line-break/>En examinant le relevé bancaire, des frais de service de 5,00 € manquent à votre compte courant.Cliquez donc sur le registre du compte courant et ajoutez <text:span text:style-name="Strong_20_Emphasis">5.00 €</text:span> de frais de service au compte courant.<text:line-break/>Sur une ligne vierge du registre du compte courant, entrez une transaction pour virer <text:span text:style-name="Strong_20_Emphasis">5,00 €</text:span> du compte courant vers un compte de frais de service.<text:line-break/>(Vous devrez créer le compte de frais de service sous le type Dépense.)<text:line-break/>Utilisez la date de transaction du relevé pour cette transaction.<text:line-break/>Votre compte courant devrait maintenant ressembler à ceci:<draw:frame draw:style-name="mediacenter" draw:name="Le compte courant Legend" text:anchor-type="paragraph" draw:z-index="0" svg:width="15.875cm"><draw:text-box><text:p text:style-name="legendcenter"><draw:frame draw:style-name="mediacenter" draw:name="Le compte courant" text:anchor-type="paragraph" draw:z-index="25" svg:width="15.875cm" svg:height="10.998366013072cm"><draw:image xlink:href="Pictures/f15ec43af1a282ddb58032949e34a7ce.png" xlink:type="simple" xlink:show="embed" xlink:actuate="onLoad"/></draw:frame>Le compte courant</text:p></draw:text-box></draw:frame><text:line-break/>Cette image montre le registre du compte courant après ajout des frais de service.Cliquez de nouveau sur la fenêtre de rapprochement : les frais de service apparaissent maintenant dans les sorties de fonds.<text:line-break/>Cliquez dessus pour les marquer comme rapprochés : le montant de la différence devient 0,00. Cliquez sur le bouton Terminer de la barre d’outils pour terminer le rapprochement.<text:line-break/>La colonne Rapprocher R du registre du compte courant indique y pour chaque transaction que vous venez de rapprocher.<text:line-break/>Noter également que la ligne état indique à présent le rapprochement: <text:span text:style-name="Strong_20_Emphasis">1451,79 €</text:span>.<text:line-break/><draw:frame draw:style-name="mediacenter" draw:name="Le compte courant Legend" text:anchor-type="paragraph" draw:z-index="0" svg:width="15.875cm"><draw:text-box><text:p text:style-name="legendcenter"><draw:frame draw:style-name="mediacenter" draw:name="Le compte courant" text:anchor-type="paragraph" draw:z-index="26" svg:width="15.875cm" svg:height="10.998366013072cm"><draw:image xlink:href="Pictures/b714faa88005aa84124da9076309b2eb.png" xlink:type="simple" xlink:show="embed" xlink:actuate="onLoad"/></draw:frame>Le compte courant</text:p></draw:text-box></draw:frame><text:line-break/>Cette image montre le registre de compte courant rapproché.</text:p>
      <text:h text:style-name="Heading_20_5" text:outline-level="5"><text:bookmark-start text:name="__RefHeading___enregistrer_le_fichier_21"/><text:bookmark-start text:name="enregistrer_le_fichier1"/>Enregistrer le fichier<text:bookmark-end text:name="__RefHeading___enregistrer_le_fichier_21"/><text:bookmark-end text:name="enregistrer_le_fichier1"/></text:h>
      <text:p text:style-name="Text_20_body">Retournez à la fenêtre principale et sauvegardez votre fichier sous le nom <text:span text:style-name="Strong_20_Emphasis">tuto_5</text:span>. Votre plan comptable ne cesse de croître, et il devrait maintenant ressembler à ceci:
<draw:frame draw:style-name="mediacenter" draw:name="Le plan comptable Legend" text:anchor-type="paragraph" draw:z-index="0" svg:width="15.875cm"><draw:text-box><text:p text:style-name="legendcenter"><draw:frame draw:style-name="mediacenter" draw:name="Le plan comptable" text:anchor-type="paragraph" draw:z-index="27" svg:width="15.875cm" svg:height="10.998366013072cm"><draw:image xlink:href="Pictures/3ac3f96df746585a93477c0e9ab49dd0.png" xlink:type="simple" xlink:show="embed" xlink:actuate="onLoad"/></draw:frame>Le plan comptable</text:p></draw:text-box></draw:frame></text:p>
      <text:h text:style-name="Heading_20_5" text:outline-level="5"><text:bookmark-start text:name="__RefHeading___rapports_22"/><text:bookmark-start text:name="rapports1"/>Rapports<text:bookmark-end text:name="__RefHeading___rapports_22"/><text:bookmark-end text:name="rapports1"/></text:h>
      <text:p text:style-name="Text_20_body">Comme nous l’avons vu plus haut, examinons le flux de trésorerie et un rapport de transaction.</text:p>
      <text:p text:style-name="Text_20_body">Voyons d’abord le rapport des flux de trésorerie du mois de décembre.<text:line-break/>Sélectionnez le rapport dans <text:span text:style-name="Strong_20_Emphasis">Rapports → Revenus et dépenses → Flux monétaire</text:span>.<text:line-break/><draw:frame draw:style-name="mediacenter" draw:name="Rapport de trésorerie pour le mois de décembre Legend" text:anchor-type="paragraph" draw:z-index="0" svg:width="15.875cm"><draw:text-box><text:p text:style-name="legendcenter"><draw:frame draw:style-name="mediacenter" draw:name="Rapport de trésorerie pour le mois de décembre" text:anchor-type="paragraph" draw:z-index="28" svg:width="15.875cm" svg:height="11.62091503268cm"><draw:image xlink:href="Pictures/87241ee2793ad69a6f3b50821e1e7fa8.png" xlink:type="simple" xlink:show="embed" xlink:actuate="onLoad"/></draw:frame>Rapport de trésorerie pour le mois de décembre</text:p></draw:text-box></draw:frame>Voyons maintenant le rapport de transaction correspondant aux différents comptes d'actif.<text:line-break/>Sélectionnez le rapport dans <text:span text:style-name="Strong_20_Emphasis">Rapports → Rapport de transaction</text:span>.<text:line-break/><draw:frame draw:style-name="mediacenter" draw:name="Rapport de transaction pour les comptes d'actifs en décembre Legend" text:anchor-type="paragraph" draw:z-index="0" svg:width="15.875cm"><draw:text-box><text:p text:style-name="legendcenter"><draw:frame draw:style-name="mediacenter" draw:name="Rapport de transaction pour les comptes d'actifs en décembre" text:anchor-type="paragraph" draw:z-index="29" svg:width="15.875cm" svg:height="15.967296511628cm"><draw:image xlink:href="Pictures/d46ce5adf987fe9c5cae846fc9e07006.png" xlink:type="simple" xlink:show="embed" xlink:actuate="onLoad"/></draw:frame>Rapport de transaction pour les comptes d'actifs en décembre</text:p></draw:text-box></draw:frame>Modifions maintenant le rapport de transaction pour n’afficher que les comptes de dépenses.<text:line-break/><draw:frame draw:style-name="mediacenter" draw:name="Rapport de transaction pour les comptes de dépenses en décembre Legend" text:anchor-type="paragraph" draw:z-index="0" svg:width="15.875cm"><draw:text-box><text:p text:style-name="legendcenter"><draw:frame draw:style-name="mediacenter" draw:name="Rapport de transaction pour les comptes de dépenses en décembre" text:anchor-type="paragraph" draw:z-index="30" svg:width="15.875cm" svg:height="15.967296511628cm"><draw:image xlink:href="Pictures/518feb11fdc876e409065ae655e1b4f8.png" xlink:type="simple" xlink:show="embed" xlink:actuate="onLoad"/></draw:frame>Rapport de transaction pour les comptes de dépenses en décembre</text:p></draw:text-box></draw:frame>Notez que vous n'avez pas encore utilisé le compte de carte de crédit. GnuCash fournit un type de compte spécial pour les cartes de crédit, ce que nous allons voir.</text:p>
      <text:h text:style-name="Heading_20_4" text:outline-level="4"><text:bookmark-start text:name="__RefHeading___cartes_de_credit_23"/><text:bookmark-start text:name="cartes_de_credit"/>Cartes de crédit<text:bookmark-end text:name="__RefHeading___cartes_de_credit_23"/><text:bookmark-end text:name="cartes_de_credit"/></text:h>
      <text:p text:style-name="Text_20_body">Dans cet exemple, nous :</text:p>
      <text:p text:style-name="Text_20_body">ferons des achats par carte de crédit,en rembourserons deux,imputerons des intérêts sur le solde impayé,rapprocherons le compte de la carte de créditet finalement rembourserons partiellement la carte de crédit. </text:p>
      <text:h text:style-name="Heading_20_5" text:outline-level="5"><text:bookmark-start text:name="__RefHeading___ouvrir_le_fichier_gnucash_24"/><text:bookmark-start text:name="ouvrir_le_fichier_gnucash1"/>Ouvrir le fichier GnuCash<text:bookmark-end text:name="__RefHeading___ouvrir_le_fichier_gnucash_24"/><text:bookmark-end text:name="ouvrir_le_fichier_gnucash1"/></text:h>
      <text:p text:style-name="Text_20_body">Ouvrez le fichier de données <text:span text:style-name="Strong_20_Emphasis">tuto_5</text:span> et enregistrez-le immédiatement en <text:span text:style-name="Strong_20_Emphasis">tuto_6</text:span> . La fenêtre principale devrait ressembler à ceci:
<draw:frame draw:style-name="mediacenter" draw:name="Plan comptable de départ Legend" text:anchor-type="paragraph" draw:z-index="0" svg:width="15.875cm"><draw:text-box><text:p text:style-name="legendcenter"><draw:frame draw:style-name="mediacenter" draw:name="Plan comptable de départ" text:anchor-type="paragraph" draw:z-index="31" svg:width="15.875cm" svg:height="15.967296511628cm"><draw:image xlink:href="Pictures/7f8a7e3eca4fe93fe3c1ee542acaa697.png" xlink:type="simple" xlink:show="embed" xlink:actuate="onLoad"/></draw:frame>Plan comptable de départ</text:p></draw:text-box></draw:frame></text:p>
      <text:h text:style-name="Heading_20_5" text:outline-level="5"><text:bookmark-start text:name="__RefHeading___achats_25"/><text:bookmark-start text:name="achats"/>Achats<text:bookmark-end text:name="__RefHeading___achats_25"/><text:bookmark-end text:name="achats"/></text:h>
      <text:p text:style-name="Text_20_body">Faisons quelques achats sur notre carte visa que nous inscrivons dans la colonne Dépenses :</text:p>
      <text:p text:style-name="Text_20_body">une <text:span text:style-name="Strong_20_Emphasis">dépense</text:span> de nourriturede <text:span text:style-name="Strong_20_Emphasis">25 €</text:span> le <text:span text:style-name="Strong_20_Emphasis">10</text:span>,au <text:span text:style-name="Strong_20_Emphasis">Café de la cuillère grasse</text:span>,une dépense de vêtementsde <text:span text:style-name="Strong_20_Emphasis">100 €</text:span>le <text:span text:style-name="Strong_20_Emphasis">11</text:span>chez <text:span text:style-name="Strong_20_Emphasis">Faux Pas Fashions</text:span>,une dépense de <text:span text:style-name="Strong_20_Emphasis">supercarburant</text:span>de <text:span text:style-name="Strong_20_Emphasis">25 €</text:span>,le <text:span text:style-name="Strong_20_Emphasis">12</text:span>une dépense de produits d'épicerie et d'articles ménagersde <text:span text:style-name="Strong_20_Emphasis">125 €</text:span>le <text:span text:style-name="Strong_20_Emphasis">13</text:span>chez <text:span text:style-name="Strong_20_Emphasis">Épiceries R Us</text:span>répartis en :<text:span text:style-name="Strong_20_Emphasis">85 €</text:span> d'épicerieet <text:span text:style-name="Strong_20_Emphasis">40 €</text:span> d'articles ménagerset une dépense d’articles ménagers :de <text:span text:style-name="Strong_20_Emphasis">60 €</text:span>le <text:span text:style-name="Strong_20_Emphasis">13</text:span>au <text:span text:style-name="Strong_20_Emphasis">Bon Marché</text:span>.Nous avons également refait l’exercice du chapitre précédent, avec :</text:p>
      <text:p text:style-name="Text_20_body">l’achat d’une paire de jeans au prix de 74,99 € le <text:span text:style-name="Strong_20_Emphasis">3</text:span>, et les remboursons deux jours plus tard, le <text:span text:style-name="Strong_20_Emphasis">5</text:span>.La fenêtre d’enregistrement pour le passif de carte de crédit devrait ressembler à ceci:
<draw:frame draw:style-name="mediacenter" draw:name="Premiers achats par carte de crédit Legend" text:anchor-type="paragraph" draw:z-index="0" svg:width="15.875cm"><draw:text-box><text:p text:style-name="legendcenter"><draw:frame draw:style-name="mediacenter" draw:name="Premiers achats par carte de crédit" text:anchor-type="paragraph" draw:z-index="32" svg:width="15.875cm" svg:height="9.2239224137931cm"><draw:image xlink:href="Pictures/00ac258f8a08eea244aeefc5da26a8d1.png" xlink:type="simple" xlink:show="embed" xlink:actuate="onLoad"/></draw:frame>Premiers achats par carte de crédit</text:p></draw:text-box></draw:frame></text:p>
      <text:h text:style-name="Heading_20_5" text:outline-level="5"><text:bookmark-start text:name="__RefHeading___rembourser_26"/><text:bookmark-start text:name="rembourser"/>Rembourser<text:bookmark-end text:name="__RefHeading___rembourser_26"/><text:bookmark-end text:name="rembourser"/></text:h>
      <text:p text:style-name="Text_20_body">Supposons maintenant que le 15, vous rendiez les vêtements que vous aviez achetés le 11 à Faux Pas Fashions et qu'ils vous remboursent sur votre carte de crédit.</text:p>
      <text:p text:style-name="Text_20_body">Entrez une transaction pour le remboursement par carte de crédit pour le montant total de 100 €.</text:p>
      <text:p text:style-name="Text_20_body">N'oubliez pas d'utiliser le même compte de transfert que vous avez utilisé pour l'achat initial et entrez le montant dans la colonne Paiement.</text:p>
      <text:p text:style-name="Text_20_body">GnuCash complétera automatiquement le nom et le compte de transfert pour vous, mais il entrera aussi automatiquement les 100 € dans la colonne Charge.</text:p>
      <text:p text:style-name="Text_20_body">Vous devrez ressaisir le montant dans la colonne Paiement. La transaction ressemble à ceci:</text:p>
      <text:p text:style-name="Text_20_body"><draw:frame draw:style-name="mediacenter" draw:name="Restitution des vêtements à Faux Pas Fashions, remboursement par carte de crédit Legend" text:anchor-type="paragraph" draw:z-index="0" svg:width="15.875cm"><draw:text-box><text:p text:style-name="legendcenter"><draw:frame draw:style-name="mediacenter" draw:name="Restitution des vêtements à Faux Pas Fashions, remboursement par carte de crédit" text:anchor-type="paragraph" draw:z-index="33" svg:width="15.875cm" svg:height="9.2239224137931cm"><draw:image xlink:href="Pictures/c1716cee224ca5a7b670ef31cf8ecc98.png" xlink:type="simple" xlink:show="embed" xlink:actuate="onLoad"/></draw:frame>Restitution des vêtements à Faux Pas Fashions, remboursement par carte de crédit</text:p></draw:text-box></draw:frame>.</text:p>
      <text:h text:style-name="Heading_20_5" text:outline-level="5"><text:bookmark-start text:name="__RefHeading___frais_d_interets_27"/><text:bookmark-start text:name="frais_d_interets"/>Frais d'intérêts<text:bookmark-end text:name="__RefHeading___frais_d_interets_27"/><text:bookmark-end text:name="frais_d_interets"/></text:h>
      <text:p text:style-name="Text_20_body">Après le mois de dépenses, la facture de carte de crédit arrive malheureusement par la poste ou vous y accédez en ligne via Internet.</text:p>
      <text:p text:style-name="Text_20_body">Le dernier jour de janvier, des intérêts de 20 € vous ont été facturés en raison du solde que vous avez reporté du mois précédent.</text:p>
      <text:p text:style-name="Text_20_body">Ceci est entré dans le compte de carte de crédit en tant que dépense.<draw:frame draw:style-name="mediacenter" draw:name="Frais d'intérêts Legend" text:anchor-type="paragraph" draw:z-index="0" svg:width="15.875cm"><draw:text-box><text:p text:style-name="legendcenter"><draw:frame draw:style-name="mediacenter" draw:name="Frais d'intérêts" text:anchor-type="paragraph" draw:z-index="34" svg:width="15.875cm" svg:height="9.2239224137931cm"><draw:image xlink:href="Pictures/dcdf42333f0a6df66076dd792541b31e.png" xlink:type="simple" xlink:show="embed" xlink:actuate="onLoad"/></draw:frame>Frais d'intérêts</text:p></draw:text-box></draw:frame></text:p>
      <text:h text:style-name="Heading_20_5" text:outline-level="5"><text:bookmark-start text:name="__RefHeading___rapprochement_28"/><text:bookmark-start text:name="rapprochement"/>Rapprochement<text:bookmark-end text:name="__RefHeading___rapprochement_28"/><text:bookmark-end text:name="rapprochement"/></text:h>
      <text:p text:style-name="Text_20_body">Quand votre facture de carte de crédit arrive, vous devez rapprocher votre compte de carte de crédit de ce document avec l'application de réconciliation intégrée de GnuCash.</text:p>
      <text:p text:style-name="Text_20_body">Mettez en surbrillance le compte de carte de crédit et cliquez sur <text:span text:style-name="Strong_20_Emphasis">Actions → Rapprocher ….</text:span></text:p>
      <text:p text:style-name="Text_20_body">Pour cet exemple, supposons que le relevé de carte de crédit soit daté du 31, avec un solde final de 455 €.</text:p>
      <text:p text:style-name="Text_20_body">Entrez ces valeurs dans la fenêtre initiale de rapprochement :
<draw:frame draw:style-name="mediacenter" draw:name="Fenêtre de rapprochement initiale Legend" text:anchor-type="paragraph" draw:z-index="0" svg:width="8.89cm" style:rel-width="100%"><draw:text-box><text:p text:style-name="legendcenter"><draw:frame draw:style-name="mediacenter" draw:name="Fenêtre de rapprochement initiale" text:anchor-type="paragraph" draw:z-index="35" svg:width="8.89cm" style:rel-width="100%" svg:height="7.9904166666667cm" style:rel-height="scale"><draw:image xlink:href="Pictures/fea561ca452369ac7933644a4260031b.png" xlink:type="simple" xlink:show="embed" xlink:actuate="onLoad"/></draw:frame>Fenêtre de rapprochement initiale</text:p></draw:text-box></draw:frame></text:p>
      <text:p text:style-name="Text_20_body">Cochez chaque transaction dans le compte quand le relevé et Gnucash concordent. Dans cet exemple, il existe une différence de 300 € entre vos comptes GnuCash et le relevé de carte de crédit.
<draw:frame draw:style-name="mediacenter" draw:name="Fenêtre principale de rapprochement montrant une différence de 300 € Legend" text:anchor-type="paragraph" draw:z-index="0" svg:width="24.791458333333cm" style:rel-width="100%"><draw:text-box><text:p text:style-name="legendcenter"><draw:frame draw:style-name="mediacenter" draw:name="Fenêtre principale de rapprochement montrant une différence de 300 €" text:anchor-type="paragraph" draw:z-index="36" svg:width="24.791458333333cm" style:rel-width="100%" svg:height="17.409583333333cm" style:rel-height="scale"><draw:image xlink:href="Pictures/c7777cb149323969a99adc6867b3b849.png" xlink:type="simple" xlink:show="embed" xlink:actuate="onLoad"/></draw:frame>Fenêtre principale de rapprochement montrant une différence de 300 €</text:p></draw:text-box></draw:frame></text:p>
      <text:p text:style-name="Text_20_body">En cherchant, vous trouvez que vous avez oublié d'enregistrer un paiement effectué le 5 mars à la société émettrice de cartes de crédit pour 300 €.</text:p>
      <text:p text:style-name="Text_20_body">Cliquez sur le bouton «Ajouter une nouvelle transaction : le registre s'ouvre ; saisissez la transaction de paiement de votre compte bancaire sur la carte de crédit.</text:p>
      <text:p text:style-name="Text_20_body">Le relevé de carte de crédit et votre compte GnuCash peuvent maintenant être rapprochés, avec un solde de 455 €.</text:p>
      <text:h text:style-name="Heading_20_5" text:outline-level="5"><text:bookmark-start text:name="__RefHeading___paiement_29"/><text:bookmark-start text:name="paiement"/>Paiement<text:bookmark-end text:name="__RefHeading___paiement_29"/><text:bookmark-end text:name="paiement"/></text:h>
      <text:p text:style-name="Text_20_body">Vous ayez terminé le rapprochement de votre compte de carte de crédit, vous devez encore 455 € à la société émettrice de cartes de crédit.</text:p>
      <text:p text:style-name="Text_20_body">Nous effectuerons un paiement partiel de 300 € ce mois-ci.</text:p>
      <text:p text:style-name="Text_20_body">Pour ce faire, entrez pour le 5 février 2019 un virement de 300 € de votre compte bancaire sur le compte de carte de crédit, ce qui réduit le solde de votre carte de crédit à 155 $.</text:p>
      <text:p text:style-name="Text_20_body">Votre compte de carte de crédit devrait maintenant apparaître comme ceci:
<draw:frame draw:style-name="mediacenter" draw:name="Enregistrement de compte après rapprochement et paiement du compte Legend" text:anchor-type="paragraph" draw:z-index="0" svg:width="15.875cm"><draw:text-box><text:p text:style-name="legendcenter"><draw:frame draw:style-name="mediacenter" draw:name="Enregistrement de compte après rapprochement et paiement du compte" text:anchor-type="paragraph" draw:z-index="37" svg:width="15.875cm" svg:height="11.559806629834cm"><draw:image xlink:href="Pictures/b38853dc3f483a61a9a11a4b922dc827.png" xlink:type="simple" xlink:show="embed" xlink:actuate="onLoad"/></draw:frame>Enregistrement de compte après rapprochement et paiement du compte</text:p></draw:text-box></draw:frame></text:p>
      <text:p text:style-name="Text_20_body">Retournez à la fenêtre principale et sauvegardez votre fichier en <text:span text:style-name="Strong_20_Emphasis">tuto_6</text:span>. Votre plan comptable ne cesse de croître et devrait maintenant ressembler à ceci:
<draw:frame draw:style-name="mediacenter" draw:name="Plan comptable GnuCash après rapprochement et paiement du compte Legend" text:anchor-type="paragraph" draw:z-index="0" svg:width="15.875cm"><draw:text-box><text:p text:style-name="legendcenter"><draw:frame draw:style-name="mediacenter" draw:name="Plan comptable GnuCash après rapprochement et paiement du compte" text:anchor-type="paragraph" draw:z-index="38" svg:width="15.875cm" svg:height="11.559806629834cm"><draw:image xlink:href="Pictures/15b500d39f59d6682bce24285d36cc57.png" xlink:type="simple" xlink:show="embed" xlink:actuate="onLoad"/></draw:frame>Plan comptable GnuCash après rapprochement et paiement du compte</text:p></draw:text-box></draw:frame></text:p>
      <text:h text:style-name="Heading_20_5" text:outline-level="5"><text:bookmark-start text:name="__RefHeading___enregistrer_le_fichier_30"/><text:bookmark-start text:name="enregistrer_le_fichier2"/>Enregistrer le fichier<text:bookmark-end text:name="__RefHeading___enregistrer_le_fichier_30"/><text:bookmark-end text:name="enregistrer_le_fichier2"/></text:h>
      <text:p text:style-name="Text_20_body">Enfin, sauvegardez le fichier de données <text:span text:style-name="Strong_20_Emphasis">gcashdata_6</text:span>.</text:p>
      <text:h text:style-name="Heading_20_5" text:outline-level="5"><text:bookmark-start text:name="__RefHeading___rapports_31"/><text:bookmark-start text:name="rapports2"/>Rapports<text:bookmark-end text:name="__RefHeading___rapports_31"/><text:bookmark-end text:name="rapports2"/></text:h>
      <text:p text:style-name="Text_20_body">Comme plus haut,</text:p>
      <text:p text:style-name="Text_20_body">Examinons d’abord le rapport sur les flux de trésorerie du compte de passif Visa au mois de mars.<text:line-break/>Sélectionnez le rapport de trésorerie dans <text:span text:style-name="Strong_20_Emphasis">Rapports → Revenus et dépenses → Flux monétaire</text:span>.<draw:frame draw:style-name="mediacenter" draw:name="Rapport de trésorerie du 1er janvier au 30 avril 2018 Legend" text:anchor-type="paragraph" draw:z-index="0" svg:width="15.875cm"><draw:text-box><text:p text:style-name="legendcenter"><draw:frame draw:style-name="mediacenter" draw:name="Rapport de trésorerie du 1er janvier au 30 avril 2018" text:anchor-type="paragraph" draw:z-index="39" svg:width="15.875cm" svg:height="11.559806629834cm"><draw:image xlink:href="Pictures/f8db0c1d4a832f085c8721e2453283ce.png" xlink:type="simple" xlink:show="embed" xlink:actuate="onLoad"/></draw:frame>Rapport de trésorerie du 1er janvier au 30 avril 2018</text:p></draw:text-box></draw:frame>Voyons maintenant le rapport de transaction du compte Visa.<text:line-break/>Sélectionnez le rapport de transaction dans <text:span text:style-name="Strong_20_Emphasis">Rapports → Rapport de transaction</text:span>.<draw:frame draw:style-name="mediacenter" draw:name="Rapport de transaction pour le compte Visa du 1er janvier au 30 avril 2018 Legend" text:anchor-type="paragraph" draw:z-index="0" svg:width="15.875cm"><draw:text-box><text:p text:style-name="legendcenter"><draw:frame draw:style-name="mediacenter" draw:name="Rapport de transaction pour le compte Visa du 1er janvier au 30 avril 2018" text:anchor-type="paragraph" draw:z-index="40" svg:width="15.875cm" svg:height="13.699861878453cm"><draw:image xlink:href="Pictures/bd6221fe1b11723d409a3c27af1b7927.png" xlink:type="simple" xlink:show="embed" xlink:actuate="onLoad"/></draw:frame>Rapport de transaction pour le compte Visa du 1er janvier au 30 avril 2018</text:p></draw:text-box></draw:frame>Modifions maintenant le rapport de transaction pour afficher uniquement les différents comptes de dépenses.<text:line-break/><draw:frame draw:style-name="mediacenter" draw:name="Rapport de transaction pour les comptes de dépenses du 1er janvier au 30 avril 2018 Legend" text:anchor-type="paragraph" draw:z-index="0" svg:width="15.875cm"><draw:text-box><text:p text:style-name="legendcenter"><draw:frame draw:style-name="mediacenter" draw:name="Rapport de transaction pour les comptes de dépenses du 1er janvier au 30 avril 2018" text:anchor-type="paragraph" draw:z-index="41" svg:width="15.875cm" svg:height="13.699861878453cm"><draw:image xlink:href="Pictures/9355dcc757395488cb5ea013b8f56a3c.png" xlink:type="simple" xlink:show="embed" xlink:actuate="onLoad"/></draw:frame>Rapport de transaction pour les comptes de dépenses du 1er janvier au 30 avril 2018</text:p></draw:text-box></draw:frame></text:p>
      <text:h text:style-name="Heading_20_2" text:outline-level="2"><text:bookmark-start text:name="__RefHeading___conclusion_32"/><text:bookmark-start text:name="conclusion"/>Conclusion<text:bookmark-end text:name="__RefHeading___conclusion_32"/><text:bookmark-end text:name="conclusion"/></text:h>
      <text:h text:style-name="Heading_20_3" text:outline-level="3"><text:bookmark-start text:name="__RefHeading___faq_33"/><text:bookmark-start text:name="faq"/>FAQ<text:bookmark-end text:name="__RefHeading___faq_33"/><text:bookmark-end text:name="faq"/></text:h>
      <text:h text:style-name="Heading_20_2" text:outline-level="2"><text:bookmark-start text:name="__RefHeading___problemes_connus_34"/><text:bookmark-start text:name="problemes_connus"/>Problèmes connus<text:bookmark-end text:name="__RefHeading___problemes_connus_34"/><text:bookmark-end text:name="problemes_connus"/></text:h>
      <text:h text:style-name="Heading_20_2" text:outline-level="2"><text:bookmark-start text:name="__RefHeading___voir_aussi_35"/><text:bookmark-start text:name="voir_aussi"/>Voir aussi<text:bookmark-end text:name="__RefHeading___voir_aussi_35"/><text:bookmark-end text:name="voir_aussi"/></text:h>
      <text:p text:style-name="Text_20_body"><text:span text:style-name="Strong_20_Emphasis">(en)</text:span> <text:a xlink:type="simple" xlink:href="https://www.gnucash.org/viewdoc.phtml?doc=guide" text:style-name="Internet_20_link" text:visited-style-name="Visited_20_Internet_20_Link">GnuCash Tutorial and Concepts Guide</text:a><text:span text:style-name="Strong_20_Emphasis">(en)</text:span> <text:a xlink:type="simple" xlink:href="https://www.gnucash.org/viewdoc.phtml?doc=help" text:style-name="Internet_20_link" text:visited-style-name="Visited_20_Internet_20_Link">GnuCash Help Manual</text:a><text:span text:style-name="Strong_20_Emphasis">(en)</text:span> <text:a xlink:type="simple" xlink:href="https://wiki.gnucash.org/wiki/Using_GnuCash" text:style-name="Internet_20_link" text:visited-style-name="Visited_20_Internet_20_Link">Using GnuCash</text:a><text:span text:style-name="Strong_20_Emphasis">(en)</text:span> <text:a xlink:type="simple" xlink:href="https://wiki.gnucash.org/wiki/FAQ" text:style-name="Internet_20_link" text:visited-style-name="Visited_20_Internet_20_Link">FAQ</text:a><text:span text:style-name="Strong_20_Emphasis">(fr)</text:span> <text:a xlink:type="simple" xlink:href="https://archive.framalibre.org/IMG/pdf/tutoriel_gnucash-raya-cc-by-sa.pdf" text:style-name="Internet_20_link" text:visited-style-name="Visited_20_Internet_20_Link">GnuCash à la portée de Tous</text:a></text:p>
      <text:p text:style-name="Horizontal_20_Line"/>
      <text:p text:style-name="Text_20_body"><text:span text:style-name="Emphasis">Basé sur « <text:a xlink:type="simple" xlink:href="https://www.gnucash.org/viewdoc.phtml?doc=guide" text:style-name="Internet_20_link" text:visited-style-name="Visited_20_Internet_20_Link">GnuCash Tutorial and Concepts Guide</text:a> » par GnuCash Documentation Tea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20</meta:creation-date>
    <dc:creator>Generated</dc:creator>
    <dc:date>2026-08-24T02::18:20</dc:date>
    <dc:language>en-US</dc:language>
    <meta:editing-cycles>1</meta:editing-cycles>
    <meta:editing-duration>PT0S</meta:editing-duration>
    <dc:title>tutoriel:bureautique:gnucash:start</dc:title>
  </office:meta>
</office:document-meta>
</file>