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c021e5ed2b28d5630c9ae27a726940.png"/>
  <manifest:file-entry manifest:media-type="image/png" manifest:full-path="Pictures/9f511fedbbdcfee75b4bfb6a6c9d6921.png"/>
  <manifest:file-entry manifest:media-type="image/png" manifest:full-path="Pictures/11ece15c57fa9490939e14510092cbff.png"/>
  <manifest:file-entry manifest:media-type="image/png" manifest:full-path="Pictures/b40296b60ad7ff30fa14a6f5e62885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2boot:firefox:start"/><text:bookmark-start text:name="__RefHeading___dual-bootpartager_ses_profils_firefox_marque-pages_etc_entre_ubuntu_et_windows_1"/><text:bookmark-start text:name="dual-bootpartager_ses_profils_firefox_marque-pages_etc_entre_ubuntu_et_windows"/>Dual-boot : Partager ses profils Firefox (marque-pages, etc) entre Ubuntu et Windows ?<text:bookmark-end text:name="__RefHeading___dual-bootpartager_ses_profils_firefox_marque-pages_etc_entre_ubuntu_et_windows_1"/><text:bookmark-end text:name="dual-bootpartager_ses_profils_firefox_marque-pages_etc_entre_ubuntu_et_windows"/></text:h>
      <text:p text:style-name="Text_20_body">Il s'agit de partager Firefox entre Ubuntu et Windows dans le cadre d'un dual-boot Ubuntu/Windows.</text:p>
      <text:p text:style-name="Text_20_body">La méthode que nous présentons ici est le Partage de profils complets.</text:p>
      <text:p text:style-name="Text_20_body">On travaille successivement sous chaque OS (dans notre exemple, d'abord sous linux puis sous Windows).</text:p>
      <text:p text:style-name="Text_20_body">Il existe deux autres méthodes :</text:p>
      <text:p text:style-name="Text_20_body"><text:span text:style-name="Strong_20_Emphasis">Partage de marque-pages</text:span> uniquement : voir <text:a xlink:type="simple" xlink:href="https://support.mozilla.org/fr/kb/exporter-marque-pages-firefox-fichier-html" text:style-name="Internet_20_link" text:visited-style-name="Visited_20_Internet_20_Link">https://support.mozilla.org/fr/kb/exporter-marque-pages-firefox-fichier-html</text:a><text:span text:style-name="Strong_20_Emphasis">Synchronisation</text:span> via Firefox Sync : Vous pouvez utiliser la fonction <text:span text:style-name="Strong_20_Emphasis">Firefox Sync</text:span> de Firefox pour synchroniser vos marque-pages, vos mots de passe, vos paramètres, votre historique de navigation et vos onglets entre plusieurs installations de Firefox, par exemple dans la cadre d'un dual-boot, de l'utilisation de plusieurs PC.<text:line-break/>Vos données sont chiffrées sur votre ordinateur avant d'être envoyées sur un serveur (qui peut-être celui de Mozilla ou un serveur à votre convenance), ce qui en garantie la confidentialité.<text:line-break/>Voir <text:a xlink:type="simple" xlink:href="https://support.mozilla.org/fr/kb/comment-configurer-firefox-sync" text:style-name="Internet_20_link" text:visited-style-name="Visited_20_Internet_20_Link">Qu'est-ce que Firefox Sync ?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 dossier de partage devra être situé sur une partition NTFS montée automatiquement sous Linux.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ans la suite, le profil Firefox est placé sur une partition NTFS accessible :</text:p><text:p text:style-name="Text_20_body">sous Windows en <text:span text:style-name="Strong_20_Emphasis">D:\Logiciel\FireFox\USER</text:span>et sous Linux en <text:span text:style-name="Strong_20_Emphasis">[…]/disque_D/Logiciel/FireFox/USER</text:span>. en remplaçant USER par le prénom de l'utilisateur</text:p></table:table-cell></table:table-row></table:table></draw:text-box></draw:frame></text:p>
      <text:h text:style-name="Heading_20_2" text:outline-level="2"><text:bookmark-start text:name="__RefHeading___premiere_etapesous_le_premier_os_3"/><text:bookmark-start text:name="premiere_etapesous_le_premier_os"/>Première étape : sous le premier OS<text:bookmark-end text:name="__RefHeading___premiere_etapesous_le_premier_os_3"/><text:bookmark-end text:name="premiere_etapesous_le_premier_os"/></text:h>
      <text:p text:style-name="Text_20_body">Fermez Firefox si nécessaireExécutez une commande :sous Linux, avec les touches <text:span text:style-name="Plugin_Keyboard___keyboard">Alt</text:span>+<text:span text:style-name="Plugin_Keyboard___keyboard">F2</text:span>, lancer <text:span text:style-name="Strong_20_Emphasis">Exécuter une commande</text:span>sous Windows, <text:span text:style-name="Strong_20_Emphasis">menu Démarrer</text:span>, <text:span text:style-name="Strong_20_Emphasis">Exécuter…</text:span>Dans la fenêtre qui apparaît, lancez :</text:p>
      <text:p text:style-name="Command Line Interface"><text:span text:style-name="PluginODTAutoStyle_span_5">$ </text:span><text:span text:style-name="PluginODTAutoStyle_span_6">firefox -ProfileManager</text:span></text:p>
      <text:p text:style-name="Text_20_body"><draw:frame draw:style-name="mediacenter" draw:name="0" text:anchor-type="paragraph" draw:z-index="0" svg:width="10.583333333333cm" svg:height="7.3103837471783cm"><draw:image xlink:href="Pictures/85c021e5ed2b28d5630c9ae27a726940.png" xlink:type="simple" xlink:show="embed" xlink:actuate="onLoad"/></draw:frame>Cliquez sur le bouton <text:span text:style-name="Plugin_Keyboard___keyboard">Create Profile…</text:span><draw:frame draw:style-name="mediacenter" draw:name="1" text:anchor-type="paragraph" draw:z-index="1" svg:width="10.583333333333cm" svg:height="7.9614803625378cm"><draw:image xlink:href="Pictures/9f511fedbbdcfee75b4bfb6a6c9d6921.png" xlink:type="simple" xlink:show="embed" xlink:actuate="onLoad"/></draw:frame>Cliquez sur le bouton <text:span text:style-name="Plugin_Keyboard___keyboard">Next</text:span><draw:frame draw:style-name="mediacenter" draw:name="2" text:anchor-type="paragraph" draw:z-index="2" svg:width="10.583333333333cm" svg:height="7.9614803625378cm"><draw:image xlink:href="Pictures/11ece15c57fa9490939e14510092cbff.png" xlink:type="simple" xlink:show="embed" xlink:actuate="onLoad"/></draw:frame>Nommez le profil avec le nom de la personne qui utilisera le profilCliquez sur le bouton <text:span text:style-name="Plugin_Keyboard___keyboard">Choose Folder…</text:span> et ouvrir le dossier profil (USER = nom de la personne qui utilisera le profil) :sous Linux, <text:span text:style-name="Strong_20_Emphasis">[…]/disque_D/Logiciel/FireFox/USER</text:span>sous Windows, <text:span text:style-name="Strong_20_Emphasis">D:\Logiciel\FireFox\USER</text:span>Cliquer sur le bouton <text:span text:style-name="Plugin_Keyboard___keyboard">Finish</text:span>Fermer le gestionnaire de profil (bouton <text:span text:style-name="Plugin_Keyboard___keyboard">Exit</text:span>)L'ancien profil <text:span text:style-name="Strong_20_Emphasis">Default</text:span> est toujours disponible. Vous pouvez toujours l'utiliser via le gestionnaire de profil ou procéder à sa copie dans le dossier du nouveau profil.Sélectionnez le nouveau profil et démarrez Firefox.</text:p>
      <text:h text:style-name="Heading_20_2" text:outline-level="2"><text:bookmark-start text:name="__RefHeading___autres_etapessous_le_deuxieme_os_4"/><text:bookmark-start text:name="autres_etapessous_le_deuxieme_os"/>Autres étapes : sous le deuxième OS<text:bookmark-end text:name="__RefHeading___autres_etapessous_le_deuxieme_os_4"/><text:bookmark-end text:name="autres_etapessous_le_deuxieme_os"/></text:h>
      <text:p text:style-name="Text_20_body">Fermez Firefox si nécessaireExécutez une commande :sous Linux, avec les touches <text:span text:style-name="Plugin_Keyboard___keyboard">Alt</text:span>+<text:span text:style-name="Plugin_Keyboard___keyboard">F2</text:span>, lancer <text:span text:style-name="Strong_20_Emphasis">Exécuter une commande</text:span>sous Windows, <text:span text:style-name="Strong_20_Emphasis">menu Démarrer</text:span>, <text:span text:style-name="Strong_20_Emphasis">Exécuter…</text:span>Dans la fenêtre qui apparaît, lancez :</text:p>
      <text:p text:style-name="Preformatted_20_Text">firefox -ProfileManager</text:p>
      <text:p text:style-name="Text_20_body"><draw:frame draw:style-name="mediacenter" draw:name="3" text:anchor-type="paragraph" draw:z-index="3" svg:width="10.583333333333cm" svg:height="7.3103837471783cm"><draw:image xlink:href="Pictures/85c021e5ed2b28d5630c9ae27a726940.png" xlink:type="simple" xlink:show="embed" xlink:actuate="onLoad"/></draw:frame><draw:frame draw:style-name="mediacenter" draw:name="4" text:anchor-type="paragraph" draw:z-index="4" svg:width="10.583333333333cm" svg:height="8.4027014652015cm"><draw:image xlink:href="Pictures/b40296b60ad7ff30fa14a6f5e62885db.png" xlink:type="simple" xlink:show="embed" xlink:actuate="onLoad"/></draw:frame></text:p>
      <text:p text:style-name="Text_20_body">Cliquez sur le bouton <text:span text:style-name="Plugin_Keyboard___keyboard">Create Profile…</text:span><draw:frame draw:style-name="mediacenter" draw:name="5" text:anchor-type="paragraph" draw:z-index="5" svg:width="10.583333333333cm" svg:height="7.9614803625378cm"><draw:image xlink:href="Pictures/9f511fedbbdcfee75b4bfb6a6c9d6921.png" xlink:type="simple" xlink:show="embed" xlink:actuate="onLoad"/></draw:frame>Cliquez sur le bouton <text:span text:style-name="Plugin_Keyboard___keyboard">Next</text:span><draw:frame draw:style-name="mediacenter" draw:name="6" text:anchor-type="paragraph" draw:z-index="6" svg:width="10.583333333333cm" svg:height="7.9614803625378cm"><draw:image xlink:href="Pictures/11ece15c57fa9490939e14510092cbff.png" xlink:type="simple" xlink:show="embed" xlink:actuate="onLoad"/></draw:frame>Nommez le profil avec le <text:span text:style-name="Strong_20_Emphasis">même nom que celui choisi à l'étape précédente</text:span>Cliquez sur le bouton <text:span text:style-name="Plugin_Keyboard___keyboard">Choose Folder…</text:span> et ouvrir le dossier profil (USER = nom choisi à l'étape précédente) :sous Linux, <text:span text:style-name="Strong_20_Emphasis">[…]/disque_D/Logiciel/FireFox/USER</text:span>sous Windows, <text:span text:style-name="Strong_20_Emphasis">D:\Logiciel\FireFox\USER</text:span>Cliquer sur le bouton <text:span text:style-name="Plugin_Keyboard___keyboard">Finish</text:span>Fermer le gestionnaire de profil (bouton <text:span text:style-name="Plugin_Keyboard___keyboard">Exit</text:span>)L'ancien profil <text:span text:style-name="Strong_20_Emphasis">Default</text:span> est toujours disponible. Vous pouvez toujours l'utiliser via le gestionnaire de profil ou procéder à sa copie dans le dossier du nouveau profil.Sélectionnez le nouveau profil et démarrez Firefox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partager_ses_profils_firefox_entre_linux_et_windows" text:style-name="Internet_20_link" text:visited-style-name="Visited_20_Internet_20_Link">https://doc.ubuntu-fr.org/tutoriel/partager_ses_profils_firefox_entre_linux_et_windows</text:a>—-
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3:55</meta:creation-date>
    <dc:creator>Generated</dc:creator>
    <dc:date>2026-08-24T02::13:55</dc:date>
    <dc:language>en-US</dc:language>
    <meta:editing-cycles>1</meta:editing-cycles>
    <meta:editing-duration>PT0S</meta:editing-duration>
    <dc:title>tutoriel:2boot:firefox:start</dc:title>
  </office:meta>
</office:document-meta>
</file>