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7c668c3ff9923789e98f4e74329e98e.jpg"/>
  <manifest:file-entry manifest:media-type="image/png" manifest:full-path="Pictures/fe8488642a3ac66600c84224d692f92d.png"/>
  <manifest:file-entry manifest:media-type="image/png" manifest:full-path="Pictures/fd478f01effc0f402811bd17a9f2bd61.png"/>
  <manifest:file-entry manifest:media-type="image/png" manifest:full-path="Pictures/ae850647c160e66ea5e066b95fe75558.png"/>
  <manifest:file-entry manifest:media-type="image/png" manifest:full-path="Pictures/61d0b7c59363fc9c883a3d7ae782d9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2boot:2dsq:start"/><text:bookmark-start text:name="__RefHeading___dual_boot_sur_2_disques_durs_separes_1"/><text:bookmark-start text:name="dual_boot_sur_2_disques_durs_separes"/>Dual Boot sur 2 disques durs séparés<text:bookmark-end text:name="__RefHeading___dual_boot_sur_2_disques_durs_separes_1"/><text:bookmark-end text:name="dual_boot_sur_2_disques_durs_separe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 méthode présentée ici est la plus simple pour installer deux systèmes (ou plus) sur une machine comportant deux disques.</text:p><text:p text:style-name="Text_20_body">Une autre méthode utilise le chargeur de démarrage de Windows : <text:a xlink:type="simple" xlink:href="https://nfrappe.fr/doc-0/doku.php?id=fr:tutoriel:2boot:ubuntu-windows:2disques:win:winboot:start" text:style-name="Internet_20_link" text:visited-style-name="Visited_20_Internet_20_Link">winboot</text:a></text:p><text:p text:style-name="Text_20_body">Au démarrage de l'ordinateur, le programme de démarrage cherche sur le MBR quel OS lancer.</text:p><text:p text:style-name="Text_20_body">Il peut y trouver :</text:p><text:p text:style-name="Text_20_body">un menu (Grub, Gag, …) qui l'adresse vers une partition particulière pour démarrer un OS.ou le chargeur de démarrage (bootloader) de WindowsInvisible pour l'utilisateur, ce chargeur appelle la partition <text:span text:style-name="Strong_20_Emphasis">primaire active</text:span> (une seule partition primaire est active à la fois).</text:p><text:p text:style-name="Text_20_body">En temps normal, cette partition primaire active est celle de Windows qui est donc lancé après son installation.</text:p></table:table-cell></table:table-row></table:table></draw:text-box></draw:frame></text:p>
      <text:p text:style-name="Text_20_body">Nous allons mettre Grub hors de portée de Windows en installant Windows et Ubuntu sur des disques différents :</text:p>
      <text:p text:style-name="Text_20_body"><text:span text:style-name="Strong_20_Emphasis">Windows</text:span> sur un disque (<text:span text:style-name="Strong_20_Emphasis">/dev/sda)</text:span>amorçable (drapeau <text:span text:style-name="Strong_20_Emphasis">boot</text:span>)avec le chargeur de démarrage (bootloader) de Windowset <text:span text:style-name="Strong_20_Emphasis">Ubuntu</text:span> sur l'autre disque (<text:span text:style-name="Strong_20_Emphasis">/dev/sdb</text:span>)amorçable également (drapeau <text:span text:style-name="Strong_20_Emphasis">boot</text:span>)avec le chargeur de démarrage (bootloader) <text:span text:style-name="Strong_20_Emphasis">Grub</text:span> d'Ubuntu.Le BIOS lancera le disque Ubuntu en premier.<draw:frame draw:style-name="mediacenter" draw:name="0" text:anchor-type="paragraph" draw:z-index="0" svg:width="15.875cm" svg:height="1.889880952381cm"><draw:image xlink:href="Pictures/67c668c3ff9923789e98f4e74329e98e.jpg" xlink:type="simple" xlink:show="embed" xlink:actuate="onLoad"/></draw:frame></text:p>
      <text:p text:style-name="Text_20_body">Les deux systèmes sont ainsi parfaitement indépendants :</text:p>
      <text:p text:style-name="Text_20_body">GRUB n'est pas effacé si vous réinstallez Windows, .On peut créer et restaurer un système à partir de l'autre OS sans craindre un conflit.Vous pouvez booter sur Windows même si le second disque dur est enlevé. En cas de crash d'un des disques durs, un autre OS est prêt a fonctionner juste à cotéUn éventuel tatouage n'est pas affecté.Pas besoin de personnaliser un chargeur de démarrage (grub, lilo, …)Il s'agit donc d’installer dans l'ordre (avec les cds ou clés USB fournis) :</text:p>
      <text:p text:style-name="Text_20_body"><text:span text:style-name="Strong_20_Emphasis">Windows</text:span> sur un disquepuis <text:span text:style-name="Strong_20_Emphasis">Ubuntu</text:span> sur l'autre.</text:p>
      <text:h text:style-name="Heading_20_2" text:outline-level="2"><text:bookmark-start text:name="__RefHeading___pre-requisinstallation_de_windows_sur_le_premier_disque_s_il_n_est_pas_pre-installe_2"/><text:bookmark-start text:name="pre-requisinstallation_de_windows_sur_le_premier_disque_s_il_n_est_pas_pre-installe"/>Pré-requis : installation de Windows sur le premier disque s'il n'est pas pré-installé<text:bookmark-end text:name="__RefHeading___pre-requisinstallation_de_windows_sur_le_premier_disque_s_il_n_est_pas_pre-installe_2"/><text:bookmark-end text:name="pre-requisinstallation_de_windows_sur_le_premier_disque_s_il_n_est_pas_pre-installe"/></text:h>
      <text:p text:style-name="Text_20_body">Au démarrage de l'ordinateur, allez dans le <text:span text:style-name="Strong_20_Emphasis">BIOS</text:span> et réglez l'ordre de démarrage (Boot) pour que le disque Windows soit en premier :</text:p>
      <text:p text:style-name="Text_20_body">cd-rom<text:span text:style-name="Strong_20_Emphasis">Windows</text:span>Linuxetc.Installez Windows (cf. <text:a xlink:type="simple" xlink:href="https://nfrappe.fr/doc-0/doku.php?id=portail:os:windows:start" text:style-name="Internet_20_link" text:visited-style-name="Visited_20_Internet_20_Link">Systèmes d'exploitation Windows</text:a>) Il se place donc sur le premier disque (/dev/sda) et vérifiez que tout fonctionne bien.</text:p>
      <text:h text:style-name="Heading_20_2" text:outline-level="2"><text:bookmark-start text:name="__RefHeading___premiere_etapeverifier_les_partitions_3"/><text:bookmark-start text:name="premiere_etapeverifier_les_partitions"/>Première étape : Vérifier les partitions<text:bookmark-end text:name="__RefHeading___premiere_etapeverifier_les_partitions_3"/><text:bookmark-end text:name="premiere_etapeverifier_les_partitions"/></text:h>
      <text:p text:style-name="Text_20_body"><text:span text:style-name="Strong_20_Emphasis">Windows</text:span> est donc installé sur un des deux disques.</text:p>
      <text:p text:style-name="Text_20_body">Redémarrez le PC sur le CD ou la clé Ubuntu.</text:p>
      <text:p text:style-name="Text_20_body">Lancez <text:span text:style-name="Strong_20_Emphasis">gparted</text:span> pour voir les disques. <text:span text:style-name="Strong_20_Emphasis">Windows</text:span> est déjà installé sur <text:span text:style-name="Strong_20_Emphasis">/dev/sda</text:span> :
<draw:frame draw:style-name="mediacenter" draw:name="1" text:anchor-type="paragraph" draw:z-index="1" svg:width="10.583333333333cm" svg:height="7.9375cm"><draw:image xlink:href="Pictures/fe8488642a3ac66600c84224d692f92d.png" xlink:type="simple" xlink:show="embed" xlink:actuate="onLoad"/></draw:frame>
Vérifiez qu'il est actif (drapeau <text:span text:style-name="Strong_20_Emphasis">boot</text:span>)</text:p>
      <text:p text:style-name="Text_20_body">Le disque <text:span text:style-name="Strong_20_Emphasis">/dev/sdb</text:span> est disponible pour <text:span text:style-name="Strong_20_Emphasis">Ubuntu</text:span> :
<draw:frame draw:style-name="mediacenter" draw:name="2" text:anchor-type="paragraph" draw:z-index="2" svg:width="10.583333333333cm" svg:height="7.9375cm"><draw:image xlink:href="Pictures/fd478f01effc0f402811bd17a9f2bd61.png" xlink:type="simple" xlink:show="embed" xlink:actuate="onLoad"/></draw:frame>
Vérifiez qu'il est actif (drapeau <text:span text:style-name="Strong_20_Emphasis">boot</text:span>)</text:p>
      <text:p text:style-name="Text_20_body">D'où le plan de partitionnement :</text:p>
      <text:p text:style-name="Text_20_body"><text:span text:style-name="Strong_20_Emphasis">/dev/sda</text:span> → <text:span text:style-name="Strong_20_Emphasis">Windows</text:span>, déjà en place<text:span text:style-name="Strong_20_Emphasis">/dev/sdb</text:span> → <text:span text:style-name="Strong_20_Emphasis">Ubuntu</text:span>Fermez <text:span text:style-name="Strong_20_Emphasis">gparted</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principe_5"/><text:bookmark-start text:name="principe"/>Principe<text:bookmark-end text:name="__RefHeading___principe_5"/><text:bookmark-end text:name="principe"/></text:h>
      <text:p text:style-name="Text_20_body">Installer dans l'ordre <text:span text:style-name="Strong_20_Emphasis">Windows</text:span> puis <text:span text:style-name="Strong_20_Emphasis">Ubuntu</text:span> avec les cds fournis.</text:p>
      <text:p text:style-name="Text_20_body">au démarrage de l'ordinateur, dans le bios, mettre l'ordre de démarrage à :cd-rom<text:span text:style-name="Strong_20_Emphasis">Windows</text:span>Linuxetc.<text:a xlink:type="simple" xlink:href="https://nfrappe.fr/doc-0/doku.php?id=fr:logiciel:windows:installer_windows" text:style-name="Internet_20_link" text:visited-style-name="Visited_20_Internet_20_Link">installer Windows</text:a> sur le premier disque (/dev/sda) et vérifier que tout fonctionne bien.changer l'ordre de boot en :cd-rom<text:span text:style-name="Strong_20_Emphasis">Linux</text:span>Windowsetc.installer Linux sur le deuxième disque (/dev/sdb) .choisir le mode manuel de partition du disque pour choisir le deuxième disque pour l'installation de Linux.Continuer l'installation de Linux jusqu'à l'étape d'installation de Grub. L'installer dans le MBR (Master Boot Record) du disque Linux (/dev/sdb)Terminer l'installation de Linux.Au moment où est proposé le redémarrage, laisser le CD d'installation et rester dessus.<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underline">Autre possibilité : avec le MBR de Windows</text:span> :</text:p><text:p text:style-name="Text_20_body">générer un fichier contenant la partition de démarrage de Linux, le copier sur la partition de démarrage de Windows et configurer le Boot loader de Windows pour qu'il l'exécute :Dans un terminal, lancer la commande (Bien vérifier que « if= » contient le nom de la partition où est installé Grub (/dev/sdb)</text:p><text:p text:style-name="Command Line Interface"><text:span text:style-name="PluginODTAutoStyle_span_9">$ </text:span><text:span text:style-name="PluginODTAutoStyle_span_10">dd if=/dev/sdb1 of=bootsect.lnx bs=512 count=1</text:span></text:p><text:p text:style-name="Text_20_body">cela génére un fichier bootsect.lnx contenant les 512 octets de la partition de démarrage de Linux. monter la partition système de Windows et copier le fichier bootsect.lnx à la racine du disqueQuitter le terminal de Linux et redémarrer sur Windows.Enfin, modifier le fichier boot.ini de Windows pour y inclure la ligne suivante:</text:p><text:p text:style-name="Preformatted_20_Text">C:\bootsect.lnx="Linux"</text:p><text:p text:style-name="Text_20_body">Au démarrage, on peut désormais choisir entre Windows et Linux.</text:p></table:table-cell></table:table-row></table:table></draw:text-box></draw:frame></text:p>
      <text:h text:style-name="Heading_20_3" text:outline-level="3"><text:bookmark-start text:name="__RefHeading___installation_d_ubuntu_sur_le_deuxieme_disque_6"/><text:bookmark-start text:name="installation_d_ubuntu_sur_le_deuxieme_disque"/>Installation d'Ubuntu sur le deuxième disque<text:bookmark-end text:name="__RefHeading___installation_d_ubuntu_sur_le_deuxieme_disque_6"/><text:bookmark-end text:name="installation_d_ubuntu_sur_le_deuxieme_disque"/></text:h>
      <text:p text:style-name="Text_20_body"><text:span text:style-name="Strong_20_Emphasis">Windows</text:span> est donc installé sur <text:span text:style-name="Strong_20_Emphasis">/dev/sda</text:span> et <text:span text:style-name="Strong_20_Emphasis">Ubuntu</text:span> sera installé sur la partition <text:span text:style-name="Strong_20_Emphasis">/dev/sdb1</text:span> du disque <text:span text:style-name="Strong_20_Emphasis">/dev/sdb</text:span>.</text:p>
      <text:p text:style-name="Text_20_body">Redémarrez l'ordinateur, allez dans le <text:span text:style-name="Strong_20_Emphasis">BIOS</text:span> et réglez l'ordre de démarrage (Boot) pour que le disque Ubuntu soit en premier :</text:p>
      <text:p text:style-name="Text_20_body">cd-rom<text:span text:style-name="Strong_20_Emphasis">Linux</text:span>Windowsetc.Installez <text:span text:style-name="Strong_20_Emphasis">Ubuntu</text:span> (cf. <text:a xlink:type="simple" xlink:href="https://nfrappe.fr/doc-0/doku.php?id=fr:logiciel:os:ubuntu:installation" text:style-name="Internet_20_link" text:visited-style-name="Visited_20_Internet_20_Link">installation</text:a>) Il se place donc sur le deuxième disque (/dev/sdb).</text:p>
      <text:p text:style-name="Text_20_body"><draw:frame draw:style-name="PluginODTAutoStyle_Frame_11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Choisissez d'installer Grub dans le MBR du disque Linux (/dev/sdb) (repère 2 sur l'image)<draw:frame draw:style-name="mediacenter" draw:name="3" text:anchor-type="paragraph" draw:z-index="3" svg:width="10.583333333333cm" svg:height="7.9375cm"><draw:image xlink:href="Pictures/ae850647c160e66ea5e066b95fe75558.png" xlink:type="simple" xlink:show="embed" xlink:actuate="onLoad"/></draw:frame></text:p></table:table-cell></table:table-row></table:table></draw:text-box></draw:frame></text:p>
      <text:p text:style-name="Text_20_body">L'installation de Linux terminée, restez sur le cd en appuyant sur <text:span text:style-name="Plugin_Keyboard___keyboard">Continuer à tester</text:span>
<draw:frame draw:style-name="mediacenter" draw:name="4" text:anchor-type="paragraph" draw:z-index="4" svg:width="10.583333333333cm" svg:height="7.9375cm"><draw:image xlink:href="Pictures/61d0b7c59363fc9c883a3d7ae782d9ec.png" xlink:type="simple" xlink:show="embed" xlink:actuate="onLoad"/></draw:frame></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un_probleme_suite_a_la_reinstallation_de_windows_9"/><text:bookmark-start text:name="un_probleme_suite_a_la_reinstallation_de_windows"/>Un problème suite à la réinstallation de Windows ?<text:bookmark-end text:name="__RefHeading___un_probleme_suite_a_la_reinstallation_de_windows_9"/><text:bookmark-end text:name="un_probleme_suite_a_la_reinstallation_de_windows"/></text:h>
      <text:p text:style-name="Preformatted_20_Text">??? Après réinstallation de Windows, GRUB ne parvient plus à le lancer.</text:p>
      <text:p text:style-name="Text_20_body">Pour réinstaller GRUB sur le mbr du disque <text:span text:style-name="Strong_20_Emphasis">sdb</text:span> :
</text:p>
      <text:p text:style-name="Command Line Interface"><text:span text:style-name="PluginODTAutoStyle_span_15">$ </text:span><text:span text:style-name="PluginODTAutoStyle_span_16">grub-install /dev/sdb</text:span></text:p>
      <text:p text:style-name="Text_20_body">Pour le réinstaller sur le PBR <text:span text:style-name="Strong_20_Emphasis">/dev/sdb1</text:span> (partition où est installé linux) :
</text:p>
      <text:p text:style-name="Command Line Interface"><text:span text:style-name="PluginODTAutoStyle_span_17">$ </text:span><text:span text:style-name="PluginODTAutoStyle_span_18">grub-install /dev/sdb1</text:span></text:p>
      <text:p text:style-name="Text_20_body">C'est le cas si Windows était préalablement installé sur la 2ème partition du disque (la première étant souvent réservée à la partition de récupération propre aux Windows pré-installés), et qu'il se soit réinstallé sur la première.</text:p>
      <text:p text:style-name="Text_20_body">Dans ce cas il faut renseigner GRUB pour qu'il prenne ce changement en compte.</text:p>
      <text:p text:style-name="Text_20_body">Cherchez sur quelle partition se trouve maintenant Windows :</text:p>
      <text:p text:style-name="Command Line Interface"><text:span text:style-name="PluginODTAutoStyle_span_19">$ </text:span><text:span text:style-name="PluginODTAutoStyle_span_20">sudo fdisk -l</text:span></text:p>
      <text:p text:style-name="Text_20_body">Repérer le nom de la partition sur laquelle se trouve Windows.éditez avec les droits d'administration le fichier <text:span text:style-name="Strong_20_Emphasis">/boot/grub/menu.lst</text:span> (cas de GRUB) ou le fichier <text:span text:style-name="Strong_20_Emphasis">/boot/grub/grub.cfg</text:span> (cas de GRUB-PC) :Dans le paragraphe </text:p>
      <text:p text:style-name="Preformatted_20_Text">menuentry 'Windows 10...</text:p>
      <text:p text:style-name="Text_20_body">chershez la ligne</text:p>
      <text:p text:style-name="Preformatted_20_Text">set root=...</text:p>
      <text:p text:style-name="Text_20_body">et vérifiez que la partition correspond à ce qu'on a noté.<text:line-break/>Modifiez-la si nécessaire et enregistrez le fichier.</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Démarrage à partir du bootloader de Windows : <text:a xlink:type="simple" xlink:href="http://rosset.org/linux/dboot/howto.html" text:style-name="Internet_20_link" text:visited-style-name="Visited_20_Internet_20_Link">http://rosset.org/linux/dboot/howto.html</text:a><text:span text:style-name="Strong_20_Emphasis">(fr)</text:span> <text:a xlink:type="simple" xlink:href="http://www.foilen.com/logiciel/ubuntu/ubuntu-11-10-installer-en-dual-boot-avec-windows-7#02:18" text:style-name="Internet_20_link" text:visited-style-name="Visited_20_Internet_20_Link">http://www.foilen.com/logiciel/ubuntu/ubuntu-11-10-installer-en-dual-boot-avec-windows-7#02:18</text:a> (vidéo)<text:span text:style-name="Strong_20_Emphasis">(fr)</text:span> <text:a xlink:type="simple" xlink:href="http://www.pc-infopratique.com/forum-informatique/tutoriel-double-boot-windows-linux-vt-36432.html" text:style-name="Internet_20_link" text:visited-style-name="Visited_20_Internet_20_Link">http://www.pc-infopratique.com/forum-informatique/tutoriel-double-boot-windows-linux-vt-36432.html</text:a> bien expliqué<text:span text:style-name="Strong_20_Emphasis">(fr)</text:span> <text:a xlink:type="simple" xlink:href="http://www.generation-gpu.fr/phpBB3/viewtopic.php?f=21&amp;t=15287" text:style-name="Internet_20_link" text:visited-style-name="Visited_20_Internet_20_Link">http://www.generation-gpu.fr/phpBB3/viewtopic.php?f=21&amp;t=15287</text:a><text:span text:style-name="Strong_20_Emphasis">(fr)</text:span> <text:a xlink:type="simple" xlink:href="http://www.skyminds.net/creer-un-dual-boot-ubuntu-windows-avec-deux-disques-durs/" text:style-name="Internet_20_link" text:visited-style-name="Visited_20_Internet_20_Link">http://www.skyminds.net/creer-un-dual-boot-ubuntu-windows-avec-deux-disques-durs/</text:a><text:span text:style-name="Strong_20_Emphasis">(fr)</text:span> <text:a xlink:type="simple" xlink:href="http://www.commentcamarche.net/forum/affich-2202781-boot-sur-2-disques-dur" text:style-name="Internet_20_link" text:visited-style-name="Visited_20_Internet_20_Link">http://www.commentcamarche.net/forum/affich-2202781-boot-sur-2-disques-dur</text:a><text:a xlink:type="simple" xlink:href="http://trustonme.net/didactels/136.html" text:style-name="Internet_20_link" text:visited-style-name="Visited_20_Internet_20_Link">http://trustonme.net/didactels/136.html</text:a><text:span text:style-name="Strong_20_Emphasis">(fr)</text:span> <text:a xlink:type="simple" xlink:href="http://doc.ubuntu-fr.org/tutoriel/comment_faire_multiboot_propre_2_dd" text:style-name="Internet_20_link" text:visited-style-name="Visited_20_Internet_20_Link">http://doc.ubuntu-fr.org/tutoriel/comment_faire_multiboot_propre_2_dd</text:a><text:span text:style-name="Strong_20_Emphasis">(fr)</text:span> Installer Ubuntu en dual-boot avec Windows XP sur le même disque dur en utilisant l'amorçeur de Windows : <text:a xlink:type="simple" xlink:href="http://doc.ubuntu-fr.org/tutoriel/comment_amorcer_ubuntu_avec_ntldr" text:style-name="Internet_20_link" text:visited-style-name="Visited_20_Internet_20_Link">http://doc.ubuntu-fr.org/tutoriel/comment_amorcer_ubuntu_avec_ntldr</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3:47</meta:creation-date>
    <dc:creator>Generated</dc:creator>
    <dc:date>2026-08-24T02::13:47</dc:date>
    <dc:language>en-US</dc:language>
    <meta:editing-cycles>1</meta:editing-cycles>
    <meta:editing-duration>PT0S</meta:editing-duration>
    <dc:title>tutoriel:2boot:2dsq:start</dc:title>
  </office:meta>
</office:document-meta>
</file>