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c8b682f9077bcb11d2b9cc1c4f5b27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ortail:materiel:nanopc:raspi:start"/><text:bookmark-start text:name="__RefHeading___le_raspberry_piun_nano-pc_1"/><text:bookmark-start text:name="le_raspberry_piun_nano-pc"/>Le RaspBerry Pi : un nano-PC<text:bookmark-end text:name="__RefHeading___le_raspberry_piun_nano-pc_1"/><text:bookmark-end text:name="le_raspberry_piun_nano-pc"/></text:h>
      <text:p text:style-name="Text_20_body">Le <text:span text:style-name="Strong_20_Emphasis">Raspberry Pi</text:span> (alias Raspi ou Raspberry Pi) est un nano-ordinateur monocarte à processeur ARM conçu par des professeurs du département informatique de l'université de Cambridge dans le cadre de la fondation Raspberry Pi</text:p>
      <text:h text:style-name="Heading_20_2" text:outline-level="2"><text:bookmark-start text:name="__RefHeading___materiel_2"/><text:bookmark-start text:name="materiel"/>Matériel<text:bookmark-end text:name="__RefHeading___materiel_2"/><text:bookmark-end text:name="materiel"/></text:h>
      <text:p text:style-name="Text_20_body"><text:span text:style-name="Strong_20_Emphasis"><text:a xlink:type="simple" xlink:href="https://nfrappe.fr/doc-0/doku.php?id=materiel:nanopc:raspi:start" text:style-name="Internet_20_link" text:visited-style-name="Visited_20_Internet_20_Link">Le RaspBerry Pi : aspects matériels</text:a></text:span></text:p>
      <text:h text:style-name="Heading_20_2" text:outline-level="2"><text:bookmark-start text:name="__RefHeading___logiciels_3"/><text:bookmark-start text:name="logiciels"/>Logiciels<text:bookmark-end text:name="__RefHeading___logiciels_3"/><text:bookmark-end text:name="logiciels"/></text:h>
      <text:p text:style-name="Text_20_body"><text:span text:style-name="Strong_20_Emphasis"><text:a xlink:type="simple" xlink:href="https://nfrappe.fr/doc-0/doku.php?id=logiciel:os:raspbian:start" text:style-name="Internet_20_link" text:visited-style-name="Visited_20_Internet_20_Link">Raspberry Pi OS (anciennement nommé Raspbian) : L'OS du RaspBerry Pi</text:a></text:span><text:span text:style-name="Strong_20_Emphasis">Accès au Raspberry</text:span> :<text:span text:style-name="Strong_20_Emphasis"><text:a xlink:type="simple" xlink:href="https://nfrappe.fr/doc-0/doku.php?id=logiciel:internet:vnc:raspi:start" text:style-name="Internet_20_link" text:visited-style-name="Visited_20_Internet_20_Link">VNC (Virtual Network Computing) sur RaspBerry Pi</text:a></text:span><text:span text:style-name="Strong_20_Emphasis"><text:a xlink:type="simple" xlink:href="https://nfrappe.fr/doc-0/doku.php?id=logiciel:internet:dwservice:start" text:style-name="Internet_20_link" text:visited-style-name="Visited_20_Internet_20_Link">DWservice : un TeamViewer like, voire mieux</text:a></text:span><text:span text:style-name="Strong_20_Emphasis">Serveur HTTP</text:span> :<text:span text:style-name="Strong_20_Emphasis"><text:a xlink:type="simple" xlink:href="https://nfrappe.fr/doc-0/doku.php?id=logiciel:internet:nginx:raspi:start" text:style-name="Internet_20_link" text:visited-style-name="Visited_20_Internet_20_Link">Nginx sur RaspBerry Pi : le serveur Web hautes performances (LEMP)</text:a></text:span><text:span text:style-name="Strong_20_Emphasis"><text:a xlink:type="simple" xlink:href="https://nfrappe.fr/doc-0/doku.php?id=logiciel:internet:apache:raspi:start" text:style-name="Internet_20_link" text:visited-style-name="Visited_20_Internet_20_Link">Apache sur RaspBerry Pi : un serveur Web (LAMP)</text:a></text:span><text:span text:style-name="Strong_20_Emphasis">Serveur FTP</text:span><text:span text:style-name="Strong_20_Emphasis"><text:a xlink:type="simple" xlink:href="https://nfrappe.fr/doc-0/doku.php?id=logiciel:reseau:ssh:sftp:raspi:start" text:style-name="Internet_20_link" text:visited-style-name="Visited_20_Internet_20_Link">SFTP sur un Raspberry Pi</text:a></text:span> (le plus simple, utilise le serveur SSH du Raspi)<text:span text:style-name="Strong_20_Emphasis"><text:a xlink:type="simple" xlink:href="https://nfrappe.fr/doc-0/doku.php?id=logiciel:internet:ftp:proftpd:start" text:style-name="Internet_20_link" text:visited-style-name="Visited_20_Internet_20_Link">Pro-ftpd : un serveur FTP open source pour Linux</text:a></text:span><text:span text:style-name="Strong_20_Emphasis"><text:a xlink:type="simple" xlink:href="https://nfrappe.fr/doc-0/doku.php?id=logiciel:internet:ftp:vsftpd:start" text:style-name="Internet_20_link" text:visited-style-name="Visited_20_Internet_20_Link">VSFTPd : un serveur FTP sécurisé avec des utilisateurs virtuels</text:a></text:span><text:span text:style-name="Strong_20_Emphasis"><text:a xlink:type="simple" xlink:href="https://nfrappe.fr/doc-0/doku.php?id=logiciel:internet:owncloud:start" text:style-name="Internet_20_link" text:visited-style-name="Visited_20_Internet_20_Link">Owncloud : une plateforme de services en ligne de stockage et partage de fichiers</text:a></text:span><text:span text:style-name="Strong_20_Emphasis">Serveur DNS</text:span><text:span text:style-name="Strong_20_Emphasis"><text:a xlink:type="simple" xlink:href="https://nfrappe.fr/doc-0/doku.php?id=logiciel:internet:dnsmasq:raspi:start" text:style-name="Internet_20_link" text:visited-style-name="Visited_20_Internet_20_Link">DnsMasq : utiliser votre Raspberry Pi comme serveur DNS (et accélérer Internet)</text:a></text:span><text:a xlink:type="simple" xlink:href="https://nfrappe.fr/doc-0/doku.php?id=logiciel:internet:dnsmasq:start" text:style-name="Internet_20_link" text:visited-style-name="Visited_20_Internet_20_Link">DNSmasq : un serveur DNS local pour un PC sous Ubuntu</text:a></text:p>
      <text:h text:style-name="Heading_20_2" text:outline-level="2"><text:bookmark-start text:name="__RefHeading___tutoriels_4"/><text:bookmark-start text:name="tutoriels"/>Tutoriels<text:bookmark-end text:name="__RefHeading___tutoriels_4"/><text:bookmark-end text:name="tutoriels"/></text:h>
      <text:p text:style-name="Text_20_body"><text:span text:style-name="Strong_20_Emphasis">Installation</text:span> :<text:span text:style-name="Strong_20_Emphasis"><text:a xlink:type="simple" xlink:href="https://nfrappe.fr/doc-0/doku.php?id=tutoriel:nanopc:raspi:install:start" text:style-name="Internet_20_link" text:visited-style-name="Visited_20_Internet_20_Link">Installer un Raspberry Pi sans écran ni clavier (headless)</text:a></text:span><text:span text:style-name="Strong_20_Emphasis"><text:a xlink:type="simple" xlink:href="https://nfrappe.fr/doc-0/doku.php?id=tutoriel:nanopc:raspi:securisation" text:style-name="Internet_20_link" text:visited-style-name="Visited_20_Internet_20_Link">Sécuriser votre Raspberry Pi</text:a></text:span><text:span text:style-name="Strong_20_Emphasis">Accès au Raspberry</text:span> :<text:span text:style-name="Strong_20_Emphasis">Utilisation en serveur</text:span> :<text:a xlink:type="simple" xlink:href="https://framacloud.org/fr/auto-hebergement/services_web.html" text:style-name="Internet_20_link" text:visited-style-name="Visited_20_Internet_20_Link">https://framacloud.org/fr/auto-hebergement/services_web.html</text:a><text:span text:style-name="Strong_20_Emphasis">SSH</text:span> :<text:span text:style-name="Strong_20_Emphasis"><text:a xlink:type="simple" xlink:href="https://nfrappe.fr/doc-0/doku.php?id=tutoriel:internet:scp:raspi:start" text:style-name="Internet_20_link" text:visited-style-name="Visited_20_Internet_20_Link">SCP (Secure Copy) : copier des fichiers ou répertoires entre le Raspberry Pi et un PC du réseau</text:a></text:span><text:span text:style-name="Strong_20_Emphasis"><text:a xlink:type="simple" xlink:href="https://nfrappe.fr/doc-0/doku.php?id=tutoriel:nanopc:raspi:dwagent:start" text:style-name="Internet_20_link" text:visited-style-name="Visited_20_Internet_20_Link">DWservice sur un Raspberry : un TeamViewer like, voire mieux</text:a></text:span><text:span text:style-name="Strong_20_Emphasis"><text:a xlink:type="simple" xlink:href="https://nfrappe.fr/doc-0/doku.php?id=logiciel:internet:dwservice:raspi:start" text:style-name="Internet_20_link" text:visited-style-name="Visited_20_Internet_20_Link">DWservice sur Raspberry Pi : un TeamViewer like, voire mieux</text:a></text:span><text:a xlink:type="simple" xlink:href="https://nfrappe.fr/doc-0/doku.php?id=tutoriel:nanopc:raspi:dwagent:start" text:style-name="Internet_20_link" text:visited-style-name="Visited_20_Internet_20_Link">DWservice sur un Raspberry : un TeamViewer like, voire mieux</text:a><text:span text:style-name="Strong_20_Emphasis"><text:a xlink:type="simple" xlink:href="https://nfrappe.fr/doc-0/doku.php?id=tutoriel:nanopc:raspi:74commandes:start" text:style-name="Internet_20_link" text:visited-style-name="Visited_20_Internet_20_Link">74 Commandes pour Raspberry Pi - Antisèche commandes Raspberry Pi</text:a></text:span><text:span text:style-name="Strong_20_Emphasis">Disques durs</text:span><text:a xlink:type="simple" xlink:href="https://nfrappe.fr/doc-0/doku.php?id=tutoriel:disque:raspi:start" text:style-name="Internet_20_link" text:visited-style-name="Visited_20_Internet_20_Link">Raspberry Pi : connexion USB d'un disque dur externe ou d'une clé USB</text:a><text:a xlink:type="simple" xlink:href="https://nfrappe.fr/doc-0/doku.php?id=tutoriel:disque:raspi:systeme:start" text:style-name="Internet_20_link" text:visited-style-name="Visited_20_Internet_20_Link">Raspberry Pi : Installation du système du Raspberry Pi sur un disque USB</text:a><text:span text:style-name="Strong_20_Emphasis"><text:a xlink:type="simple" xlink:href="https://nfrappe.fr/doc-0/doku.php?id=tutoriel:disque:nas:raspi:start" text:style-name="Internet_20_link" text:visited-style-name="Visited_20_Internet_20_Link">Un serveur NAS sur un Raspberry Pi : partager un disque ou une clé USB sur le réseau</text:a></text:span><text:a xlink:type="simple" xlink:href="https://nfrappe.fr/doc-0/doku.php?id=tutoriel:disque:sd:raspi:nas:start" text:style-name="Internet_20_link" text:visited-style-name="Visited_20_Internet_20_Link">Créer un NAS avec votre Raspberry Pi et Samba</text:a><text:a xlink:type="simple" xlink:href="https://nfrappe.fr/doc-0/doku.php?id=tutoriel:disque:nas:start" text:style-name="Internet_20_link" text:visited-style-name="Visited_20_Internet_20_Link">Mise en place d'un disque réseau NAS</text:a><text:span text:style-name="Strong_20_Emphasis">Mise en place d'un NAS avec Raid 1 sur un Raspberry Pi</text:span><text:a xlink:type="simple" xlink:href="https://nfrappe.fr/doc-0/doku.php?id=tutoriel:disque:sd:raspi:nas:raid1:start-new" text:style-name="Internet_20_link" text:visited-style-name="Visited_20_Internet_20_Link">Construisez votre propre NAS</text:a>en RAID 1 :<text:a xlink:type="simple" xlink:href="https://nfrappe.fr/doc-0/doku.php?id=tutoriel:disque:sd:raspi:nas:raid1:start" text:style-name="Internet_20_link" text:visited-style-name="Visited_20_Internet_20_Link">Mise en place d'un NAS avec Raid 1 sur un Raspberry Pi</text:a><text:span text:style-name="Strong_20_Emphasis">RAID 1</text:span> :<text:span text:style-name="Strong_20_Emphasis"><text:a xlink:type="simple" xlink:href="https://nfrappe.fr/doc-0/doku.php?id=tutoriel:disque:raid:start" text:style-name="Internet_20_link" text:visited-style-name="Visited_20_Internet_20_Link">Installer et gérer un volume RAID 1 logiciel</text:a></text:span><text:span text:style-name="Strong_20_Emphasis"><text:a xlink:type="simple" xlink:href="https://nfrappe.fr/doc-0/doku.php?id=tutoriel:disque:raid:del:start" text:style-name="Internet_20_link" text:visited-style-name="Visited_20_Internet_20_Link">Supprimer un RAID logiciel pour récupérer ses disques</text:a></text:span><text:span text:style-name="Strong_20_Emphasis">Serveur HTTP</text:span> :<text:span text:style-name="Strong_20_Emphasis"><text:a xlink:type="simple" xlink:href="https://nfrappe.fr/doc-0/doku.php?id=tutoriel:internet:lamp:raspi:start" text:style-name="Internet_20_link" text:visited-style-name="Visited_20_Internet_20_Link">LAMP sur RaspBerry : un serveur HTTP sous Linux, Apache 2, MySQL et PHP</text:a></text:span><text:span text:style-name="Strong_20_Emphasis"><text:a xlink:type="simple" xlink:href="https://nfrappe.fr/doc-0/doku.php?id=tutoriel:internet:lamp:start" text:style-name="Internet_20_link" text:visited-style-name="Visited_20_Internet_20_Link">LAMP : un serveur HTTP sous Linux, Apache 2, MySQL et PHP</text:a></text:span><text:span text:style-name="Strong_20_Emphasis"><text:a xlink:type="simple" xlink:href="https://nfrappe.fr/doc-0/doku.php?id=tutoriel:nanopc:raspi:llmp:start" text:style-name="Internet_20_link" text:visited-style-name="Visited_20_Internet_20_Link">LLMP : un serveur HTTP sous Linux, Lighty, PHP et MySQL</text:a></text:span><text:span text:style-name="Strong_20_Emphasis"><text:a xlink:type="simple" xlink:href="https://nfrappe.fr/doc-0/doku.php?id=tutoriel:internet:lemp:start" text:style-name="Internet_20_link" text:visited-style-name="Visited_20_Internet_20_Link">LEMP : un serveur avec Linux, Nginx, MariaDB, PHP</text:a></text:span><text:span text:style-name="Strong_20_Emphasis"><text:a xlink:type="simple" xlink:href="https://nfrappe.fr/doc-0/doku.php?id=tutoriel:internet:serveur:nginx2apache:start" text:style-name="Internet_20_link" text:visited-style-name="Visited_20_Internet_20_Link">De Nginx à Apache : remplacer Nginx par Apache sans perdre les données du site Web et avec le minimum de temps d'arrêt</text:a></text:span><text:span text:style-name="Strong_20_Emphasis">Serveurs DNS</text:span> :<text:span text:style-name="Strong_20_Emphasis"><text:a xlink:type="simple" xlink:href="https://nfrappe.fr/doc-0/doku.php?id=tutoriel:internet:dnsmasq:raspi:start" text:style-name="Internet_20_link" text:visited-style-name="Visited_20_Internet_20_Link">DNSMasq : Utiliser votre Raspberry Pi comme serveur DNS local</text:a></text:span><text:span text:style-name="Strong_20_Emphasis"><text:a xlink:type="simple" xlink:href="https://nfrappe.fr/doc-0/doku.php?id=logiciel:internet:unbound:start" text:style-name="Internet_20_link" text:visited-style-name="Visited_20_Internet_20_Link">Unbound : un serveur DNS local</text:a></text:span><text:a xlink:type="simple" xlink:href="https://nfrappe.fr/doc-0/doku.php?id=tutoriel:internet:serveur:rpi:unbound" text:style-name="Internet_20_link" text:visited-style-name="Visited_20_Internet_20_Link">unbound sur Raspberry Pi : un serveur DNS sur votre réseau local</text:a><text:span text:style-name="Strong_20_Emphasis">Serveur VPN</text:span> :<text:span text:style-name="Strong_20_Emphasis"><text:a xlink:type="simple" xlink:href="https://nfrappe.fr/doc-0/doku.php?id=materiel:nanopc:raspi:vpn:start" text:style-name="Internet_20_link" text:visited-style-name="Visited_20_Internet_20_Link">Un serveur VPN sur Raspberry Pi</text:a></text:span><text:span text:style-name="Strong_20_Emphasis"><text:a xlink:type="simple" xlink:href="https://nfrappe.fr/doc-0/doku.php?id=materiel:nanopc:raspi:vpn:serveur_vpn" text:style-name="Internet_20_link" text:visited-style-name="Visited_20_Internet_20_Link">Raspberry Pi : un serveur VPN avec PPTP</text:a></text:span><text:span text:style-name="Strong_20_Emphasis"><text:a xlink:type="simple" xlink:href="https://nfrappe.fr/doc-0/doku.php?id=materiel:nanopc:raspi:vpn:openvpn" text:style-name="Internet_20_link" text:visited-style-name="Visited_20_Internet_20_Link">Un serveur VPN sur Raspberry Pi avec OpenVPN</text:a></text:span><text:span text:style-name="Strong_20_Emphasis"><text:a xlink:type="simple" xlink:href="https://nfrappe.fr/doc-0/doku.php?id=materiel:nanopc:raspi:vpn:serveur_vpn_dom" text:style-name="Internet_20_link" text:visited-style-name="Visited_20_Internet_20_Link">Un serveur VPN à domicile</text:a></text:span><text:span text:style-name="Strong_20_Emphasis">Owncloud</text:span> :<text:span text:style-name="Strong_20_Emphasis"><text:a xlink:type="simple" xlink:href="https://nfrappe.fr/doc-0/doku.php?id=materiel:nanopc:raspi:owncloud:start" text:style-name="Internet_20_link" text:visited-style-name="Visited_20_Internet_20_Link">Un serveur Owncloud</text:a></text:span><text:span text:style-name="Strong_20_Emphasis">BitTorrent</text:span> : <text:a xlink:type="simple" xlink:href="https://blog.snapdragon.cc/2012/06/29/raspberry-pi-as-bittorrent-server/" text:style-name="Internet_20_link" text:visited-style-name="Visited_20_Internet_20_Link">https://blog.snapdragon.cc/2012/06/29/raspberry-pi-as-bittorrent-server/</text:a><text:span text:style-name="Strong_20_Emphasis">NewsGroups</text:span> :<text:span text:style-name="Strong_20_Emphasis"><text:a xlink:type="simple" xlink:href="https://nfrappe.fr/doc-0/doku.php?id=materiel:nanopc:raspi:internet:sabnzbd:start" text:style-name="Internet_20_link" text:visited-style-name="Visited_20_Internet_20_Link">Comment transformer un Raspberry Pi en une machine Usenet toujours allumée</text:a></text:span><text:span text:style-name="Strong_20_Emphasis">GIT</text:span> : <text:a xlink:type="simple" xlink:href="https://tumblr.intranation.com/post/766290565/how-set-up-your-own-private-git-server-linux" text:style-name="Internet_20_link" text:visited-style-name="Visited_20_Internet_20_Link">https://tumblr.intranation.com/post/766290565/how-set-up-your-own-private-git-server-linux</text:a><text:span text:style-name="Strong_20_Emphasis">Mail</text:span> : <text:a xlink:type="simple" xlink:href="https://nfrappe.fr/doc-0/doku.php?id=materiel:nanopc:raspi:internet:serveur:serveur_mail:start" text:style-name="Internet_20_link" text:visited-style-name="Visited_20_Internet_20_Link">Un serveur de mail</text:a><text:span text:style-name="Strong_20_Emphasis">asterik</text:span> :<text:a xlink:type="simple" xlink:href="http://www.raspberry-asterisk.org/" text:style-name="Internet_20_link" text:visited-style-name="Visited_20_Internet_20_Link">http://www.raspberry-asterisk.org/</text:a><text:span text:style-name="Strong_20_Emphasis">Un serveur de synchro pour Firefox</text:span> : <text:a xlink:type="simple" xlink:href="http://www.wakdev.com/wiki/linux/148-monter-un-serveur-firefox-sync-raspberry-pi-debian.html" text:style-name="Internet_20_link" text:visited-style-name="Visited_20_Internet_20_Link">http://www.wakdev.com/wiki/linux/148-monter-un-serveur-firefox-sync-raspberry-pi-debian.html</text:a><text:span text:style-name="Strong_20_Emphasis">Autres applications</text:span> :<text:a xlink:type="simple" xlink:href="http://shadowblog.fr/article10/raspberry-pi-et-freebox" text:style-name="Internet_20_link" text:visited-style-name="Visited_20_Internet_20_Link">Freebox et Raspberry Pi</text:a><text:span text:style-name="Strong_20_Emphasis">robotique</text:span> :<text:a xlink:type="simple" xlink:href="http://www.raspberrypi.org/archives/2348" text:style-name="Internet_20_link" text:visited-style-name="Visited_20_Internet_20_Link">Un robot Roomba</text:a><text:a xlink:type="simple" xlink:href="http://www.wakdev.com/projets/roverpi.html" text:style-name="Internet_20_link" text:visited-style-name="Visited_20_Internet_20_Link">Un robot pilotable à distance</text:a><text:span text:style-name="Strong_20_Emphasis">GPIO</text:span> :<text:a xlink:type="simple" xlink:href="http://blog.idleman.fr/?p=1587" text:style-name="Internet_20_link" text:visited-style-name="Visited_20_Internet_20_Link">Raspberry Pi : utiliser le GPIO et interagir avec le monde réel</text:a><text:a xlink:type="simple" xlink:href="http://www.instructables.com/id/Raspberry-Pi-GPIO-home-automation/" text:style-name="Internet_20_link" text:visited-style-name="Visited_20_Internet_20_Link">Un serveur domotique GPIO</text:a><text:a xlink:type="simple" xlink:href="http://blog.idleman.fr/?p=1623" text:style-name="Internet_20_link" text:visited-style-name="Visited_20_Internet_20_Link">Allumer/éteindre une vraie lampe ou comment faire de la domotique low cost</text:a><text:a xlink:type="simple" xlink:href="http://blog.idleman.fr/?p=1970" text:style-name="Internet_20_link" text:visited-style-name="Visited_20_Internet_20_Link">Raspberry Pi : allumer des prises à distance</text:a><text:a xlink:type="simple" xlink:href="http://blog.idleman.fr/?p=1711" text:style-name="Internet_20_link" text:visited-style-name="Visited_20_Internet_20_Link">Jouer avec les ondes radio</text:a><text:a xlink:type="simple" xlink:href="http://blog.idleman.fr/?p=1920" text:style-name="Internet_20_link" text:visited-style-name="Visited_20_Internet_20_Link">Commander le Raspberry Pi par radio</text:a><text:a xlink:type="simple" xlink:href="http://blog.idleman.fr/?p=1788" text:style-name="Internet_20_link" text:visited-style-name="Visited_20_Internet_20_Link">Créer une interface vocale</text:a><text:a xlink:type="simple" xlink:href="http://www.raspberrypi.org/phpBB3/viewtopic.php?f=63&amp;t=25118&amp;p=231345" text:style-name="Internet_20_link" text:visited-style-name="Visited_20_Internet_20_Link">ouvrir sa porte de garage à la voix (grâce à S.I.R.I.)</text:a><text:a xlink:type="simple" xlink:href="http://cmusphinx.sourceforge.net" text:style-name="Internet_20_link" text:visited-style-name="Visited_20_Internet_20_Link">un projet libre (multilingual)</text:a><text:a xlink:type="simple" xlink:href="http://blog.idleman.fr/?p=1946" text:style-name="Internet_20_link" text:visited-style-name="Visited_20_Internet_20_Link">Relier le Raspberry Pi à un écran et afficher du texte</text:a><text:a xlink:type="simple" xlink:href="http://owen.brotherwood.biz/bilberry-rasp" text:style-name="Internet_20_link" text:visited-style-name="Visited_20_Internet_20_Link">Un connecteur OBD-II (pour la voiture)</text:a><text:a xlink:type="simple" xlink:href="http://blogs.fsfe.org/clemens/2012/10/30/the-one-button-audiobook-player/" text:style-name="Internet_20_link" text:visited-style-name="Visited_20_Internet_20_Link">Un lecteur d'audiobooks</text:a><text:a xlink:type="simple" xlink:href="http://www.instructables.com/id/LapPi-A-Raspberry-Pi-Netbook/" text:style-name="Internet_20_link" text:visited-style-name="Visited_20_Internet_20_Link">Un netbook</text:a><text:a xlink:type="simple" xlink:href="http://www.southampton.ac.uk/~sjc/raspberrypi/pi_supercomputer_southampton.htm" text:style-name="Internet_20_link" text:visited-style-name="Visited_20_Internet_20_Link">Un super ordinateur</text:a><text:a xlink:type="simple" xlink:href="http://fun2code-blog.blogspot.jp/2011/12/piratebox-on-android.html" text:style-name="Internet_20_link" text:visited-style-name="Visited_20_Internet_20_Link">Une pirateBox !</text:a> <text:note text:id="ftn0" text:note-class="footnote"><text:note-citation text:label="1)">1)</text:note-citation><text:note-body><text:p text:style-name="Text_20_body">pour créer un réseau local sans internet ; cf. piratebox</text:p></text:note-body></text:note><text:a xlink:type="simple" xlink:href="http://www.cjb.im/2012/06/raspberry-pi-wireless-display-using.html" text:style-name="Internet_20_link" text:visited-style-name="Visited_20_Internet_20_Link">Un cadre photo numérique</text:a><text:a xlink:type="simple" xlink:href="http://itp.nyu.edu/~wdl225/work/?p=286" text:style-name="Internet_20_link" text:visited-style-name="Visited_20_Internet_20_Link">Une liseuse vocale de tweets</text:a><text:a xlink:type="simple" xlink:href="http://li0r.wordpress.com/" text:style-name="Internet_20_link" text:visited-style-name="Visited_20_Internet_20_Link">Une alarme pour le domicile</text:a><text:a xlink:type="simple" xlink:href="http://blog.makezine.com/2012/12/10/raspberry-pi-as-an-fm-transmitter/" text:style-name="Internet_20_link" text:visited-style-name="Visited_20_Internet_20_Link">Un transmetteur FM</text:a><text:a xlink:type="simple" xlink:href="http://www.thepowerbase.com/2012/12/integreen-brings-open-source-traffic-monitoring-to-italy/" text:style-name="Internet_20_link" text:visited-style-name="Visited_20_Internet_20_Link">Un outil de surveillance du trafic routier</text:a><text:a xlink:type="simple" xlink:href="http://www.andadapt.com/2012/09/06/raspberry-pi-raspbian-hfs-afp-and-time-machine/" text:style-name="Internet_20_link" text:visited-style-name="Visited_20_Internet_20_Link">Une Time Machine</text:a><text:a xlink:type="simple" xlink:href="http://www.savagehomeautomation.com/projects/raspberry-pi-sunrise-sunset-timer-for-christmas-lights.html" text:style-name="Internet_20_link" text:visited-style-name="Visited_20_Internet_20_Link">Un module pour piloter ses guirlandes de Noël</text:a><text:a xlink:type="simple" xlink:href="http://blog.makerbar.com/?p=254" text:style-name="Internet_20_link" text:visited-style-name="Visited_20_Internet_20_Link">Des lunettes Raspberry Pi</text:a><text:a xlink:type="simple" xlink:href="http://pikiosk.tumblr.com/" text:style-name="Internet_20_link" text:visited-style-name="Visited_20_Internet_20_Link">Un distributeur de tickets</text:a><text:a xlink:type="simple" xlink:href="http://blog.notdot.net/2012/09/Penny-for-your-thoughts" text:style-name="Internet_20_link" text:visited-style-name="Visited_20_Internet_20_Link">Une machine à conseils</text:a><text:a xlink:type="simple" xlink:href="http://downloads.raspberrypi.org/Raspberry_Pi_Education_Manual.pdf" text:style-name="Internet_20_link" text:visited-style-name="Visited_20_Internet_20_Link">Un ordinateur pour apprendre aux enfants à développer des jeux vidéos [PDF]</text:a><text:a xlink:type="simple" xlink:href="http://wolframpc.blogspot.fr/p/raspberry-pi-car-pc-project.html" text:style-name="Internet_20_link" text:visited-style-name="Visited_20_Internet_20_Link">Un ordinateur de bord pour la voiture</text:a><text:a xlink:type="simple" xlink:href="http://blog.pwnieexpress.com/post/24967860602/raspberry-pwn-a-pentesting-release-for-the-raspberry" text:style-name="Internet_20_link" text:visited-style-name="Visited_20_Internet_20_Link">Une boite à outils pour faire du pentest (avec Pwnie Express)</text:a><text:a xlink:type="simple" xlink:href="http://learn.adafruit.com/light-painting-with-raspberry-pi/overview" text:style-name="Internet_20_link" text:visited-style-name="Visited_20_Internet_20_Link">Du LightPainting (à voir, c'est magnifique)</text:a><text:a xlink:type="simple" xlink:href="http://blog.retep.org/2012/07/30/installing-a-usb-weather-station-on-a-raspberry-pi-part-1/" text:style-name="Internet_20_link" text:visited-style-name="Visited_20_Internet_20_Link">Une station météo</text:a><text:a xlink:type="simple" xlink:href="https://wiki.bitlair.nl/Pages/Projects/Netlight" text:style-name="Internet_20_link" text:visited-style-name="Visited_20_Internet_20_Link">Un indicateur visuel pour savoir si vous êtes toujours connecté au net</text:a><text:a xlink:type="simple" xlink:href="https://bitcointalk.org/index.php?topic=93724.0" text:style-name="Internet_20_link" text:visited-style-name="Visited_20_Internet_20_Link">Un portefeuille pour transporter les Bitcoins</text:a><text:a xlink:type="simple" xlink:href="http://davidhunt.ie/?p=2641" text:style-name="Internet_20_link" text:visited-style-name="Visited_20_Internet_20_Link">Un module DSLR qui se connecte à un appareil photo Reflex et qui permet de transférer les images via le Wifi ou de contrôler le déclenchement à distance</text:a><text:a xlink:type="simple" xlink:href="http://www.daveakerman.com/?p=592" text:style-name="Internet_20_link" text:visited-style-name="Visited_20_Internet_20_Link">Un module de prise de photo en haute atmosphère avec un ballon sonde</text:a><text:a xlink:type="simple" xlink:href="http://www.instructables.com/id/USB-RFID-Python-Pub-Sub-MQTT/" text:style-name="Internet_20_link" text:visited-style-name="Visited_20_Internet_20_Link">Un lecteur RFID</text:a><text:a xlink:type="simple" xlink:href="http://www.milos.ivanovic.co.nz/blog/252" text:style-name="Internet_20_link" text:visited-style-name="Visited_20_Internet_20_Link">Un tracker GPS</text:a><text:a xlink:type="simple" xlink:href="http://pingbin.com/2012/12/raspberry-pi-web-cam-server-motion/" text:style-name="Internet_20_link" text:visited-style-name="Visited_20_Internet_20_Link">Un serveur de webcam</text:a><text:a xlink:type="simple" xlink:href="http://blog.makezine.com/2013/01/03/best-of-2012-raspberry-pi-projects/" text:style-name="Internet_20_link" text:visited-style-name="Visited_20_Internet_20_Link">Une Beetbox pour faire de la musique avec des betteraves !</text:a><text:a xlink:type="simple" xlink:href="http://www.botched.co.uk/picopters-maiden-flight/" text:style-name="Internet_20_link" text:visited-style-name="Visited_20_Internet_20_Link">Un quadcopter pour survoler le jardin de la voisine</text:a><text:a xlink:type="simple" xlink:href="http://blog.ianrenton.com/raspberry-tank-build-diary/" text:style-name="Internet_20_link" text:visited-style-name="Visited_20_Internet_20_Link">Un char d'assaut</text:a><text:a xlink:type="simple" xlink:href="http://moccapi.blogspot.fr/" text:style-name="Internet_20_link" text:visited-style-name="Visited_20_Internet_20_Link">Une machine à café pilotable et programmable à distance</text:a><text:a xlink:type="simple" xlink:href="http://www.instructables.com/id/Raspberry-Pi-Tor-relay/" text:style-name="Internet_20_link" text:visited-style-name="Visited_20_Internet_20_Link">Un relais TOR</text:a><text:a xlink:type="simple" xlink:href="http://www.ponnuki.net/2012/09/kindleberry-pi/" text:style-name="Internet_20_link" text:visited-style-name="Visited_20_Internet_20_Link">Du détournement de Kindle pour l'utiliser comme un écran</text:a> (voir <text:a xlink:type="simple" xlink:href="http://www.amazon.fr/gp/product/B0083PWAWU/ref=as_li_ss_tl?ie=UTF8&amp;tag=amazon03abc-21&amp;linkCode=as2&amp;camp=1642&amp;creative=19458&amp;creativeASIN=B0083PWAWU" text:style-name="Internet_20_link" text:visited-style-name="Visited_20_Internet_20_Link">http://www.amazon.fr/gp/product/B0083PWAWU/ref=as_li_ss_tl?ie=UTF8&amp;tag=amazon03abc-21&amp;linkCode=as2&amp;camp=1642&amp;creative=19458&amp;creativeASIN=B0083PWAWU</text:a>)<text:a xlink:type="simple" xlink:href="http://www.instructables.com/id/Portable-native-MOD-player-based-on-Raspberry-PI-/" text:style-name="Internet_20_link" text:visited-style-name="Visited_20_Internet_20_Link">Un baladeur capable de lire du MOD, S3M, IT ou encore XM</text:a><text:a xlink:type="simple" xlink:href="http://www.raspberrypi.org/phpBB3/viewtopic.php?f=78&amp;t=20461" text:style-name="Internet_20_link" text:visited-style-name="Visited_20_Internet_20_Link">Une Super Nintendo</text:a><text:a xlink:type="simple" xlink:href="http://engineer.john-whittington.co.uk/2012/08/airpi-diy-airplay-speakers/" text:style-name="Internet_20_link" text:visited-style-name="Visited_20_Internet_20_Link">Des enceintes AirPlay</text:a><text:a xlink:type="simple" xlink:href="http://learn.adafruit.com/raspberry-pi-e-mail-notifier-using-leds" text:style-name="Internet_20_link" text:visited-style-name="Visited_20_Internet_20_Link">Un avertisseur d'emails reçus</text:a><text:a xlink:type="simple" xlink:href="http://www.jeremymorgan.com/tutorials/raspberry-pi/how-to-overclock-raspberry-pi/" text:style-name="Internet_20_link" text:visited-style-name="Visited_20_Internet_20_Link">Un Raspberry Pi… overclocké</text:a><text:a xlink:type="simple" xlink:href="http://www.tech-fruits.com/hardware/raspberry-pi-in-a-pinball-system/" text:style-name="Internet_20_link" text:visited-style-name="Visited_20_Internet_20_Link">Un flipper</text:a><text:a xlink:type="simple" xlink:href="http://hackaday.com/2013/01/13/putting-the-bbc-in-seattle/" text:style-name="Internet_20_link" text:visited-style-name="Visited_20_Internet_20_Link">Une radio pour écouter la BBC avec le décalage horaire</text:a><text:a xlink:type="simple" xlink:href="http://www.ikeahackers.net/2013/01/lack-arcade-coffee-table.html" text:style-name="Internet_20_link" text:visited-style-name="Visited_20_Internet_20_Link">Une table basse de jeux d'arcade</text:a><text:a xlink:type="simple" xlink:href="http://www.raspberrypi.org/archives/2412" text:style-name="Internet_20_link" text:visited-style-name="Visited_20_Internet_20_Link">Une borne d'arcade MAME</text:a><text:a xlink:type="simple" xlink:href="http://www.chrismarion.net/index.php?option=com_content&amp;view=article&amp;id=170:firehero-3&amp;catid=43:pyrotechnics&amp;Itemid=226" text:style-name="Internet_20_link" text:visited-style-name="Visited_20_Internet_20_Link">Un spectacle pyrotechnique</text:a></text:p>
      <text:h text:style-name="Heading_20_3" text:outline-level="3"><text:bookmark-start text:name="__RefHeading___nas_5"/><text:bookmark-start text:name="nas"/>NAS<text:bookmark-end text:name="__RefHeading___nas_5"/><text:bookmark-end text:name="nas"/></text:h>
      <text:h text:style-name="Heading_20_4" text:outline-level="4"><text:bookmark-start text:name="__RefHeading___acceder_au_nas_depuis_un_autre_pc_6"/><text:bookmark-start text:name="acceder_au_nas_depuis_un_autre_pc"/>Accéder au NAS depuis un autre PC<text:bookmark-end text:name="__RefHeading___acceder_au_nas_depuis_un_autre_pc_6"/><text:bookmark-end text:name="acceder_au_nas_depuis_un_autre_pc"/></text:h>
      <text:p text:style-name="Text_20_body"><text:span text:style-name="Strong_20_Emphasis">Depuis un PC sous Windows</text:span> :Un clic droit sur le poste de travail, ajouter un lecteur réseau. Renseigner :<text:span text:style-name="Strong_20_Emphasis">la lettre à utiliser</text:span> pour ce disque<text:span text:style-name="Strong_20_Emphasis">le répertoire</text:span>, de la forme : <text:span text:style-name="Strong_20_Emphasis">\\framboise.local\reservoirs</text:span> ou <text:span text:style-name="Strong_20_Emphasis">\\192.168.0.31\reservoirs</text:span>pour un utilisateur enregistré : son nompour la zone publique, son répertoirecocher <text:span text:style-name="Strong_20_Emphasis">reconnecter au démarrage</text:span>Il est demandé un nom et un mot de passe :Fournir ceux d'un utilisateur enregistré sur samba du Raspberry Pi (en général, <text:span text:style-name="Strong_20_Emphasis">pi</text:span>).Pour la zone publique, n'importe quel nom convient.<text:span text:style-name="Strong_20_Emphasis">Depuis un PC sous Linux</text:span> :<text:span text:style-name="Strong_20_Emphasis">Installez <text:a xlink:type="simple" xlink:href="apt://cifs-utils" text:style-name="Internet_20_link" text:visited-style-name="Visited_20_Internet_20_Link">cifs-utils</text:a></text:span> </text:p>
      <text:p text:style-name="Command Line Interface"><text:span text:style-name="PluginODTAutoStyle_span_1">...@...:~$ </text:span><text:span text:style-name="PluginODTAutoStyle_span_2">sudo apt install {cifs-utils}</text:span></text:p>
      <text:p text:style-name="Text_20_body"><text:span text:style-name="Strong_20_Emphasis">Méthode graphique</text:span> :Ouvrez Nautilus.Tapez <text:span text:style-name="Plugin_Keyboard___keyboard">Ctrl</text:span>+<text:span text:style-name="Plugin_Keyboard___keyboard">L</text:span> et entrez :</text:p>
      <text:p text:style-name="Command Line Interface"><text:span text:style-name="PluginODTAutoStyle_span_3">smb://&lt;serveur&gt;/&lt;partage&gt;</text:span></text:p>
      <text:p text:style-name="Text_20_body"><text:span text:style-name="Strong_20_Emphasis">&lt;serveur&gt;</text:span> : adresse IP ou nom d'hôte du Raspberry Pi<text:span text:style-name="Strong_20_Emphasis">&lt;partage&gt;</text:span> : répertoire auquel se connecter.Renseignez :l'utilisateur (pi)le mot de passe (raspberry)cochez retenir toujours si vous voulez<draw:frame draw:style-name="mediacenter" draw:name="0" text:anchor-type="paragraph" draw:z-index="0" svg:width="15.71625cm" svg:height="7.858125cm"><draw:image xlink:href="Pictures/bc8b682f9077bcb11d2b9cc1c4f5b273.png" xlink:type="simple" xlink:show="embed" xlink:actuate="onLoad"/></draw:frame><text:span text:style-name="Strong_20_Emphasis">On peut aussi</text:span> entrer <text:span text:style-name="Plugin_Keyboard___keyboard">Ctrl</text:span>+<text:span text:style-name="Plugin_Keyboard___keyboard">L</text:span> puis :</text:p>
      <text:p text:style-name="Command Line Interface"><text:span text:style-name="PluginODTAutoStyle_span_4">smb://&lt;serveur&gt;</text:span></text:p>
      <text:p text:style-name="Text_20_body">et naviguer dans les partages.</text:p>
      <text:h text:style-name="Heading_20_4" text:outline-level="4"><text:bookmark-start text:name="__RefHeading___pour_monter_le_nas_en_permanence_7"/><text:bookmark-start text:name="pour_monter_le_nas_en_permanence"/>Pour monter le NAS en permanence<text:bookmark-end text:name="__RefHeading___pour_monter_le_nas_en_permanence_7"/><text:bookmark-end text:name="pour_monter_le_nas_en_permanence"/></text:h>
      <text:p text:style-name="Text_20_body">Placez-vous sur le PC qui doit accéder au disque.<text:span text:style-name="Strong_20_Emphasis">Installez <text:a xlink:type="simple" xlink:href="apt://apt&amp;#62;cifs-utils" text:style-name="Internet_20_link" text:visited-style-name="Visited_20_Internet_20_Link">apt&gt;cifs-utils</text:a></text:span></text:p>
      <text:p text:style-name="Command Line Interface"><text:span text:style-name="PluginODTAutoStyle_span_5">...@...:~$ </text:span><text:span text:style-name="PluginODTAutoStyle_span_6">sudo apt install {cifs-utils}</text:span></text:p>
      <text:p text:style-name="Text_20_body">Par exemple, soit à monter le répertoire <text:span text:style-name="Strong_20_Emphasis">reservoirs</text:span> du NAS :<text:span text:style-name="Strong_20_Emphasis">nom de partage samba</text:span> : reservoirs<text:span text:style-name="Strong_20_Emphasis">utilisateur samba</text:span> : pi<text:span text:style-name="Strong_20_Emphasis">mot de passe samba</text:span> : raspberrySur ce PC, créez un répertoire de montage :</text:p>
      <text:p text:style-name="Command Line Interface"><text:span text:style-name="PluginODTAutoStyle_span_7">...@...:~ $ </text:span><text:span text:style-name="PluginODTAutoStyle_span_8">sudo mkdir /disk/reservoirs</text:span></text:p>
      <text:p text:style-name="Text_20_body">Éditez avec les droits d'administration le fichier <text:span text:style-name="Strong_20_Emphasis">/etc/fstab</text:span> et ajoutez la ligne :</text:p>
      <text:p text:style-name="Preformatted_20_Text">//framboise.local/reservoirs<text:tab/>/disk/reservoirs<text:tab/>cifs<text:tab/>credentials=/etc/framboise.credentials<text:tab/>0<text:tab/>0</text:p>
      <text:p text:style-name="Text_20_body">D'autres options peuvent être ajoutées au fichier /etc/fstab selon les besoins (les ajouter, séparées par des virgules) :<text:span text:style-name="Strong_20_Emphasis">user</text:span> : permet le montage par les utilisateurs normaux<text:span text:style-name="Strong_20_Emphasis">noauto</text:span> : empêche le montage automatique au démarrage du système<text:span text:style-name="Strong_20_Emphasis">guest</text:span> : montage sans protection par mot de passeCréez avec les droits d'administration le fichier <text:span text:style-name="Strong_20_Emphasis">/etc/framboise.credentials</text:span> et inscrivez-y le nom d'utilisateur et son mot de passe, comme ceci :</text:p>
      <text:p text:style-name="Preformatted_20_Text">username=pi<text:line-break/>password=&lt;raspberry&gt;</text:p>
      <text:p text:style-name="Text_20_body">Protégez les fichiers credentials par :</text:p>
      <text:p text:style-name="Command Line Interface"><text:span text:style-name="PluginODTAutoStyle_span_9">...@...:~ $ </text:span><text:span text:style-name="PluginODTAutoStyle_span_10">sudo chmod 600 /etc/*.credentials</text:span></text:p>
      <text:p text:style-name="Text_20_body">Les entrées ajoutées à /etc/fstab sont montées au démarrage. On peut aussi les monter à la main en exécutant une de ces trois commandes :</text:p>
      <text:p text:style-name="Command Line Interface"><text:span text:style-name="PluginODTAutoStyle_span_11">...@...:~ $ </text:span><text:span text:style-name="PluginODTAutoStyle_span_12">mount //192.168.0.31/reservoirs</text:span></text:p>
      <text:p text:style-name="Command Line Interface"><text:span text:style-name="PluginODTAutoStyle_span_13">...@...:~ $ </text:span><text:span text:style-name="PluginODTAutoStyle_span_14">mount //framboise.local/reservoirs</text:span></text:p>
      <text:p text:style-name="Command Line Interface"><text:span text:style-name="PluginODTAutoStyle_span_15">...@...:~ $ </text:span><text:span text:style-name="PluginODTAutoStyle_span_16">mount /disk/reservoirs</text:span></text:p>
      <text:p text:style-name="Text_20_body"><draw:frame draw:style-name="PluginODTAutoStyle_Frame_17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Pour une freebox, on utilise la même méthode avec un fichier /etc/freebox.credentials sans user ni mdp, tel que :</text:p><text:p text:style-name="Preformatted_20_Text">username=<text:line-break/>password=</text:p></table:table-cell></table:table-row></table:table></draw:text-box></draw:frame></text:p>
      <text:h text:style-name="Heading_20_3" text:outline-level="3"><text:bookmark-start text:name="__RefHeading___client_torrent_8"/><text:bookmark-start text:name="client_torrent"/>Client torrent<text:bookmark-end text:name="__RefHeading___client_torrent_8"/><text:bookmark-end text:name="client_torrent"/></text:h>
      <text:p text:style-name="Command Line Interface"><text:span text:style-name="PluginODTAutoStyle_span_21">...@...:~ $ </text:span><text:span text:style-name="PluginODTAutoStyle_span_22">sudo apt install transmission-daemon avahi-daemon</text:span></text:p>
      <text:p text:style-name="Text_20_body">Pour cela, lancer les commandes :</text:p>
      <text:p text:style-name="Text_20_body">sudo apt-get -y install php5-gd php5-curlapache2 php5-json curl libcurl3 libcurl4-openssl-dev php5-curl libapache2-mod-php5 php5-fpm</text:p>
      <text:p text:style-name="Text_20_body"><text:a xlink:type="simple" xlink:href="https://nfrappe.fr/doc-0/doku.php?id=tutoriel:mini-tutoriels:ficedit#modifier_un_fichier_avec_les_droits_d_administration" text:style-name="Internet_20_link" text:visited-style-name="Visited_20_Internet_20_Link">Ouvrir avec les droits d'administration</text:a> le fichier <text:span text:style-name="Strong_20_Emphasis">/etc/php5/apache2/php.ini</text:span> pour configurer l’upload et les posts maximum de fichier :</text:p>
      <text:p text:style-name="Preformatted_20_Text">upload_max_filesize 1024M<text:line-break/>post_max_size 1024M<text:line-break/>extension=apc.so</text:p>
      <text:h text:style-name="Heading_20_3" text:outline-level="3"><text:bookmark-start text:name="__RefHeading___la_ligne_de_commande_linux_9"/><text:bookmark-start text:name="la_ligne_de_commande_linux"/>La ligne de commande Linux<text:bookmark-end text:name="__RefHeading___la_ligne_de_commande_linux_9"/><text:bookmark-end text:name="la_ligne_de_commande_linux"/></text:h>
      <text:p text:style-name="Text_20_body">Le système d'exploitation sur votre RasPi est une version de Linux. Il ressemble un peu à Windows, ou au système d'exploitation Mac. Il dispose d'une interface utilisateur graphique (GUI) qui permet d'interagir avec les dossiers et fichiers par double-clic droit ou clic gauche, ou glisser-déposer.</text:p>
      <text:h text:style-name="Heading_20_3" text:outline-level="3"><text:bookmark-start text:name="__RefHeading___commandes_ssh_utiles_10"/><text:bookmark-start text:name="commandes_ssh_utiles"/>Commandes ssh utiles<text:bookmark-end text:name="__RefHeading___commandes_ssh_utiles_10"/><text:bookmark-end text:name="commandes_ssh_utiles"/></text:h>
      <text:p text:style-name="Text_20_body"><text:span text:style-name="Strong_20_Emphasis">Login/mdp</text:span> :Login : piMot de passe au premier démarrage :en Qwerty : rqspberryen Azerty : raspberry<text:span text:style-name="Strong_20_Emphasis">Éteindre le Raspberry Pi</text:span> :</text:p>
      <text:p text:style-name="Command Line Interface"><text:span text:style-name="PluginODTAutoStyle_span_23">...@...:~ $ </text:span><text:span text:style-name="PluginODTAutoStyle_span_24">sudo halt</text:span></text:p>
      <text:p text:style-name="Text_20_body"><text:span text:style-name="Strong_20_Emphasis">Redémarrer le Raspberry Pi</text:span> :</text:p>
      <text:p text:style-name="Command Line Interface"><text:span text:style-name="PluginODTAutoStyle_span_25">...@...:~ $ </text:span><text:span text:style-name="PluginODTAutoStyle_span_26">sudo reboot</text:span></text:p>
      <text:p text:style-name="Text_20_body"><text:span text:style-name="Strong_20_Emphasis">Connaître son adresse IP</text:span> :</text:p>
      <text:p text:style-name="Command Line Interface"><text:span text:style-name="PluginODTAutoStyle_span_27">...@...:~ $ </text:span><text:span text:style-name="PluginODTAutoStyle_span_28">ifconfig eth0</text:span></text:p>
      <text:p text:style-name="Text_20_body"><text:span text:style-name="Strong_20_Emphasis">Renouveler l'adresse IP en dhcp</text:span> :</text:p>
      <text:p text:style-name="Command Line Interface"><text:span text:style-name="PluginODTAutoStyle_span_29">...@...:~ $ </text:span><text:span text:style-name="PluginODTAutoStyle_span_30">sudo dhclient eth0</text:span></text:p>
      <text:p text:style-name="Text_20_body"><text:span text:style-name="Strong_20_Emphasis">Lire un fichier texte</text:span> :</text:p>
      <text:p text:style-name="Command Line Interface"><text:span text:style-name="PluginODTAutoStyle_span_31">...@...:~ $ </text:span><text:span text:style-name="PluginODTAutoStyle_span_32">cat chemindufichier</text:span></text:p>
      <text:p text:style-name="Text_20_body"><text:span text:style-name="Strong_20_Emphasis">Éditer un fichier texte</text:span> :</text:p>
      <text:p text:style-name="Command Line Interface"><text:span text:style-name="PluginODTAutoStyle_span_33">...@...:~ $ </text:span><text:span text:style-name="PluginODTAutoStyle_span_34">sudo nano chemin/du/fichier</text:span></text:p>
      <text:p text:style-name="Text_20_body"><text:span text:style-name="Strong_20_Emphasis">Vérifier la température du Raspberry Pi</text:span> :</text:p>
      <text:p text:style-name="Command Line Interface"><text:span text:style-name="PluginODTAutoStyle_span_35">...@...:~ $ </text:span><text:span text:style-name="PluginODTAutoStyle_span_36">sudo /opt/vc/bin/vcgencmd measure_temp</text:span></text:p>
      <text:p text:style-name="Text_20_body"><text:span text:style-name="Strong_20_Emphasis">configuration du Raspberry Pi</text:span> :</text:p>
      <text:p text:style-name="Command Line Interface"><text:span text:style-name="PluginODTAutoStyle_span_37">...@...:~ $ </text:span><text:span text:style-name="PluginODTAutoStyle_span_38">sudo raspi-config</text:span></text:p>
      <text:p text:style-name="Text_20_body">commande essentielle qui permet de :étendre la partitionmodifier l'overscan (les marges) de l'écranchoisir la disposition du clavierchanger le mot de passe de l'utilisateur “pi”modifier les préférences localesmodifier le fuseau horairegérer le partage de la mémoireactiver le SSHdémarrer sur l'interface graphique<text:span text:style-name="Strong_20_Emphasis">Mise à jour du système</text:span> :</text:p>
      <text:p text:style-name="Command Line Interface"><text:span text:style-name="PluginODTAutoStyle_span_39">...@...:~ $ </text:span><text:span text:style-name="PluginODTAutoStyle_span_40">sudo apt update</text:span></text:p>
      <text:p text:style-name="Text_20_body"><text:span text:style-name="Strong_20_Emphasis">Démarrer l'environnement graphique</text:span> :</text:p>
      <text:p text:style-name="Command Line Interface"><text:span text:style-name="PluginODTAutoStyle_span_41">...@...:~ $ </text:span><text:span text:style-name="PluginODTAutoStyle_span_42">startx</text:span></text:p>
      <text:h text:style-name="Heading_20_3" text:outline-level="3"><text:bookmark-start text:name="__RefHeading___executer_un_bureau_a_distance_sur_raspberry_pi_11"/><text:bookmark-start text:name="executer_un_bureau_a_distance_sur_raspberry_pi"/>Exécuter un bureau à distance sur Raspberry Pi<text:bookmark-end text:name="__RefHeading___executer_un_bureau_a_distance_sur_raspberry_pi_11"/><text:bookmark-end text:name="executer_un_bureau_a_distance_sur_raspberry_pi"/></text:h>
      <text:p text:style-name="Text_20_body"><text:span text:style-name="Strong_20_Emphasis"><text:a xlink:type="simple" xlink:href="https://nfrappe.fr/doc-0/doku.php?id=materiel:nanopc:raspi:accesadist:start" text:style-name="Internet_20_link" text:visited-style-name="Visited_20_Internet_20_Link">Trois façons d'exécuter un bureau à distance sur un raspberry pi</text:a></text:span></text:p>
      <text:h text:style-name="Heading_20_2" text:outline-level="2"><text:bookmark-start text:name="__RefHeading___voir_aussi_12"/><text:bookmark-start text:name="voir_aussi"/>Voir aussi<text:bookmark-end text:name="__RefHeading___voir_aussi_12"/><text:bookmark-end text:name="voir_aussi"/></text:h>
      <text:p text:style-name="Text_20_body"><text:span text:style-name="Strong_20_Emphasis">(en)</text:span> Le site officiel du Raspberry Pi : <text:a xlink:type="simple" xlink:href="http://raspberrypi.org/" text:style-name="Internet_20_link" text:visited-style-name="Visited_20_Internet_20_Link">http://raspberrypi.org/</text:a><text:span text:style-name="Strong_20_Emphasis">(fr)</text:span> Un forum en français : <text:a xlink:type="simple" xlink:href="http://www.raspberrypi.org/phpBB3/viewforum.php?f=65&amp;sid=2038aef5512163eaca96eae65a5acc17" text:style-name="Internet_20_link" text:visited-style-name="Visited_20_Internet_20_Link">http://www.raspberrypi.org/phpBB3/viewforum.php?f=65&amp;sid=2038aef5512163eaca96eae65a5acc17</text:a><text:span text:style-name="Strong_20_Emphasis">(fr)</text:span> L'excellent blog de Idleman : <text:a xlink:type="simple" xlink:href="http://blog.idleman.fr/sommaire-raspberry-pi-arduino-domotique-robotique-et-pleins-de-trucs-en-ique/" text:style-name="Internet_20_link" text:visited-style-name="Visited_20_Internet_20_Link">http://blog.idleman.fr/sommaire-raspberry-pi-arduino-domotique-robotique-et-pleins-de-trucs-en-ique/</text:a><text:span text:style-name="Strong_20_Emphasis">(fr)</text:span> <text:a xlink:type="simple" xlink:href="https://www.framboise314.fr/" text:style-name="Internet_20_link" text:visited-style-name="Visited_20_Internet_20_Link">Framboise314.fr</text:a><text:span text:style-name="Strong_20_Emphasis">(fr)</text:span> <text:a xlink:type="simple" xlink:href="https://www.framboise314.fr/raspberry-pi-4-4-nouveautes-qui-vont-vous-faire-craquer/#Alimentation_du_Raspberry_Pi_4" text:style-name="Internet_20_link" text:visited-style-name="Visited_20_Internet_20_Link">Raspberry Pi 4 : 4 nouveautés qui vont vous faire craquer !</text:a><text:span text:style-name="Strong_20_Emphasis">(fr)</text:span> Un excellent article : <text:a xlink:type="simple" xlink:href="http://alexandre-laurent.developpez.com/articles/hardware/raspberry-pi/mise-en-route/" text:style-name="Internet_20_link" text:visited-style-name="Visited_20_Internet_20_Link">http://alexandre-laurent.developpez.com/articles/hardware/raspberry-pi/mise-en-route/</text:a><text:span text:style-name="Strong_20_Emphasis">(fr)</text:span> <text:a xlink:type="simple" xlink:href="https://raspberry-pi.fr/" text:style-name="Internet_20_link" text:visited-style-name="Visited_20_Internet_20_Link">Raspbian-france.fr</text:a><text:span text:style-name="Strong_20_Emphasis">(fr)</text:span> <text:a xlink:type="simple" xlink:href="https://alain-michel.canoprof.fr/eleve/tutoriels/raspberry/premiers-pas-raspberrypi.pdf" text:style-name="Internet_20_link" text:visited-style-name="Visited_20_Internet_20_Link">https://alain-michel.canoprof.fr/eleve/tutoriels/raspberry/premiers-pas-raspberrypi.pdf</text:a><text:span text:style-name="Strong_20_Emphasis">(fr)</text:span> <text:a xlink:type="simple" xlink:href="https://raspbian-france.fr/creation-carte-sd-raspberry-raspbian-sous-gnulinux/" text:style-name="Internet_20_link" text:visited-style-name="Visited_20_Internet_20_Link">Installer une carte SD Raspberry avec Raspbian sous GNU/Linux</text:a><text:span text:style-name="Strong_20_Emphasis">Où l'acheter ?</text:span> (délais d'environ 2 semaines pour la France)<text:span text:style-name="Strong_20_Emphasis">(fr)</text:span> Kubii, distributeur officiel en France pour Farnell : <text:a xlink:type="simple" xlink:href="http://www.kubii.fr/fr/" text:style-name="Internet_20_link" text:visited-style-name="Visited_20_Internet_20_Link">http://www.kubii.fr/fr/</text:a><text:span text:style-name="Strong_20_Emphasis">(en)</text:span> Farnell Element 14 : <text:a xlink:type="simple" xlink:href="http://www.element14.com/community/groups/raspberry-pi" text:style-name="Internet_20_link" text:visited-style-name="Visited_20_Internet_20_Link">http://www.element14.com/community/groups/raspberry-pi</text:a><text:span text:style-name="Strong_20_Emphasis">(en)</text:span> RS : <text:a xlink:type="simple" xlink:href="http://uk.rs-online.com/web/generalDisplay.html?id=raspberrypi" text:style-name="Internet_20_link" text:visited-style-name="Visited_20_Internet_20_Link">http://uk.rs-online.com/web/generalDisplay.html?id=raspberrypi</text:a><text:span text:style-name="Strong_20_Emphasis">(en)</text:span> Allied electronics : <text:a xlink:type="simple" xlink:href="http://www.alliedelec.com/lp/120626raso/" text:style-name="Internet_20_link" text:visited-style-name="Visited_20_Internet_20_Link">http://www.alliedelec.com/lp/120626raso/</text:a><text:span text:style-name="Strong_20_Emphasis">(en)</text:span> ModMyPi : <text:a xlink:type="simple" xlink:href="https://www.modmypi.com/" text:style-name="Internet_20_link" text:visited-style-name="Visited_20_Internet_20_Link">https://www.modmypi.com/</text:a><text:span text:style-name="Strong_20_Emphasis">Autres</text:span><text:span text:style-name="Strong_20_Emphasis">Un plan interactif</text:span> : <text:a xlink:type="simple" xlink:href="http://raspmap.tsar.in/" text:style-name="Internet_20_link" text:visited-style-name="Visited_20_Internet_20_Link">http://raspmap.tsar.in/</text:a><text:span text:style-name="Strong_20_Emphasis">(en)</text:span> [<text:a xlink:type="simple" xlink:href="https://learn.adafruit.com/downloads/pdf/running-programs-automatically-on-your-tiny-computer.pdf]]" text:style-name="Internet_20_link" text:visited-style-name="Visited_20_Internet_20_Link">https://learn.adafruit.com/downloads/pdf/running-programs-automatically-on-your-tiny-computer.pdf]]</text:a><text:span text:style-name="Strong_20_Emphasis">(fr)</text:span> Shadow blog <text:a xlink:type="simple" xlink:href="http://shadowblog.fr" text:style-name="Internet_20_link" text:visited-style-name="Visited_20_Internet_20_Link">http://shadowblog.fr</text:a>, un autre blog avec en particulier :<text:a xlink:type="simple" xlink:href="http://shadowblog.fr/article4/debuter-avec-le-raspberry-pi" text:style-name="Internet_20_link" text:visited-style-name="Visited_20_Internet_20_Link">http://shadowblog.fr/article4/debuter-avec-le-raspberry-pi|Débuter avec le Raspberry Pi</text:a><text:a xlink:type="simple" xlink:href="http://shadowblog.fr/article13/ajouter-un-motd-au-raspberry-pi" text:style-name="Internet_20_link" text:visited-style-name="Visited_20_Internet_20_Link">Ajouter un MOTD au Raspberry Pi</text:a><text:span text:style-name="Strong_20_Emphasis">(fr)</text:span> <text:a xlink:type="simple" xlink:href="http://raspbian-france.fr/raspberry-pi-2/" text:style-name="Internet_20_link" text:visited-style-name="Visited_20_Internet_20_Link">http://raspbian-france.fr/raspberry-pi-2/</text:a><text:span text:style-name="Strong_20_Emphasis">Une carte d’extension intéressante : la X100 de suptronics</text:span> :<text:span text:style-name="Strong_20_Emphasis">(en)</text:span> : <text:a xlink:type="simple" xlink:href="http://www.suptronics.com/RPI.html" text:style-name="Internet_20_link" text:visited-style-name="Visited_20_Internet_20_Link">http://www.suptronics.com/RPI.html</text:a><text:span text:style-name="Strong_20_Emphasis">(fr)</text:span> : <text:a xlink:type="simple" xlink:href="http://www.framboise314.fr/une-carte-dextension-multifonction-pour-le-raspberry-pi/" text:style-name="Internet_20_link" text:visited-style-name="Visited_20_Internet_20_Link">http://www.framboise314.fr/une-carte-dextension-multifonction-pour-le-raspberry-pi/</text:a><text:span text:style-name="Strong_20_Emphasis">(en)</text:span> vendeur : <text:a xlink:type="simple" xlink:href="http://dx.com/p/expansion-board-made-for-raspberry-pi-multicolor-black-278750#.Uw8VmNsir9J" text:style-name="Internet_20_link" text:visited-style-name="Visited_20_Internet_20_Link">http://dx.com/p/expansion-board-made-for-raspberry-pi-multicolor-black-278750#.Uw8VmNsir9J</text:a><text:span text:style-name="Strong_20_Emphasis">Applications</text:span> :<text:span text:style-name="Strong_20_Emphasis">(fr)</text:span> Plus de 50 idées pour votre Raspberry Pi par Korben : <text:a xlink:type="simple" xlink:href="http://korben.info/idees-raspberry-pi.html" text:style-name="Internet_20_link" text:visited-style-name="Visited_20_Internet_20_Link">http://korben.info/idees-raspberry-pi.html</text:a><text:span text:style-name="Strong_20_Emphasis">(fr)</text:span> le tutoriel de benji : <text:a xlink:type="simple" xlink:href="http://www.benji1000.net/tutoriel-pour-debuter-avec-le-raspberry-pi/" text:style-name="Internet_20_link" text:visited-style-name="Visited_20_Internet_20_Link">http://www.benji1000.net/tutoriel-pour-debuter-avec-le-raspberry-pi/</text:a><text:span text:style-name="Strong_20_Emphasis">(fr)</text:span> Un Raspberry Pi… overclocké : <text:a xlink:type="simple" xlink:href="http://www.jeremymorgan.com/tutorials/raspberry-pi/how-to-overclock-raspberry-pi/" text:style-name="Internet_20_link" text:visited-style-name="Visited_20_Internet_20_Link">http://www.jeremymorgan.com/tutorials/raspberry-pi/how-to-overclock-raspberry-pi/</text:a><text:span text:style-name="Strong_20_Emphasis">Magazine spécialisé The MagPi</text:span> :<text:span text:style-name="Strong_20_Emphasis">(fr)</text:span> <text:a xlink:type="simple" xlink:href="http://www.themagpi.com/fr" text:style-name="Internet_20_link" text:visited-style-name="Visited_20_Internet_20_Link">http://www.themagpi.com/fr</text:a><text:span text:style-name="Strong_20_Emphasis">(fr)</text:span> <text:a xlink:type="simple" xlink:href="http://www.framboise314.fr/the-magpi/" text:style-name="Internet_20_link" text:visited-style-name="Visited_20_Internet_20_Link">http://www.framboise314.fr/the-magpi/</text:a> (téléchargeable, certains numéros sont traduits)<text:a xlink:type="simple" xlink:href="http://limen-arcanum.fr/2014/08/raspberry-pi-installer-raspbian-sans-ecran/" text:style-name="Internet_20_link" text:visited-style-name="Visited_20_Internet_20_Link">http://limen-arcanum.fr/2014/08/raspberry-pi-installer-raspbian-sans-ecran/</text:a><text:a xlink:type="simple" xlink:href="http://www.berryterminal.com/doku.php/berryboot" text:style-name="Internet_20_link" text:visited-style-name="Visited_20_Internet_20_Link">http://www.berryterminal.com/doku.php/berryboot</text:a><text:a xlink:type="simple" xlink:href="http://www.berryterminal.com/doku.php/berryboot/headless_installation" text:style-name="Internet_20_link" text:visited-style-name="Visited_20_Internet_20_Link">http://www.berryterminal.com/doku.php/berryboot/headless_installation</text:a></text:p>
      <text:p text:style-name="Horizontal_20_Line"/>
      <text:p text:style-name="Text_20_body"><text:span text:style-name="Emphasis">Basé sur « <text:a xlink:type="simple" xlink:href="http://blog.idleman.fr/sommaire-raspberry-pi-arduino-domotique-robotique-et-pleins-de-trucs-en-ique" text:style-name="Internet_20_link" text:visited-style-name="Visited_20_Internet_20_Link">le blog très complet</text:a> » par Idlema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text">
</style:style>
    <style:style style:family="text">
</style:style>
    <style:style style:family="text">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6::24:56</meta:creation-date>
    <dc:creator>Generated</dc:creator>
    <dc:date>2026-08-24T06::24:56</dc:date>
    <dc:language>en-US</dc:language>
    <meta:editing-cycles>1</meta:editing-cycles>
    <meta:editing-duration>PT0S</meta:editing-duration>
    <dc:title>portail:materiel:nanopc:raspi:start</dc:title>
  </office:meta>
</office:document-meta>
</file>