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9be3443cd624e2637d2bee8c3239f319.png"/>
  <manifest:file-entry manifest:media-type="image/png" manifest:full-path="Pictures/43150fd67d98cde0fdd056e4b205187e.png"/>
  <manifest:file-entry manifest:media-type="image/png" manifest:full-path="Pictures/20bb9830d50e314eeea75d671a77b7dc.png"/>
  <manifest:file-entry manifest:media-type="image/png" manifest:full-path="Pictures/b91c2803152fc7f14ec2e31254e8c9d4.png"/>
  <manifest:file-entry manifest:media-type="image/png" manifest:full-path="Pictures/c6fca8660313eaa032eb613ce8ed22d1.png"/>
  <manifest:file-entry manifest:media-type="image/png" manifest:full-path="Pictures/f310285b662c00102b7bb0e767df0eb5.png"/>
  <manifest:file-entry manifest:media-type="image/png" manifest:full-path="Pictures/bfdf21e177a6a9510b267059790bfd51.png"/>
  <manifest:file-entry manifest:media-type="image/png" manifest:full-path="Pictures/a1d8dd3d8255b458d97d67cfe7507d46.png"/>
  <manifest:file-entry manifest:media-type="image/png" manifest:full-path="Pictures/7e6b7b3c467fec32ed1dddda5bd0c583.png"/>
  <manifest:file-entry manifest:media-type="image/png" manifest:full-path="Pictures/d3cfddcfbff48f5f3719f275d8158bb4.png"/>
  <manifest:file-entry manifest:media-type="image/png" manifest:full-path="Pictures/19d3c03e6a2e50adb89996c31c2583d5.png"/>
  <manifest:file-entry manifest:media-type="image/png" manifest:full-path="Pictures/35a69169dc75c5617184af43f9297e01.png"/>
  <manifest:file-entry manifest:media-type="image/png" manifest:full-path="Pictures/e932d02e723afba1810fa30cb1ddf275.png"/>
  <manifest:file-entry manifest:media-type="image/png" manifest:full-path="Pictures/55366ebaface2a3a199e183968ce3d46.png"/>
  <manifest:file-entry manifest:media-type="image/png" manifest:full-path="Pictures/d555b3c15f47f0c00837550b1198383f.png"/>
  <manifest:file-entry manifest:media-type="image/png" manifest:full-path="Pictures/b510406b3be672afd4c0662da8ddcd2d.png"/>
  <manifest:file-entry manifest:media-type="image/png" manifest:full-path="Pictures/713d2472e513015fdd18eb341076b983.png"/>
  <manifest:file-entry manifest:media-type="image/png" manifest:full-path="Pictures/d6630bc9cc8779070b7f7b4c499a2fa7.png"/>
  <manifest:file-entry manifest:media-type="image/png" manifest:full-path="Pictures/8cc8dcf8878562c3c99c504f8c3324c6.png"/>
  <manifest:file-entry manifest:media-type="image/png" manifest:full-path="Pictures/55722767ddd07c4918e601a981e39df8.png"/>
  <manifest:file-entry manifest:media-type="image/png" manifest:full-path="Pictures/22dd6972366cb69606bcf7390717306a.png"/>
  <manifest:file-entry manifest:media-type="image/png" manifest:full-path="Pictures/f615a9e7fc50147819bd60c137490c28.png"/>
  <manifest:file-entry manifest:media-type="image/png" manifest:full-path="Pictures/1480db6098bf9049e21e1273bdcd7677.png"/>
  <manifest:file-entry manifest:media-type="image/png" manifest:full-path="Pictures/b7aa1881c69a147dbaf70a9ca7e0d00a.png"/>
  <manifest:file-entry manifest:media-type="image/png" manifest:full-path="Pictures/81cd947e14b99b8ba8bb22b98c778a3d.png"/>
  <manifest:file-entry manifest:media-type="image/png" manifest:full-path="Pictures/3bfd35bdfce08377d1823643f3b5d0eb.png"/>
  <manifest:file-entry manifest:media-type="image/png" manifest:full-path="Pictures/1b47ee2a206be057a5e4e16cf8b5321d.png"/>
  <manifest:file-entry manifest:media-type="image/png" manifest:full-path="Pictures/011632c7f3d738ab3d991ef9b6017a78.png"/>
  <manifest:file-entry manifest:media-type="image/png" manifest:full-path="Pictures/9acc90bd153682dc572e43882db45b8b.png"/>
  <manifest:file-entry manifest:media-type="image/png" manifest:full-path="Pictures/effd4e1cb998710b59919e5c26312c66.png"/>
  <manifest:file-entry manifest:media-type="image/png" manifest:full-path="Pictures/594091b78d772d572b35d7e084c9a598.png"/>
  <manifest:file-entry manifest:media-type="image/png" manifest:full-path="Pictures/43f3c0b845c7a7e7cdd52ac628e19c61.png"/>
  <manifest:file-entry manifest:media-type="image/png" manifest:full-path="Pictures/7632c304964d49955a4a2932376f38d6.png"/>
  <manifest:file-entry manifest:media-type="image/png" manifest:full-path="Pictures/3af7dacff6470dccbcc390eca0cb031d.png"/>
  <manifest:file-entry manifest:media-type="image/png" manifest:full-path="Pictures/d8963c18767e2834d081e199a2877372.png"/>
  <manifest:file-entry manifest:media-type="image/png" manifest:full-path="Pictures/b4bae088dfe47bb52672c22d9585cfc4.png"/>
  <manifest:file-entry manifest:media-type="image/png" manifest:full-path="Pictures/76ecda8afdd5c91da372e9f92bc0830e.png"/>
  <manifest:file-entry manifest:media-type="image/png" manifest:full-path="Pictures/2cc93024434df5826676fefa6f68bcf4.png"/>
  <manifest:file-entry manifest:media-type="image/png" manifest:full-path="Pictures/a828cda98e2f91ccec987de219463da7.png"/>
  <manifest:file-entry manifest:media-type="image/png" manifest:full-path="Pictures/99ebecc4be5e86dd5028ae495f49fc2b.png"/>
  <manifest:file-entry manifest:media-type="image/png" manifest:full-path="Pictures/70f5b6d6186f4b5a1add80b8265b4d21.png"/>
  <manifest:file-entry manifest:media-type="image/png" manifest:full-path="Pictures/b05c4c852360e55b2dac9440ee495d08.png"/>
  <manifest:file-entry manifest:media-type="image/png" manifest:full-path="Pictures/0cbc2d69d39b6d016750fc80f0cecf19.png"/>
  <manifest:file-entry manifest:media-type="image/png" manifest:full-path="Pictures/028f5945e8ca38af296ed916fdd2360d.png"/>
  <manifest:file-entry manifest:media-type="image/png" manifest:full-path="Pictures/c00580b33d8d7be4590c3c61a7b09a6e.png"/>
  <manifest:file-entry manifest:media-type="image/png" manifest:full-path="Pictures/5cc742376689abf4ed7c68acc9db78a8.png"/>
  <manifest:file-entry manifest:media-type="image/png" manifest:full-path="Pictures/0445506ae591a3e8f36a78ef05a39593.png"/>
  <manifest:file-entry manifest:media-type="image/png" manifest:full-path="Pictures/321350f967c0887c74f4688e0a3edffa.png"/>
  <manifest:file-entry manifest:media-type="image/png" manifest:full-path="Pictures/c50c6303dfd8dafe29bae034708e5bcc.png"/>
  <manifest:file-entry manifest:media-type="image/png" manifest:full-path="Pictures/ee9fb48640eb85e5a28beacf73649632.png"/>
  <manifest:file-entry manifest:media-type="image/png" manifest:full-path="Pictures/764b14df30c34668e5dcf7b74735ed2f.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notes:spiritualite:malachie:start"/><text:bookmark-start text:name="__RefHeading___prophetie_de_saint_malachie_1"/><text:bookmark-start text:name="prophetie_de_saint_malachie"/>Prophétie de saint Malachie<text:bookmark-end text:name="__RefHeading___prophetie_de_saint_malachie_1"/><text:bookmark-end text:name="prophetie_de_saint_malachie"/></text:h>
      <text:h text:style-name="Heading_20_2" text:outline-level="2"><text:bookmark-start text:name="__RefHeading___liste_des_devises_2"/><text:bookmark-start text:name="liste_des_devises"/>Liste des devises<text:bookmark-end text:name="__RefHeading___liste_des_devises_2"/><text:bookmark-end text:name="liste_des_devises"/></text:h>
      <text:p text:style-name="Text_20_body">L'édition princeps de Lignum Vitæ comprend 113 prophéties en latin :</text:p>
      <text:p text:style-name="Text_20_body">Les 77 premières sont les devises associées aux papes et antipapes de Célestin II (élu en 1143) à Clément VIII (1592), ceux qui ont régné avant la publication en 1595.Les 34 devises suivantes sont censées décrire les papes futurs.Enfin, la dernière prophétie, plus longue, est sujette à plusieurs interprétations. Certains ont déduit de sa disposition typographique en deux paragraphes qu'il s'agissait de deux prophéties distinctes alors qu'il s'agit d'une seule phrase latine dont le second segment n'a pas de sens s'il est coupé du premier.</text:p>
      <text:h text:style-name="Heading_20_3" text:outline-level="3"><text:bookmark-start text:name="__RefHeading___papes_et_antipapes_de_1143_a_1595_3"/><text:bookmark-start text:name="papes_et_antipapes_de_1143_a_1595"/>Papes et antipapes de 1143 à 1595<text:bookmark-end text:name="__RefHeading___papes_et_antipapes_de_1143_a_1595_3"/><text:bookmark-end text:name="papes_et_antipapes_de_1143_a_1595"/></text:h>
      <text:p text:style-name="Text_20_body">Pour les 77 premières devises, le texte est réparti sur trois colonnes :</text:p>
      <text:p text:style-name="Text_20_body">la devisele nom du pape — ou de l'antipape — concerné (avec parfois des erreurs)une explication de la devise (sauf pour les trois derniers, élus entre 1590 et 1595), attribuée à Alphonsus CiacconiusLe texte se termine par la phrase : « Quæ ad Pontifices adiecta, non sunt ipsius Malachiæ, sed R.P.F. Alphonsi Giaconis, Ord. Prædicatorum, huius interpretis ». Traduction : « Ce qui est ajouté après la liste des Pontifes n'est pas de Malachie mais de son traducteur (“interpres”), le Révérend Père le Frère Alfonso Chacón de l'Ordre des frères prêcheurs“. ». Cette attribution a été contestée en 1689 par Claude-François Ménestrier.</text:p>
      <text:p text:style-name="Text_20_body">Il semble que les devises et les explications aient en fait été écrites par la même personne, au XVIe siècle <text:note text:id="ftn0" text:note-class="footnote"><text:note-citation text:label="1)">1)</text:note-citation><text:note-body><text:p text:style-name="Text_20_body">O'Brien note ceci : « Everything leads us to suspect that the author and interpreter of the prophecy is one and the same person. The pretended interpreter who knew that Patare was the birthplace of St. Nicholas forgot that others may not be aware of the fact, and that therefore the explanation would be thrown away on them. »<text:line-break/><text:span text:style-name="Strong_20_Emphasis">trad</text:span> : Tout nous porte à penser que l'auteur de la prophétie et celui qui l'a interprété sont en fait une seule et même personne. Le prétendu interprète, qui savait que saint Nicolas était né à Patara, n'a pas songé au fait que d'autres pouvaient ne pas être au courant de ce fait, et que par conséquent l'explication ne leur apporterait rien.</text:p></text:note-body></text:note></text:p>
      <table:table table:style-name="Table">
        <table:table-column/>
        <table:table-column/>
        <table:table-column/>
        <table:table-column/>
        <table:table-column/>
        <table:table-column/>
        <table:table-column/>
        <table:table-column/>
        <table:table-column/>
        <table:table-column/>
        <table:table-column/>
        <table:table-row>
          <table:table-cell office:value-type="string" table:style-name="tablecell"/>
          <table:table-cell office:value-type="string" table:style-name="tableheader">
            <text:p text:style-name="Table_20_Heading">  Devise                                                                     </text:p>
          </table:table-cell>
          <table:table-cell office:value-type="string" table:style-name="tableheader">
            <text:p text:style-name="Table_20_Heading">  Nom de règne (dates)                                           </text:p>
          </table:table-cell>
          <table:table-cell office:value-type="string" table:style-name="tableheader">
            <text:p text:style-name="Table_20_Heading">  Nom                                            </text:p>
          </table:table-cell>
          <table:table-cell office:value-type="string" table:style-name="tableheader">
            <text:p text:style-name="Table_20_Heading">  Pape n°  </text:p>
          </table:table-cell>
          <table:table-cell office:value-type="string" table:style-name="tableheader">
            <text:p text:style-name="Table_20_Heading">  Explication de Lignum Vitæ                                                                                                                                                                                                                                                                                                                                                                                                                                                                                  </text:p>
          </table:table-cell>
          <table:table-cell office:value-type="string" table:style-name="tableheader">
            <text:p text:style-name="Table_20_Heading">  Armoiries                                                                      </text:p>
          </tabl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1   </text:p>
          </table:table-cell>
          <table:table-cell office:value-type="string" table:style-name="tablecell">
            <text:p text:style-name="tablealignleft"> <text:span text:style-name="Strong_20_Emphasis">Ex caſtro Tiberis</text:span><text:line-break/>Du château du Tibre                                 </text:p>
          </table:table-cell>
          <table:table-cell office:value-type="string" table:style-name="tablecell">
            <text:p text:style-name="tablealignleft"> <text:span text:style-name="Strong_20_Emphasis">Cœleſtinus. ij.</text:span><text:line-break/>Célestin II (1143–1144)                   </text:p>
          </table:table-cell>
          <table:table-cell office:value-type="string" table:style-name="tablecell">
            <text:p text:style-name="tablealignleft"> Guido de Castello                               </text:p>
          </table:table-cell>
          <table:table-cell office:value-type="string" table:style-name="tablecell">
            <text:p text:style-name="tablealignright">       165 </text:p>
          </table:table-cell>
          <table:table-cell office:value-type="string" table:style-name="tablecell">
            <text:p text:style-name="tablealignleft"> <text:span text:style-name="Strong_20_Emphasis">Typhernas.</text:span><text:line-break/>Un habitant de Tifernum.<text:line-break/>Célestin II est né à Città di Castello — anciennement appelée Tifernum-Tiberinum — sur les rives du Tibre.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2   </text:p>
          </table:table-cell>
          <table:table-cell office:value-type="string" table:style-name="tablecell">
            <text:p text:style-name="tablealignleft"> <text:span text:style-name="Strong_20_Emphasis">Inimicus expulſus</text:span><text:line-break/>L'ennemi chassé                                     </text:p>
          </table:table-cell>
          <table:table-cell office:value-type="string" table:style-name="tablecell">
            <text:p text:style-name="tablealignleft"> <text:span text:style-name="Strong_20_Emphasis">Lucius. ij.</text:span><text:line-break/>Lucius II (1144–1145)                         </text:p>
          </table:table-cell>
          <table:table-cell office:value-type="string" table:style-name="tablecell">
            <text:p text:style-name="tablealignleft"> Gherardo Caccianemici del Orso                  </text:p>
          </table:table-cell>
          <table:table-cell office:value-type="string" table:style-name="tablecell">
            <text:p text:style-name="tablealignright">       166 </text:p>
          </table:table-cell>
          <table:table-cell office:value-type="string" table:style-name="tablecell">
            <text:p text:style-name="tablealignleft"> <text:span text:style-name="Strong_20_Emphasis">De familia Caccianemica.</text:span><text:line-break/>De la famille Caccianemici.<text:line-break/>Selon Wion, cette devise fait référence au nom de famille de Lucius II, Caccianemici :<text:line-break/>en italien, « Cacciare » signifie « expulser » et « nemici » se traduit par « ennemis ».<text:line-break/>Bien qu'on considère traditionnellement qu'il ait appartenu à cette famille, il est peu vraisemblable que ce soit réellement le cas.<text:line-break/>De plus, même s'il avait fait partie de cette famille, le surnom Caccianemici est certainement postérieur à sa mort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3   </text:p>
          </table:table-cell>
          <table:table-cell office:value-type="string" table:style-name="tablecell">
            <text:p text:style-name="tablealignleft"> <text:span text:style-name="Strong_20_Emphasis">Ex magnitudine mõtis</text:span><text:line-break/>De la grande montagne                            </text:p>
          </table:table-cell>
          <table:table-cell office:value-type="string" table:style-name="tablecell">
            <text:p text:style-name="tablealignleft"> <text:span text:style-name="Strong_20_Emphasis">Eugenius. iij.</text:span><text:line-break/>Eugène III (1145–1153)                     </text:p>
          </table:table-cell>
          <table:table-cell office:value-type="string" table:style-name="tablecell">
            <text:p text:style-name="tablealignleft"> Bernardo dei Paganelli di Montemagno            </text:p>
          </table:table-cell>
          <table:table-cell office:value-type="string" table:style-name="tablecell">
            <text:p text:style-name="tablealignright">       167 </text:p>
          </table:table-cell>
          <table:table-cell office:value-type="string" table:style-name="tablecell">
            <text:p text:style-name="tablealignleft"> <text:span text:style-name="Strong_20_Emphasis">Patria Ethruſcus oppido Montis magni.</text:span><text:line-break/>Toscan, de la ville de Montemagno.<text:line-break/>Selon Wion, la devise se rapporte à la ville natale d'Eugène III, Montemagno, un village près de Pise.<text:line-break/>D'autres sources indiquent qu'il est né à Pise, au sein d'une famille modeste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4   </text:p>
          </table:table-cell>
          <table:table-cell office:value-type="string" table:style-name="tablecell">
            <text:p text:style-name="tablealignleft"> <text:span text:style-name="Strong_20_Emphasis">Abbas Suburranus</text:span><text:line-break/>L'abbé de Subure                                     </text:p>
          </table:table-cell>
          <table:table-cell office:value-type="string" table:style-name="tablecell">
            <text:p text:style-name="tablealignleft"> <text:span text:style-name="Strong_20_Emphasis">Anaſtaſius. iiij</text:span><text:line-break/>Anastase IV (1153–1154)                  </text:p>
          </table:table-cell>
          <table:table-cell office:value-type="string" table:style-name="tablecell">
            <text:p text:style-name="tablealignleft"> Corrado di Suburra                              </text:p>
          </table:table-cell>
          <table:table-cell office:value-type="string" table:style-name="tablecell">
            <text:p text:style-name="tablealignright">       168 </text:p>
          </table:table-cell>
          <table:table-cell office:value-type="string" table:style-name="tablecell">
            <text:p text:style-name="tablealignleft"> <text:span text:style-name="Strong_20_Emphasis">De familia Suburra</text:span><text:line-break/>D'une famille de Subure.<text:line-break/>Né à Rome, dans le quartier de Subure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5   </text:p>
          </table:table-cell>
          <table:table-cell office:value-type="string" table:style-name="tablecell">
            <text:p text:style-name="tablealignleft"> <text:span text:style-name="Strong_20_Emphasis">De rure albo</text:span><text:line-break/>De la campagne blanche                                   </text:p>
          </table:table-cell>
          <table:table-cell office:value-type="string" table:style-name="tablecell">
            <text:p text:style-name="tablealignleft"> <text:span text:style-name="Strong_20_Emphasis">Adrianus. iiij</text:span><text:line-break/>Adrien IV (1154–1159)                      </text:p>
          </table:table-cell>
          <table:table-cell office:value-type="string" table:style-name="tablecell">
            <text:p text:style-name="tablealignleft"> Nicholas Breakspear                             </text:p>
          </table:table-cell>
          <table:table-cell office:value-type="string" table:style-name="tablecell">
            <text:p text:style-name="tablealignright">       169 </text:p>
          </table:table-cell>
          <table:table-cell office:value-type="string" table:style-name="tablecell">
            <text:p text:style-name="tablealignleft"> <text:span text:style-name="Strong_20_Emphasis">Vilis natus in oppido Sancti Albani</text:span><text:line-break/>Né humblement dans la ville de St Albans<text:line-break/>Référence au lieu de naissance d'Adrien IV, près de St Albans dans le Hertfordshire.<text:line-break/>Adrien IV fut également évêque d'Albano.<text:line-break/>Bien que traditionnellement présenté comme le supérieur des chanoines de l'abbaye Saint-Ruf d'Avignon,<text:line-break/>plusieurs historiens ont depuis établi qu'il appartenait en fait au clergé séculier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6   </text:p>
          </table:table-cell>
          <table:table-cell office:value-type="string" table:style-name="tablecell">
            <text:p text:style-name="tablealignleft"> <text:span text:style-name="Strong_20_Emphasis">Ex tetro carcere</text:span><text:line-break/>D'une prison infâme                                  </text:p>
          </table:table-cell>
          <table:table-cell office:value-type="string" table:style-name="tablecell">
            <text:p text:style-name="tablealignleft"> <text:span text:style-name="Strong_20_Emphasis">Victor. iiij</text:span><text:line-break/>Victor IV (antipape) (1159–1164)             </text:p>
          </table:table-cell>
          <table:table-cell office:value-type="string" table:style-name="tablecell">
            <text:p text:style-name="tablealignleft"> Ottaviano Monticello                            </text:p>
          </table:table-cell>
          <table:table-cell office:value-type="string" table:style-name="tablecell">
            <text:p text:style-name="tablealignright">         - </text:p>
          </table:table-cell>
          <table:table-cell office:value-type="string" table:style-name="tablecell">
            <text:p text:style-name="tablealignleft"> <text:span text:style-name="Strong_20_Emphasis">Fuit Cardinalis S. Nicolai in carcere Tulliano</text:span><text:line-break/>Il était cardinal de Saint-Nicolas en prison.<text:line-break/>Victor IV a été cardinal de San Nicola in Carcere, une basilique romaine dont le nom signifie Saint-Nicolas en prison, de 1138 à 1151.<text:line-break/>Par ailleurs, soutenu par l'empereur Frédéric Ier, il fit jeter en prison le véritable pape, Alexandre III.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7   </text:p>
          </table:table-cell>
          <table:table-cell office:value-type="string" table:style-name="tablecell">
            <text:p text:style-name="tablealignleft"> <text:span text:style-name="Strong_20_Emphasis">Via Tranſtiberina</text:span><text:line-break/>D'une route qui passe le Tibre                      </text:p>
          </table:table-cell>
          <table:table-cell office:value-type="string" table:style-name="tablecell">
            <text:p text:style-name="tablealignleft"> <text:span text:style-name="Strong_20_Emphasis">Calliſtus. iij. [sic]</text:span><text:line-break/>Calixte III (antipape) (1168–1178)  </text:p>
          </table:table-cell>
          <table:table-cell office:value-type="string" table:style-name="tablecell">
            <text:p text:style-name="tablealignleft"> Giovanni de Struma                              </text:p>
          </table:table-cell>
          <table:table-cell office:value-type="string" table:style-name="tablecell">
            <text:p text:style-name="tablealignright">         - </text:p>
          </table:table-cell>
          <table:table-cell office:value-type="string" table:style-name="tablecell">
            <text:p text:style-name="tablealignleft"> <text:span text:style-name="Strong_20_Emphasis">Guido Cremenſis Cardinalis S. Mariæ Tranſtiberim</text:span><text:line-break/>Guido da Crema, cardinal de Sainte-Marie-du-Trastevere<text:line-break/>Wion intervertit les noms et l'ordre des antipapes Calixte III (Giovanni de Struma) et Pashal III (Guido da Crema).<text:line-break/>C'est en effet Pascal, et non Calixte, qui est né Guido da Crema et qui a porté le titre de Sainte-Marie-du-Trastevere ; la devise s'applique donc à Pascal III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8   </text:p>
          </table:table-cell>
          <table:table-cell office:value-type="string" table:style-name="tablecell">
            <text:p text:style-name="tablealignleft"> <text:span text:style-name="Strong_20_Emphasis">De Pannonia Thuſciæ</text:span><text:line-break/>De la Hongrie tusculane                           </text:p>
          </table:table-cell>
          <table:table-cell office:value-type="string" table:style-name="tablecell">
            <text:p text:style-name="tablealignleft"> <text:span text:style-name="Strong_20_Emphasis">Paſchalis. iij. [sic]</text:span><text:line-break/>Pascal III (antipape) (1164–1168)   </text:p>
          </table:table-cell>
          <table:table-cell office:value-type="string" table:style-name="tablecell">
            <text:p text:style-name="tablealignleft"> Guido da Crema                                  </text:p>
          </table:table-cell>
          <table:table-cell office:value-type="string" table:style-name="tablecell">
            <text:p text:style-name="tablealignright">         - </text:p>
          </table:table-cell>
          <table:table-cell office:value-type="string" table:style-name="tablecell">
            <text:p text:style-name="tablealignleft"> <text:span text:style-name="Strong_20_Emphasis">Antipapa. Hungarus natione, Epiſcopus Card. Tuſculanus.</text:span><text:line-break/>Antipape. Hongrois de naissance, cardinal-évêque de Tusculum.<text:line-break/>Comme mentionné ci-dessus, cette devise ne s'applique pas à Pascal III, mais à Calixte III, qui est peut-être né en Hongrie.<text:line-break/>Toutefois, Calixte était cardinal-évêque d'Albano, pas de Tusculum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9   </text:p>
          </table:table-cell>
          <table:table-cell office:value-type="string" table:style-name="tablecell">
            <text:p text:style-name="tablealignleft"> <text:span text:style-name="Strong_20_Emphasis">Ex anſere cuſtode</text:span><text:line-break/>Du gardien d'oies                                   </text:p>
          </table:table-cell>
          <table:table-cell office:value-type="string" table:style-name="tablecell">
            <text:p text:style-name="tablealignleft"> <text:span text:style-name="Strong_20_Emphasis">Alexander. iij</text:span><text:line-break/>Alexandre III (1159–1181)                  </text:p>
          </table:table-cell>
          <table:table-cell office:value-type="string" table:style-name="tablecell">
            <text:p text:style-name="tablealignleft"> Rolando Bandinelli                              </text:p>
          </table:table-cell>
          <table:table-cell office:value-type="string" table:style-name="tablecell">
            <text:p text:style-name="tablealignright">       170 </text:p>
          </table:table-cell>
          <table:table-cell office:value-type="string" table:style-name="tablecell">
            <text:p text:style-name="tablealignleft"> <text:span text:style-name="Strong_20_Emphasis">De familia Paparona</text:span><text:line-break/>De la famille Paparoni.<text:line-break/>Alexandre III est connu pour faire partie de la famille Bandinelli, connue plus tard sous le nom de famille Paparona, dont les armoiries représentaient une oie.<text:line-break/>Il existe toujours un débat au sujet de l'appartenance d'Alexandre III à cette famille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10  </text:p>
          </table:table-cell>
          <table:table-cell office:value-type="string" table:style-name="tablecell">
            <text:p text:style-name="tablealignleft"> <text:span text:style-name="Strong_20_Emphasis">Lux in oſtio</text:span><text:line-break/>La lumière dans la porte                                 </text:p>
          </table:table-cell>
          <table:table-cell office:value-type="string" table:style-name="tablecell">
            <text:p text:style-name="tablealignleft"> <text:span text:style-name="Strong_20_Emphasis">Lucius. iij.</text:span><text:line-break/>Lucius III (1181–1185)                       </text:p>
          </table:table-cell>
          <table:table-cell office:value-type="string" table:style-name="tablecell">
            <text:p text:style-name="tablealignleft"> Ubaldo Allucingoli                              </text:p>
          </table:table-cell>
          <table:table-cell office:value-type="string" table:style-name="tablecell">
            <text:p text:style-name="tablealignright">       171 </text:p>
          </table:table-cell>
          <table:table-cell office:value-type="string" table:style-name="tablecell">
            <text:p text:style-name="tablealignleft"> <text:span text:style-name="Strong_20_Emphasis">Lucenſis Card. Oſtienſis.</text:span><text:line-break/>Un cardinal d'Ostie originaire de Lucques.<text:line-break/>La devise est un jeu de mots sur « Lucius » ou « Lucca » — nom de la ville de Lucques en italien — et « Ostie ».<text:line-break/>Lucius III fut cardinal-évêque d'Ostie de 1158 à 1181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11  </text:p>
          </table:table-cell>
          <table:table-cell office:value-type="string" table:style-name="tablecell">
            <text:p text:style-name="tablealignleft"> <text:span text:style-name="Strong_20_Emphasis">Sus in cribro</text:span><text:line-break/>Le cochon dans un tamis                                 </text:p>
          </table:table-cell>
          <table:table-cell office:value-type="string" table:style-name="tablecell">
            <text:p text:style-name="tablealignleft"> <text:span text:style-name="Strong_20_Emphasis">Vrbanus. iij.</text:span><text:line-break/>Urbain III (1185–1187)                      </text:p>
          </table:table-cell>
          <table:table-cell office:value-type="string" table:style-name="tablecell">
            <text:p text:style-name="tablealignleft"> Uberto Crivelli                                 </text:p>
          </table:table-cell>
          <table:table-cell office:value-type="string" table:style-name="tablecell">
            <text:p text:style-name="tablealignright">       172 </text:p>
          </table:table-cell>
          <table:table-cell office:value-type="string" table:style-name="tablecell">
            <text:p text:style-name="tablealignleft"> <text:span text:style-name="Strong_20_Emphasis">Mediolanenſis, familia cribella, quæ Suem pro armis gerit.</text:span><text:line-break/>Un Milanais, de la famille Cribella (Crivelli), qui porte un cochon sur ses armoiries.<text:line-break/>Le nom de famille d'Urbain III Crivelli signifie en italien « crible » ou « tamis ».<text:line-break/>Les armoiries de sa famille comportaient un crible et deux cochons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12  </text:p>
          </table:table-cell>
          <table:table-cell office:value-type="string" table:style-name="tablecell">
            <text:p text:style-name="tablealignleft"> <text:span text:style-name="Strong_20_Emphasis">Enſis Laurentii</text:span><text:line-break/>La lame de Laurent                                    </text:p>
          </table:table-cell>
          <table:table-cell office:value-type="string" table:style-name="tablecell">
            <text:p text:style-name="tablealignleft"> <text:span text:style-name="Strong_20_Emphasis">Gregorius. viij.</text:span><text:line-break/>Grégoire VIII (1187)                     </text:p>
          </table:table-cell>
          <table:table-cell office:value-type="string" table:style-name="tablecell">
            <text:p text:style-name="tablealignleft"> Alberto di Morra                                </text:p>
          </table:table-cell>
          <table:table-cell office:value-type="string" table:style-name="tablecell">
            <text:p text:style-name="tablealignright">       173 </text:p>
          </table:table-cell>
          <table:table-cell office:value-type="string" table:style-name="tablecell">
            <text:p text:style-name="tablealignleft"> <text:span text:style-name="Strong_20_Emphasis">Card. S. Laurentii in Lucina, cuius inſignia enſes falcati.</text:span><text:line-break/>Cardinal de San Lorenzo in Lucina, dont les armoiries sont des épées courbées.<text:line-break/>Grégoire VIII était cardinal-prêtre de la basilique San Lorenzo in Lucina, et ses armoiries représentaient des épées entrecroisées.<text:line-break/>De plus, en 1187, dans la bulle pontificale Audita tremendi,<text:line-break/>il exhorte la chrétienté à reprendre l'épée contre Saladin qui vient de reprendre Jérusalem et appelle à la troisième croisade.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13  </text:p>
          </table:table-cell>
          <table:table-cell office:value-type="string" table:style-name="tablecell">
            <text:p text:style-name="tablealignleft"> <text:span text:style-name="Strong_20_Emphasis">De Schola exiet</text:span><text:line-break/>Il viendra de l'école                                 </text:p>
          </table:table-cell>
          <table:table-cell office:value-type="string" table:style-name="tablecell">
            <text:p text:style-name="tablealignleft"> <text:span text:style-name="Strong_20_Emphasis">Clemens. iij.</text:span><text:line-break/>Clément III (1187–1191)                     </text:p>
          </table:table-cell>
          <table:table-cell office:value-type="string" table:style-name="tablecell">
            <text:p text:style-name="tablealignleft"> Paolo Scolari                                   </text:p>
          </table:table-cell>
          <table:table-cell office:value-type="string" table:style-name="tablecell">
            <text:p text:style-name="tablealignright">       174 </text:p>
          </table:table-cell>
          <table:table-cell office:value-type="string" table:style-name="tablecell">
            <text:p text:style-name="tablealignleft"> <text:span text:style-name="Strong_20_Emphasis">Romanus, domo Scholari.</text:span><text:line-break/>Un Romain, de la maison de Scolari.<text:line-break/>Cette devise est un jeu de mots sur le nom de famille de Clément III, « scolari » signifiant « élèves » en italien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14  </text:p>
          </table:table-cell>
          <table:table-cell office:value-type="string" table:style-name="tablecell">
            <text:p text:style-name="tablealignleft"> <text:span text:style-name="Strong_20_Emphasis">De rure bouenſi</text:span><text:line-break/>Du pays des bœufs                                     </text:p>
          </table:table-cell>
          <table:table-cell office:value-type="string" table:style-name="tablecell">
            <text:p text:style-name="tablealignleft"> <text:span text:style-name="Strong_20_Emphasis">Cœleſtinus. iij.</text:span><text:line-break/>Célestin III (1191–1198)                 </text:p>
          </table:table-cell>
          <table:table-cell office:value-type="string" table:style-name="tablecell">
            <text:p text:style-name="tablealignleft"> Giacinto di Pietro di Bobone                    </text:p>
          </table:table-cell>
          <table:table-cell office:value-type="string" table:style-name="tablecell">
            <text:p text:style-name="tablealignright">       175 </text:p>
          </table:table-cell>
          <table:table-cell office:value-type="string" table:style-name="tablecell">
            <text:p text:style-name="tablealignleft"> <text:span text:style-name="Strong_20_Emphasis">Familia Bouenſi.</text:span><text:line-break/>De la famille Bovensi<text:line-break/>La référence aux bœufs est un jeu de mot sur le nom de famille de Célestin III, Bobone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15  </text:p>
          </table:table-cell>
          <table:table-cell office:value-type="string" table:style-name="tablecell">
            <text:p text:style-name="tablealignleft"> <text:span text:style-name="Strong_20_Emphasis">Comes Signatus</text:span><text:line-break/>Le comte de Segni                                      </text:p>
          </table:table-cell>
          <table:table-cell office:value-type="string" table:style-name="tablecell">
            <text:p text:style-name="tablealignleft"> <text:span text:style-name="Strong_20_Emphasis">Innocentius. iij.</text:span><text:line-break/>Innocent III (1198–1216)                </text:p>
          </table:table-cell>
          <table:table-cell office:value-type="string" table:style-name="tablecell">
            <text:p text:style-name="tablealignleft"> Lotario dei Conti di Segni                      </text:p>
          </table:table-cell>
          <table:table-cell office:value-type="string" table:style-name="tablecell">
            <text:p text:style-name="tablealignright">       176 </text:p>
          </table:table-cell>
          <table:table-cell office:value-type="string" table:style-name="tablecell">
            <text:p text:style-name="tablealignleft"> <text:span text:style-name="Strong_20_Emphasis">Familia Comitum Signiæ.</text:span><text:line-break/>Famille des comtes de Signia (Segni)<text:line-break/>Référence directe au nom de famille d'Innocent III                                                                                                                                                                                                                                                                                                                                                                                      </text:p>
          </table:table-cell>
          <table:table-cell office:value-type="string" table:style-name="tablecell">
            <text:p text:style-name="tablealignleft"> <draw:frame draw:style-name="media" draw:name="0" text:anchor-type="as-char" draw:z-index="0" svg:width="1.984375cm" svg:height="2.4077083333333cm"><draw:image xlink:href="Pictures/9be3443cd624e2637d2bee8c3239f319.png" xlink:type="simple" xlink:show="embed" xlink:actuate="onLoad"/></draw:frame>               </text:p>
          </tabl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16  </text:p>
          </table:table-cell>
          <table:table-cell office:value-type="string" table:style-name="tablecell">
            <text:p text:style-name="tablealignleft"> <text:span text:style-name="Strong_20_Emphasis">Canonicus de latere</text:span><text:line-break/>Le chanoine du côté                               </text:p>
          </table:table-cell>
          <table:table-cell office:value-type="string" table:style-name="tablecell">
            <text:p text:style-name="tablealignleft"> <text:span text:style-name="Strong_20_Emphasis">Honorius. iij.</text:span><text:line-break/>Honorius III (1216–1227)                   </text:p>
          </table:table-cell>
          <table:table-cell office:value-type="string" table:style-name="tablecell">
            <text:p text:style-name="tablealignleft"> Cencio Savelli                                  </text:p>
          </table:table-cell>
          <table:table-cell office:value-type="string" table:style-name="tablecell">
            <text:p text:style-name="tablealignright">       177 </text:p>
          </table:table-cell>
          <table:table-cell office:value-type="string" table:style-name="tablecell">
            <text:p text:style-name="tablealignleft"> <text:span text:style-name="Strong_20_Emphasis">Familia Sabella, Canonicus S. Ioannis Lateranensis.</text:span><text:line-break/>De la famille Savelli, chanoine de Saint-Jean-de-Latran<text:line-break/>L'affirmation de Wion selon laquelle Honorius III a été chanoine de la basilique Saint-Jean-de-Latran est contestée par un certain nombre d'historiens.<text:line-break/>La devise est un jeu de mots sur le nom de la basilique.                                                                                                                                                                       </text:p>
          </table:table-cell>
          <table:table-cell office:value-type="string" table:style-name="tablecell">
            <text:p text:style-name="tablealignleft"> <draw:frame draw:style-name="media" draw:name="1" text:anchor-type="as-char" draw:z-index="1" svg:width="1.984375cm" svg:height="2.4077083333333cm"><draw:image xlink:href="Pictures/43150fd67d98cde0fdd056e4b205187e.png" xlink:type="simple" xlink:show="embed" xlink:actuate="onLoad"/></draw:frame>                   </text:p>
          </tabl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17  </text:p>
          </table:table-cell>
          <table:table-cell office:value-type="string" table:style-name="tablecell">
            <text:p text:style-name="tablealignleft"> <text:span text:style-name="Strong_20_Emphasis">Auis Oſtienſis</text:span><text:line-break/>L'oiseau d'Ostie                                       </text:p>
          </table:table-cell>
          <table:table-cell office:value-type="string" table:style-name="tablecell">
            <text:p text:style-name="tablealignleft"> <text:span text:style-name="Strong_20_Emphasis">Gregorius. ix.</text:span><text:line-break/>Grégoire IX (1227–1241)                    </text:p>
          </table:table-cell>
          <table:table-cell office:value-type="string" table:style-name="tablecell">
            <text:p text:style-name="tablealignleft"> Ugolino dei Conti di Segni                      </text:p>
          </table:table-cell>
          <table:table-cell office:value-type="string" table:style-name="tablecell">
            <text:p text:style-name="tablealignright">       178 </text:p>
          </table:table-cell>
          <table:table-cell office:value-type="string" table:style-name="tablecell">
            <text:p text:style-name="tablealignleft"> <text:span text:style-name="Strong_20_Emphasis">Familia Comitum Signiæ Epiſcopus Card. Oſtienſis.</text:span><text:line-break/>De la famille des comtes de Segni, cardinal-évêque d'Ostie.<text:line-break/>Avant son élection à la papauté, Ugolino dei Conti était cardinal-évêque d'Ostie, et un aigle était représenté sur ses armoiries.                                                                                                                                                                                                                                                      </text:p>
          </table:table-cell>
          <table:table-cell office:value-type="string" table:style-name="tablecell">
            <text:p text:style-name="tablealignleft"> <draw:frame draw:style-name="media" draw:name="2" text:anchor-type="as-char" draw:z-index="2" svg:width="1.984375cm" svg:height="2.4077083333333cm"><draw:image xlink:href="Pictures/9be3443cd624e2637d2bee8c3239f319.png" xlink:type="simple" xlink:show="embed" xlink:actuate="onLoad"/></draw:frame>               </text:p>
          </tabl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18  </text:p>
          </table:table-cell>
          <table:table-cell office:value-type="string" table:style-name="tablecell">
            <text:p text:style-name="tablealignleft"> <text:span text:style-name="Strong_20_Emphasis">Leo Sabinus</text:span><text:line-break/>Le lion sabin                                             </text:p>
          </table:table-cell>
          <table:table-cell office:value-type="string" table:style-name="tablecell">
            <text:p text:style-name="tablealignleft"> <text:span text:style-name="Strong_20_Emphasis">Cœleſtinus iiij.</text:span><text:line-break/>Célestin IV (1241)                       </text:p>
          </table:table-cell>
          <table:table-cell office:value-type="string" table:style-name="tablecell">
            <text:p text:style-name="tablealignleft"> Goffredo Castiglioni                            </text:p>
          </table:table-cell>
          <table:table-cell office:value-type="string" table:style-name="tablecell">
            <text:p text:style-name="tablealignright">       179 </text:p>
          </table:table-cell>
          <table:table-cell office:value-type="string" table:style-name="tablecell">
            <text:p text:style-name="tablealignleft"> <text:span text:style-name="Strong_20_Emphasis">Mediolanenſis, cuius inſignia Leo, Epiſcopus Card. Sabinus.</text:span><text:line-break/>Milanais, dont les armes représentent un lion, cardinal-évêque de Sabina.<text:line-break/>Célestin IV était cardinal-évêque de Sabina et portait un lion sur ses armoiries.                                                                                                                                                                                                                                                                              </text:p>
          </table:table-cell>
          <table:table-cell office:value-type="string" table:style-name="tablecell">
            <text:p text:style-name="tablealignleft"> <draw:frame draw:style-name="media" draw:name="3" text:anchor-type="as-char" draw:z-index="3" svg:width="1.984375cm" svg:height="2.4077083333333cm"><draw:image xlink:href="Pictures/20bb9830d50e314eeea75d671a77b7dc.png" xlink:type="simple" xlink:show="embed" xlink:actuate="onLoad"/></draw:frame>                </text:p>
          </tabl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19  </text:p>
          </table:table-cell>
          <table:table-cell office:value-type="string" table:style-name="tablecell">
            <text:p text:style-name="tablealignleft"> <text:span text:style-name="Strong_20_Emphasis">Comes Laurentius</text:span><text:line-break/>Le comte Laurent                                     </text:p>
          </table:table-cell>
          <table:table-cell office:value-type="string" table:style-name="tablecell">
            <text:p text:style-name="tablealignleft"> <text:span text:style-name="Strong_20_Emphasis">Innocentius iiij.</text:span><text:line-break/>Innocent IV (1243–1254)                 </text:p>
          </table:table-cell>
          <table:table-cell office:value-type="string" table:style-name="tablecell">
            <text:p text:style-name="tablealignleft"> Sinibaldo Fieschi                               </text:p>
          </table:table-cell>
          <table:table-cell office:value-type="string" table:style-name="tablecell">
            <text:p text:style-name="tablealignright">       180 </text:p>
          </table:table-cell>
          <table:table-cell office:value-type="string" table:style-name="tablecell">
            <text:p text:style-name="tablealignleft"> <text:span text:style-name="Strong_20_Emphasis">domo flisca, Comes Lauaniæ, Cardinalis S. Laurentii in Lucina.</text:span><text:line-break/>De la maison Flisca (Fieschi), comte de Lavagna, cardinal de San Lorenzo in Lucina.<text:line-break/>Wion explique que la devise fait référence au père d'Innocent IV, le comte de Lavagna, et à son titre de cardinal-prêtre de la basilique San Lorenzo in Lucina                                                                                                                                                                                    </text:p>
          </table:table-cell>
          <table:table-cell office:value-type="string" table:style-name="tablecell">
            <text:p text:style-name="tablealignleft"> <draw:frame draw:style-name="media" draw:name="4" text:anchor-type="as-char" draw:z-index="4" svg:width="1.984375cm" svg:height="2.4077083333333cm"><draw:image xlink:href="Pictures/b91c2803152fc7f14ec2e31254e8c9d4.png" xlink:type="simple" xlink:show="embed" xlink:actuate="onLoad"/></draw:frame>                   </text:p>
          </tabl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20  </text:p>
          </table:table-cell>
          <table:table-cell office:value-type="string" table:style-name="tablecell">
            <text:p text:style-name="tablealignleft"> <text:span text:style-name="Strong_20_Emphasis">Signum Oſtienſe</text:span><text:line-break/>Le signe d'Ostie                                      </text:p>
          </table:table-cell>
          <table:table-cell office:value-type="string" table:style-name="tablecell">
            <text:p text:style-name="tablealignleft"> <text:span text:style-name="Strong_20_Emphasis">Alexander iiij.</text:span><text:line-break/>Alexandre IV (1254–1261)                  </text:p>
          </table:table-cell>
          <table:table-cell office:value-type="string" table:style-name="tablecell">
            <text:p text:style-name="tablealignleft"> Rinaldo Conti di Segni                          </text:p>
          </table:table-cell>
          <table:table-cell office:value-type="string" table:style-name="tablecell">
            <text:p text:style-name="tablealignright">       181 </text:p>
          </table:table-cell>
          <table:table-cell office:value-type="string" table:style-name="tablecell">
            <text:p text:style-name="tablealignleft"> <text:span text:style-name="Strong_20_Emphasis">De comitibus Signiæ, Epiſcopus Card. Oſtienſis.</text:span><text:line-break/>Des comtes de Segni, cardinal-évêque d'Ostie.<text:line-break/>Alexandre IV était cardinal-évêque d'Ostie et membre de la famille Conti-Segni, comme son oncle Grégoire IX et le pape Innocent III.                                                                                                                                                                                                                                                                   </text:p>
          </table:table-cell>
          <table:table-cell office:value-type="string" table:style-name="tablecell">
            <text:p text:style-name="tablealignleft"> <draw:frame draw:style-name="media" draw:name="5" text:anchor-type="as-char" draw:z-index="5" svg:width="1.984375cm" svg:height="2.4077083333333cm"><draw:image xlink:href="Pictures/9be3443cd624e2637d2bee8c3239f319.png" xlink:type="simple" xlink:show="embed" xlink:actuate="onLoad"/></draw:frame>               </text:p>
          </tabl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21  </text:p>
          </table:table-cell>
          <table:table-cell office:value-type="string" table:style-name="tablecell">
            <text:p text:style-name="tablealignleft"> <text:span text:style-name="Strong_20_Emphasis">Hieruſalem Campanię</text:span><text:line-break/>Jérusalem de Champagne                            </text:p>
          </table:table-cell>
          <table:table-cell office:value-type="string" table:style-name="tablecell">
            <text:p text:style-name="tablealignleft"> <text:span text:style-name="Strong_20_Emphasis">Vrbanus iiii.</text:span><text:line-break/>Urbain IV (1261–1264)                       </text:p>
          </table:table-cell>
          <table:table-cell office:value-type="string" table:style-name="tablecell">
            <text:p text:style-name="tablealignleft"> Jacques Pantaléon                               </text:p>
          </table:table-cell>
          <table:table-cell office:value-type="string" table:style-name="tablecell">
            <text:p text:style-name="tablealignright">       182 </text:p>
          </table:table-cell>
          <table:table-cell office:value-type="string" table:style-name="tablecell">
            <text:p text:style-name="tablealignleft"> <text:span text:style-name="Strong_20_Emphasis">Gallus, Trecenſis in Campania, Patriarcha Hieruſalem.</text:span><text:line-break/>Du pays de France, de Troyes en Champagne, Patriarche de Jérusalem.<text:line-break/>La devise fait référence au lieu de naissance d'Urbain IV, Troyes en Champagne, ainsi qu'à son titre de Patriarche de Jerusalem.                                                                                                                                                                                                                                           </text:p>
          </table:table-cell>
          <table:table-cell office:value-type="string" table:style-name="tablecell">
            <text:p text:style-name="tablealignleft"> <draw:frame draw:style-name="media" draw:name="6" text:anchor-type="as-char" draw:z-index="6" svg:width="1.984375cm" svg:height="2.4870833333333cm"><draw:image xlink:href="Pictures/c6fca8660313eaa032eb613ce8ed22d1.png" xlink:type="simple" xlink:show="embed" xlink:actuate="onLoad"/></draw:frame>                   </text:p>
          </tabl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22  </text:p>
          </table:table-cell>
          <table:table-cell office:value-type="string" table:style-name="tablecell">
            <text:p text:style-name="tablealignleft"> <text:span text:style-name="Strong_20_Emphasis">Draco depreſſus</text:span><text:line-break/>Le dragon à terre                                     </text:p>
          </table:table-cell>
          <table:table-cell office:value-type="string" table:style-name="tablecell">
            <text:p text:style-name="tablealignleft"> <text:span text:style-name="Strong_20_Emphasis">Clemens iiii.</text:span><text:line-break/>Clément IV (1265–1268)                      </text:p>
          </table:table-cell>
          <table:table-cell office:value-type="string" table:style-name="tablecell">
            <text:p text:style-name="tablealignleft"> Gui Foucois                                     </text:p>
          </table:table-cell>
          <table:table-cell office:value-type="string" table:style-name="tablecell">
            <text:p text:style-name="tablealignright">       183 </text:p>
          </table:table-cell>
          <table:table-cell office:value-type="string" table:style-name="tablecell">
            <text:p text:style-name="tablealignleft"> <text:span text:style-name="Strong_20_Emphasis">cuius inſignia Aquila vnguibus Draconem tenens.</text:span><text:line-break/>Dont le blason représente un aigle tenant un dragon dans ses serres.<text:line-break/>Les armes de Clément IV représentent un aigle tenant un dragon dans ses serres.                                                                                                                                                                                                                                                                                                 </text:p>
          </table:table-cell>
          <table:table-cell office:value-type="string" table:style-name="tablecell">
            <text:p text:style-name="tablealignleft"> <draw:frame draw:style-name="media" draw:name="7" text:anchor-type="as-char" draw:z-index="7" svg:width="1.984375cm" svg:height="2.4077083333333cm"><draw:image xlink:href="Pictures/f310285b662c00102b7bb0e767df0eb5.png" xlink:type="simple" xlink:show="embed" xlink:actuate="onLoad"/></draw:frame>                 </text:p>
          </tabl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23  </text:p>
          </table:table-cell>
          <table:table-cell office:value-type="string" table:style-name="tablecell">
            <text:p text:style-name="tablealignleft"> <text:span text:style-name="Strong_20_Emphasis">Anguinus uir</text:span><text:line-break/>L'homme-serpent                                          </text:p>
          </table:table-cell>
          <table:table-cell office:value-type="string" table:style-name="tablecell">
            <text:p text:style-name="tablealignleft"> <text:span text:style-name="Strong_20_Emphasis">Gregorius. x.</text:span><text:line-break/>Grégoire X (1271–1276)                      </text:p>
          </table:table-cell>
          <table:table-cell office:value-type="string" table:style-name="tablecell">
            <text:p text:style-name="tablealignleft"> Tebaldo Visconti                                </text:p>
          </table:table-cell>
          <table:table-cell office:value-type="string" table:style-name="tablecell">
            <text:p text:style-name="tablealignright">       184 </text:p>
          </table:table-cell>
          <table:table-cell office:value-type="string" table:style-name="tablecell">
            <text:p text:style-name="tablealignleft"> <text:span text:style-name="Strong_20_Emphasis">Mediolanenſis, Familia vicecomitum, quæ anguẽ pro inſigni gerit.</text:span><text:line-break/>Un Milanais, de la famille Visconti, qui porte un serpent sur ses armoiries.<text:line-break/>Le blason de la famille Visconti représente un serpent en train de dévorer un enfant mâle.<text:line-break/>Les sources divergent quant au fait que Grégoire X ait repris les armes de sa famille comme armoiries papales.                                                                                                                                            </text:p>
          </table:table-cell>
          <table:table-cell office:value-type="string" table:style-name="tablecell">
            <text:p text:style-name="tablealignleft"> <draw:frame draw:style-name="media" draw:name="8" text:anchor-type="as-char" draw:z-index="8" svg:width="1.984375cm" svg:height="2.4077083333333cm"><draw:image xlink:href="Pictures/bfdf21e177a6a9510b267059790bfd51.png" xlink:type="simple" xlink:show="embed" xlink:actuate="onLoad"/></draw:frame>                  </text:p>
          </tabl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24  </text:p>
          </table:table-cell>
          <table:table-cell office:value-type="string" table:style-name="tablecell">
            <text:p text:style-name="tablealignleft"> <text:span text:style-name="Strong_20_Emphasis">Concionator Gallus</text:span><text:line-break/>Le prédicateur de France                           </text:p>
          </table:table-cell>
          <table:table-cell office:value-type="string" table:style-name="tablecell">
            <text:p text:style-name="tablealignleft"> <text:span text:style-name="Strong_20_Emphasis">Innocentius. v.</text:span><text:line-break/>Innocent V (1276)                         </text:p>
          </table:table-cell>
          <table:table-cell office:value-type="string" table:style-name="tablecell">
            <text:p text:style-name="tablealignleft"> Pierre de Tarentaise                            </text:p>
          </table:table-cell>
          <table:table-cell office:value-type="string" table:style-name="tablecell">
            <text:p text:style-name="tablealignright">       185 </text:p>
          </table:table-cell>
          <table:table-cell office:value-type="string" table:style-name="tablecell">
            <text:p text:style-name="tablealignleft"> <text:span text:style-name="Strong_20_Emphasis">Gallus, ordinis Prædicatorum.</text:span><text:line-break/>Un Français, de l'ordre des prédicateurs.<text:line-break/>Innocent V naît dans les États de Savoie, actuellement le Sud-Est de la France, et fut professeur au collège de Sorbonne.                                                                                                                                                                                                                                                                                                    </text:p>
          </table:table-cell>
          <table:table-cell office:value-type="string" table:style-name="tablecell">
            <text:p text:style-name="tablealignleft"> <draw:frame draw:style-name="media" draw:name="9" text:anchor-type="as-char" draw:z-index="9" svg:width="1.984375cm" svg:height="2.4870833333333cm"><draw:image xlink:href="Pictures/a1d8dd3d8255b458d97d67cfe7507d46.png" xlink:type="simple" xlink:show="embed" xlink:actuate="onLoad"/></draw:frame>                 </text:p>
          </tabl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25  </text:p>
          </table:table-cell>
          <table:table-cell office:value-type="string" table:style-name="tablecell">
            <text:p text:style-name="tablealignleft"> <text:span text:style-name="Strong_20_Emphasis">Bonus Comes</text:span><text:line-break/>Le bon comte                                              </text:p>
          </table:table-cell>
          <table:table-cell office:value-type="string" table:style-name="tablecell">
            <text:p text:style-name="tablealignleft"> <text:span text:style-name="Strong_20_Emphasis">Adrianus. v.</text:span><text:line-break/>Adrien V (1276)                              </text:p>
          </table:table-cell>
          <table:table-cell office:value-type="string" table:style-name="tablecell">
            <text:p text:style-name="tablealignleft"> Ottobono de Fieschi                             </text:p>
          </table:table-cell>
          <table:table-cell office:value-type="string" table:style-name="tablecell">
            <text:p text:style-name="tablealignright">       186 </text:p>
          </table:table-cell>
          <table:table-cell office:value-type="string" table:style-name="tablecell">
            <text:p text:style-name="tablealignleft"> <text:span text:style-name="Strong_20_Emphasis">Ottobonus familia Fliſca ex comitibus Lauaniæ.</text:span><text:line-break/>Ottobono, de la famille Fieschi, des comtes de Lavagna.<text:line-break/>La famille Fieschi règne sur le comté de Lavagna.<text:line-break/>La devise comporte également un jeu de mots sur le prénom d'Adrien V, Ottobono.                                                                                                                                                                                                                                                           </text:p>
          </table:table-cell>
          <table:table-cell office:value-type="string" table:style-name="tablecell">
            <text:p text:style-name="tablealignleft"> <draw:frame draw:style-name="media" draw:name="10" text:anchor-type="as-char" draw:z-index="10" svg:width="1.984375cm" svg:height="2.4077083333333cm"><draw:image xlink:href="Pictures/b91c2803152fc7f14ec2e31254e8c9d4.png" xlink:type="simple" xlink:show="embed" xlink:actuate="onLoad"/></draw:frame>                   </text:p>
          </tabl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26  </text:p>
          </table:table-cell>
          <table:table-cell office:value-type="string" table:style-name="tablecell">
            <text:p text:style-name="tablealignleft"> <text:span text:style-name="Strong_20_Emphasis">Piſcator Thuſcus</text:span><text:line-break/>Le pêcheur de Tusculum                               </text:p>
          </table:table-cell>
          <table:table-cell office:value-type="string" table:style-name="tablecell">
            <text:p text:style-name="tablealignleft"> <text:span text:style-name="Strong_20_Emphasis">Ioannes. xxi.</text:span><text:line-break/>Jean XXI (1276–1277)                        </text:p>
          </table:table-cell>
          <table:table-cell office:value-type="string" table:style-name="tablecell">
            <text:p text:style-name="tablealignleft"> Pedro Julião                                    </text:p>
          </table:table-cell>
          <table:table-cell office:value-type="string" table:style-name="tablecell">
            <text:p text:style-name="tablealignright">       187 </text:p>
          </table:table-cell>
          <table:table-cell office:value-type="string" table:style-name="tablecell">
            <text:p text:style-name="tablealignleft"> <text:span text:style-name="Strong_20_Emphasis">antea Ioannes Petrus Epiſcopus Card. Tuſculanus.</text:span><text:line-break/>Anciennement Jean Pierre, cardinal-évêque de Tusculum.<text:line-break/>Jean XXI a reçu comme nom de baptême le prénom de saint Pierre, qui était pêcheur. Il a également été cardinal-évêque de Tusculum.                                                                                                                                                                                                                                                           </text:p>
          </table:table-cell>
          <table:table-cell office:value-type="string" table:style-name="tablecell">
            <text:p text:style-name="tablealignleft"> <draw:frame draw:style-name="mediacenter" draw:name="11" text:anchor-type="paragraph" draw:z-index="11" svg:width="1.984375cm" svg:height="2.5135416666667cm"><draw:image xlink:href="Pictures/7e6b7b3c467fec32ed1dddda5bd0c583.png" xlink:type="simple" xlink:show="embed" xlink:actuate="onLoad"/></draw:frame>                   </text:p>
          </tabl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27  </text:p>
          </table:table-cell>
          <table:table-cell office:value-type="string" table:style-name="tablecell">
            <text:p text:style-name="tablealignleft"> <text:span text:style-name="Strong_20_Emphasis">Roſa compoſita</text:span><text:line-break/>La rose composite                                      </text:p>
          </table:table-cell>
          <table:table-cell office:value-type="string" table:style-name="tablecell">
            <text:p text:style-name="tablealignleft"> <text:span text:style-name="Strong_20_Emphasis">Nicolaus. iii.</text:span><text:line-break/>Nicolas III (1277–1280)                    </text:p>
          </table:table-cell>
          <table:table-cell office:value-type="string" table:style-name="tablecell">
            <text:p text:style-name="tablealignleft"> Giovanni Gaetano Orsini                         </text:p>
          </table:table-cell>
          <table:table-cell office:value-type="string" table:style-name="tablecell"/>
          <table:table-cell office:value-type="string" table:style-name="tablecell">
            <text:p text:style-name="tablealignleft"> <text:span text:style-name="Strong_20_Emphasis">Familia Vrſina, quæ roſam in inſigni gerit, dictus compoſitus.</text:span><text:line-break/>De la famille Ursina (Orsini), qui sur ses armoiries porte une rose dite « composite ».<text:line-break/>Nicolas III, membre de la famille Orsini, reprend comme armoiries papales les armes de sa famille, à peine modifiées, avec une rose sur le chef de son blason.                                                                                                                                                                                </text:p>
          </table:table-cell>
          <table:table-cell office:value-type="string" table:style-name="tablecell">
            <text:p text:style-name="tablealignleft"> <draw:frame draw:style-name="mediacenter" draw:name="12" text:anchor-type="paragraph" draw:z-index="12" svg:width="1.984375cm" svg:height="2.4077083333333cm"><draw:image xlink:href="Pictures/d3cfddcfbff48f5f3719f275d8158bb4.png" xlink:type="simple" xlink:show="embed" xlink:actuate="onLoad"/></draw:frame>               </text:p>
          </tabl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28  </text:p>
          </table:table-cell>
          <table:table-cell office:value-type="string" table:style-name="tablecell">
            <text:p text:style-name="tablealignleft"> <text:span text:style-name="Strong_20_Emphasis">Ex teloneo liliacei Martini</text:span><text:line-break/>De la perception de Saint-Martin-des-Lys  </text:p>
          </table:table-cell>
          <table:table-cell office:value-type="string" table:style-name="tablecell">
            <text:p text:style-name="tablealignleft"> <text:span text:style-name="Strong_20_Emphasis">Martinus. iiii.</text:span><text:line-break/>Martin IV (1281–1285)                     </text:p>
          </table:table-cell>
          <table:table-cell office:value-type="string" table:style-name="tablecell">
            <text:p text:style-name="tablealignleft"> Simon de Brion                                  </text:p>
          </table:table-cell>
          <table:table-cell office:value-type="string" table:style-name="tablecell"/>
          <table:table-cell office:value-type="string" table:style-name="tablecell">
            <text:p text:style-name="tablealignleft"> <text:span text:style-name="Strong_20_Emphasis">cuius inſignia lilia, canonicus, &amp; theſaurarius S. Martini Turonen[sis].</text:span><text:line-break/>Dont les armes sont des lys, chanoine et trésorier de Saint-Martin de Tours.<text:line-break/>Martin IV était chanoine et trésorier de Saint-Martin de Tours, en France.<text:line-break/>Toutefois, l'assertion de Wion concernant les fleurs de lys des armoiries de Simon de Brion est incorrecte.                                                                                                                                                       </text:p>
          </table:table-cell>
          <table:table-cell office:value-type="string" table:style-name="tablecell">
            <text:p text:style-name="tablealignleft"> <draw:frame draw:style-name="mediacenter" draw:name="13" text:anchor-type="paragraph" draw:z-index="13" svg:width="1.984375cm" svg:height="2.4077083333333cm"><draw:image xlink:href="Pictures/19d3c03e6a2e50adb89996c31c2583d5.png" xlink:type="simple" xlink:show="embed" xlink:actuate="onLoad"/></draw:frame>                </text:p>
          </tabl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29  </text:p>
          </table:table-cell>
          <table:table-cell office:value-type="string" table:style-name="tablecell">
            <text:p text:style-name="tablealignleft"> <text:span text:style-name="Strong_20_Emphasis">Ex roſa leonina</text:span><text:line-break/>De la rose du lion                                    </text:p>
          </table:table-cell>
          <table:table-cell office:value-type="string" table:style-name="tablecell">
            <text:p text:style-name="tablealignleft"> <text:span text:style-name="Strong_20_Emphasis">Honorius. iiii.</text:span><text:line-break/>Honorius IV (1285–1287)                   </text:p>
          </table:table-cell>
          <table:table-cell office:value-type="string" table:style-name="tablecell">
            <text:p text:style-name="tablealignleft"> Giacomo Savelli                                 </text:p>
          </table:table-cell>
          <table:table-cell office:value-type="string" table:style-name="tablecell"/>
          <table:table-cell office:value-type="string" table:style-name="tablecell">
            <text:p text:style-name="tablealignleft"> <text:span text:style-name="Strong_20_Emphasis">Familia Sabella inſignia roſa à leonibus geſtata.</text:span><text:line-break/>De la famille Sabella (Savelli), ses armes représentent un rose portée par des lions.<text:line-break/>Les armoiries d'Honorius IV — celles de la famille Savelli dont il est issu — représentent au chef du blason une rose et deux lions.                                                                                                                                                                                                                         </text:p>
          </table:table-cell>
          <table:table-cell office:value-type="string" table:style-name="tablecell">
            <text:p text:style-name="tablealignleft"> <draw:frame draw:style-name="mediacenter" draw:name="14" text:anchor-type="paragraph" draw:z-index="14" svg:width="1.984375cm" svg:height="2.4077083333333cm"><draw:image xlink:href="Pictures/43150fd67d98cde0fdd056e4b205187e.png" xlink:type="simple" xlink:show="embed" xlink:actuate="onLoad"/></draw:frame>                 </text:p>
          </tabl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30  </text:p>
          </table:table-cell>
          <table:table-cell office:value-type="string" table:style-name="tablecell">
            <text:p text:style-name="tablealignleft"> <text:span text:style-name="Strong_20_Emphasis">Picus inter eſcas</text:span><text:line-break/>Le pic parmi les plats                              </text:p>
          </table:table-cell>
          <table:table-cell office:value-type="string" table:style-name="tablecell">
            <text:p text:style-name="tablealignleft"> <text:span text:style-name="Strong_20_Emphasis">Nicolaus. iiii.</text:span><text:line-break/>Nicolas IV (1288–1292)                    </text:p>
          </table:table-cell>
          <table:table-cell office:value-type="string" table:style-name="tablecell">
            <text:p text:style-name="tablealignleft"> Girolamo Masci                                  </text:p>
          </table:table-cell>
          <table:table-cell office:value-type="string" table:style-name="tablecell">
            <text:p text:style-name="tablealignright">       191 </text:p>
          </table:table-cell>
          <table:table-cell office:value-type="string" table:style-name="tablecell">
            <text:p text:style-name="tablealignleft"> <text:span text:style-name="Strong_20_Emphasis">Picenus patria Eſculanus.</text:span><text:line-break/>Un Picénien, originaire d'Asculum (Ascoli).<text:line-break/>Cette devise est vraisemblablement un obscur jeu de mots sur le lieu de naissance de Nicolas IV, Ascoli, dans le Picenum.                                                                                                                                                                                                                                                                                                      </text:p>
          </table:table-cell>
          <table:table-cell office:value-type="string" table:style-name="tablecell">
            <text:p text:style-name="tablealignleft"> <draw:frame draw:style-name="mediacenter" draw:name="15" text:anchor-type="paragraph" draw:z-index="15" svg:width="1.984375cm" svg:height="2.4077083333333cm"><draw:image xlink:href="Pictures/35a69169dc75c5617184af43f9297e01.png" xlink:type="simple" xlink:show="embed" xlink:actuate="onLoad"/></draw:frame>                </text:p>
          </tabl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31  </text:p>
          </table:table-cell>
          <table:table-cell office:value-type="string" table:style-name="tablecell">
            <text:p text:style-name="tablealignleft"> <text:span text:style-name="Strong_20_Emphasis">Ex eremo celſus</text:span><text:line-break/>Sorti du désert                                       </text:p>
          </table:table-cell>
          <table:table-cell office:value-type="string" table:style-name="tablecell">
            <text:p text:style-name="tablealignleft"> <text:span text:style-name="Strong_20_Emphasis">Cœleſtinus. v.</text:span><text:line-break/>Célestin V (1294)                          </text:p>
          </table:table-cell>
          <table:table-cell office:value-type="string" table:style-name="tablecell">
            <text:p text:style-name="tablealignleft"> Pietro de Morrone                               </text:p>
          </table:table-cell>
          <table:table-cell office:value-type="string" table:style-name="tablecell"/>
          <table:table-cell office:value-type="string" table:style-name="tablecell">
            <text:p text:style-name="tablealignleft"> <text:span text:style-name="Strong_20_Emphasis">Vocatus Petrus de morrone Eremita.</text:span><text:line-break/>Appelé Pierre de Morrone, un ermite.<text:line-break/>Avant son élection, Célestin V était un moine ermite (eremita, littéralement un habitant de l'eremus, le désert).                                                                                                                                                                                                                                                                                                            </text:p>
          </table:table-cell>
          <table:table-cell office:value-type="string" table:style-name="tablecell">
            <text:p text:style-name="tablealignleft"> <draw:frame draw:style-name="mediacenter" draw:name="16" text:anchor-type="paragraph" draw:z-index="16" svg:width="1.984375cm" svg:height="2.4077083333333cm"><draw:image xlink:href="Pictures/e932d02e723afba1810fa30cb1ddf275.png" xlink:type="simple" xlink:show="embed" xlink:actuate="onLoad"/></draw:frame>               </text:p>
          </tabl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32  </text:p>
          </table:table-cell>
          <table:table-cell office:value-type="string" table:style-name="tablecell">
            <text:p text:style-name="tablealignleft"> <text:span text:style-name="Strong_20_Emphasis">Ex undarũ bn̑dictione</text:span><text:line-break/>De la bénédiction des vagues                    </text:p>
          </table:table-cell>
          <table:table-cell office:value-type="string" table:style-name="tablecell">
            <text:p text:style-name="tablealignleft"> <text:span text:style-name="Strong_20_Emphasis">Bonifacius. viii.</text:span><text:line-break/>Boniface VIII<text:line-break/>(1294–1303)             </text:p>
          </table:table-cell>
          <table:table-cell office:value-type="string" table:style-name="tablecell">
            <text:p text:style-name="tablealignleft"> Benedetto Caetani                               </text:p>
          </table:table-cell>
          <table:table-cell office:value-type="string" table:style-name="tablecell"/>
          <table:table-cell office:value-type="string" table:style-name="tablecell">
            <text:p text:style-name="tablealignleft"> <text:span text:style-name="Strong_20_Emphasis">Vocatus prius Benedictus, Caetanus, cuius inſignia undæ.</text:span><text:line-break/>Anciennement nommé Benoît, de Gaeta, dont les armes portent des vagues.<text:line-break/>Les armes de Boniface VIII sont traversées par « une jumelle ondée d'azur », deux lignes de vagues parallèles.<text:line-break/>La devise constitue également un jeu de mots sur le lieu de naissance de Boniface VIII — il a vu le jour à Gaeta, ville maritime du Latium<text:line-break/>et sur son prénom — Benedetto signifie également béni.                                                </text:p>
          </table:table-cell>
          <table:table-cell office:value-type="string" table:style-name="tablecell">
            <text:p text:style-name="tablealignleft"> <draw:frame draw:style-name="mediacenter" draw:name="17" text:anchor-type="paragraph" draw:z-index="17" svg:width="1.984375cm" svg:height="2.4077083333333cm"><draw:image xlink:href="Pictures/55366ebaface2a3a199e183968ce3d46.png" xlink:type="simple" xlink:show="embed" xlink:actuate="onLoad"/></draw:frame>            </text:p>
          </tabl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33  </text:p>
          </table:table-cell>
          <table:table-cell office:value-type="string" table:style-name="tablecell">
            <text:p text:style-name="tablealignleft"> <text:span text:style-name="Strong_20_Emphasis">Concionator patereus</text:span><text:line-break/>Le prêcheur de Patara                            </text:p>
          </table:table-cell>
          <table:table-cell office:value-type="string" table:style-name="tablecell">
            <text:p text:style-name="tablealignleft"> <text:span text:style-name="Strong_20_Emphasis">Benedictus. xi.</text:span><text:line-break/>Benoît XI<text:line-break/>(1303–1304)                   </text:p>
          </table:table-cell>
          <table:table-cell office:value-type="string" table:style-name="tablecell">
            <text:p text:style-name="tablealignleft"> Niccolò di Boccassio                            </text:p>
          </table:table-cell>
          <table:table-cell office:value-type="string" table:style-name="tablecell">
            <text:p text:style-name="tablealignright">       194 </text:p>
          </table:table-cell>
          <table:table-cell office:value-type="string" table:style-name="tablecell">
            <text:p text:style-name="tablealignleft"> <text:span text:style-name="Strong_20_Emphasis">qui uocabatur Frater Nicolaus, ordinis Prædicatorum.</text:span><text:line-break/>Qu'on appelait Frère Nicolas, de l'ordre des Prêcheurs.<text:line-break/>Benoît XI était membre de l'ordre des Prêcheurs, et son homonyme Nicolas de Myre (saint Nicolas) est né à Patara.                                                                                                                                                                                                                                                                       </text:p>
          </table:table-cell>
          <table:table-cell office:value-type="string" table:style-name="tablecell">
            <text:p text:style-name="tablealignleft"> <draw:frame draw:style-name="mediacenter" draw:name="18" text:anchor-type="paragraph" draw:z-index="18" svg:width="1.984375cm" svg:height="2.4077083333333cm"><draw:image xlink:href="Pictures/d555b3c15f47f0c00837550b1198383f.png" xlink:type="simple" xlink:show="embed" xlink:actuate="onLoad"/></draw:frame>              </text:p>
          </tabl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34  </text:p>
          </table:table-cell>
          <table:table-cell office:value-type="string" table:style-name="tablecell">
            <text:p text:style-name="tablealignleft"> <text:span text:style-name="Strong_20_Emphasis">De feſſis aquitanicis</text:span><text:line-break/>Des fasces d'Aquitaine                          </text:p>
          </table:table-cell>
          <table:table-cell office:value-type="string" table:style-name="tablecell">
            <text:p text:style-name="tablealignleft"> <text:span text:style-name="Strong_20_Emphasis">Clemens V.</text:span><text:line-break/>Clément V<text:line-break/>(1305–1314)                        </text:p>
          </table:table-cell>
          <table:table-cell office:value-type="string" table:style-name="tablecell">
            <text:p text:style-name="tablealignleft"> Bertrand de Got                                 </text:p>
          </table:table-cell>
          <table:table-cell office:value-type="string" table:style-name="tablecell"/>
          <table:table-cell office:value-type="string" table:style-name="tablecell">
            <text:p text:style-name="tablealignleft"> <text:span text:style-name="Strong_20_Emphasis">natione aquitanus, cuius inſignia feſſæ erant.</text:span><text:line-break/>Aquitain de naissance, dont les armes sont des fasces.<text:line-break/>Clément V était évêque de Saint-Bertrand-de-Comminges en Aquitaine, avant de devenir archevêque de Bordeaux, toujours en Aquitaine.<text:line-break/>Ses armoiries comportent trois barres horizontales, appelées « fasces » en langage héraldique.                                                                                                                                                           </text:p>
          </table:table-cell>
          <table:table-cell office:value-type="string" table:style-name="tablecell">
            <text:p text:style-name="tablealignleft"> <draw:frame draw:style-name="mediacenter" draw:name="19" text:anchor-type="paragraph" draw:z-index="19" svg:width="1.984375cm" svg:height="2.4077083333333cm"><draw:image xlink:href="Pictures/b510406b3be672afd4c0662da8ddcd2d.png" xlink:type="simple" xlink:show="embed" xlink:actuate="onLoad"/></draw:frame>                </text:p>
          </tabl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35  </text:p>
          </table:table-cell>
          <table:table-cell office:value-type="string" table:style-name="tablecell">
            <text:p text:style-name="tablealignleft"> <text:span text:style-name="Strong_20_Emphasis">De ſutore oſſeo</text:span><text:line-break/>D'un cordonnier osseux                                </text:p>
          </table:table-cell>
          <table:table-cell office:value-type="string" table:style-name="tablecell">
            <text:p text:style-name="tablealignleft"> <text:span text:style-name="Strong_20_Emphasis">Ioannes XXII.</text:span><text:line-break/>Jean XXII<text:line-break/>(1316–1334)                     </text:p>
          </table:table-cell>
          <table:table-cell office:value-type="string" table:style-name="tablecell">
            <text:p text:style-name="tablealignleft"> Jacques Duèze                                   </text:p>
          </table:table-cell>
          <table:table-cell office:value-type="string" table:style-name="tablecell">
            <text:p text:style-name="tablealignright">       196 </text:p>
          </table:table-cell>
          <table:table-cell office:value-type="string" table:style-name="tablecell">
            <text:p text:style-name="tablealignleft"> <text:span text:style-name="Strong_20_Emphasis">Gallus, familia Oſſa, Sutoris filius.</text:span><text:line-break/>Un Français, de la famille Ossa, fils d'un cordonnier.<text:line-break/>Le nom de famille de Jean XXII était Duèze ou d'Euse, le second pouvant être traduit en latin par « Ossa » (littéralement « des os »), le nom que Wion mentionne.<text:line-break/>La croyance populaire qui veut qu'Arnaud Duèze — le père de Jean XXII — ait été cordonnier ne s'appuie sur aucun élément tangible.                                                                                                  </text:p>
          </table:table-cell>
          <table:table-cell office:value-type="string" table:style-name="tablecell">
            <text:p text:style-name="tablealignleft"> <draw:frame draw:style-name="mediacenter" draw:name="20" text:anchor-type="paragraph" draw:z-index="20" svg:width="1.984375cm" svg:height="2.460625cm"><draw:image xlink:href="Pictures/713d2472e513015fdd18eb341076b983.png" xlink:type="simple" xlink:show="embed" xlink:actuate="onLoad"/></draw:frame>                  </text:p>
          </tabl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36  </text:p>
          </table:table-cell>
          <table:table-cell office:value-type="string" table:style-name="tablecell">
            <text:p text:style-name="tablealignleft"> <text:span text:style-name="Strong_20_Emphasis">Coruus ſchiſmaticus</text:span><text:line-break/>Le corbeau schismatique                           </text:p>
          </table:table-cell>
          <table:table-cell office:value-type="string" table:style-name="tablecell">
            <text:p text:style-name="tablealignleft"> <text:span text:style-name="Strong_20_Emphasis">Nicolaus V.</text:span><text:line-break/>Nicolas V<text:line-break/>(antipape)<text:line-break/>(1328–1330)          </text:p>
          </table:table-cell>
          <table:table-cell office:value-type="string" table:style-name="tablecell">
            <text:p text:style-name="tablealignleft"> Pietro Rainalducci di Corvaro                   </text:p>
          </table:table-cell>
          <table:table-cell office:value-type="string" table:style-name="tablecell">
            <text:p text:style-name="tablealignright">         - </text:p>
          </table:table-cell>
          <table:table-cell office:value-type="string" table:style-name="tablecell">
            <text:p text:style-name="tablealignleft"> <text:span text:style-name="Strong_20_Emphasis">qui uocabatur F. Petrus de corbario, contra Ioannem XXII. Antipapa Minorita.</text:span><text:line-break/>Il était appelé Frère Pierre de Corbarium (Corvaro), l'antipape franciscain opposé à Jean XXII.<text:line-break/>La devise est un jeu de mots qui fait référence au nom de famille de Pietro di Corvaro.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37  </text:p>
          </table:table-cell>
          <table:table-cell office:value-type="string" table:style-name="tablecell">
            <text:p text:style-name="tablealignleft"> <text:span text:style-name="Strong_20_Emphasis">Frigidus Abbas</text:span><text:line-break/>L'abbé froid                                           </text:p>
          </table:table-cell>
          <table:table-cell office:value-type="string" table:style-name="tablecell">
            <text:p text:style-name="tablealignleft"> <text:span text:style-name="Strong_20_Emphasis">Benedictus XII.</text:span><text:line-break/>Benoît XII<text:line-break/>(1334–1342)                  </text:p>
          </table:table-cell>
          <table:table-cell office:value-type="string" table:style-name="tablecell">
            <text:p text:style-name="tablealignleft"> Jacques Fournier                                </text:p>
          </table:table-cell>
          <table:table-cell office:value-type="string" table:style-name="tablecell">
            <text:p text:style-name="tablealignright">       197 </text:p>
          </table:table-cell>
          <table:table-cell office:value-type="string" table:style-name="tablecell">
            <text:p text:style-name="tablealignleft"> <text:span text:style-name="Strong_20_Emphasis">Abbas Monaſterii fontis frigidi.</text:span><text:line-break/>Père abbé du monastère de la source froide.<text:line-break/>Benoît XII était le supérieur de l'abbaye Sainte-Marie de Fontfroide, littéralement « la source froide ».                                                                                                                                                                                                                                                                                                               </text:p>
          </table:table-cell>
          <table:table-cell office:value-type="string" table:style-name="tablecell">
            <text:p text:style-name="tablealignleft"> <draw:frame draw:style-name="mediacenter" draw:name="21" text:anchor-type="paragraph" draw:z-index="21" svg:width="1.984375cm" svg:height="2.4077083333333cm"><draw:image xlink:href="Pictures/d6630bc9cc8779070b7f7b4c499a2fa7.png" xlink:type="simple" xlink:show="embed" xlink:actuate="onLoad"/></draw:frame>             </text:p>
          </tabl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38  </text:p>
          </table:table-cell>
          <table:table-cell office:value-type="string" table:style-name="tablecell">
            <text:p text:style-name="tablealignleft"> <text:span text:style-name="Strong_20_Emphasis">De roſa Attrebatenſi</text:span><text:line-break/>De la rose d'Arras                               </text:p>
          </table:table-cell>
          <table:table-cell office:value-type="string" table:style-name="tablecell">
            <text:p text:style-name="tablealignleft"> <text:span text:style-name="Strong_20_Emphasis">Clemens VI.</text:span><text:line-break/>Clément VI<text:line-break/>(1342–1352)                      </text:p>
          </table:table-cell>
          <table:table-cell office:value-type="string" table:style-name="tablecell">
            <text:p text:style-name="tablealignleft"> Pierre Roger de Beaufort                        </text:p>
          </table:table-cell>
          <table:table-cell office:value-type="string" table:style-name="tablecell">
            <text:p text:style-name="tablealignright">       198 </text:p>
          </table:table-cell>
          <table:table-cell office:value-type="string" table:style-name="tablecell">
            <text:p text:style-name="tablealignleft"> <text:span text:style-name="Strong_20_Emphasis">Epiſcopus Attrebatenſis, cuius inſignia Roſæ.</text:span><text:line-break/>Évêque d'Arras, dont les armoiries sont des roses.<text:line-break/>Clément VI fut évêque d'Arras (en latin, Episcopus Attrebatensis) et il y avait six roses sur les armoiries papales.                                                                                                                                                                                                                                                                                </text:p>
          </table:table-cell>
          <table:table-cell office:value-type="string" table:style-name="tablecell">
            <text:p text:style-name="tablealignleft"> <draw:frame draw:style-name="mediacenter" draw:name="22" text:anchor-type="paragraph" draw:z-index="22" svg:width="1.984375cm" svg:height="2.4077083333333cm"><draw:image xlink:href="Pictures/8cc8dcf8878562c3c99c504f8c3324c6.png" xlink:type="simple" xlink:show="embed" xlink:actuate="onLoad"/></draw:frame>                    </text:p>
          </tabl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39  </text:p>
          </table:table-cell>
          <table:table-cell office:value-type="string" table:style-name="tablecell">
            <text:p text:style-name="tablealignleft"> <text:span text:style-name="Strong_20_Emphasis">De mõtibus Pãmachii</text:span><text:line-break/>Des montagnes de Pammachus                        </text:p>
          </table:table-cell>
          <table:table-cell office:value-type="string" table:style-name="tablecell">
            <text:p text:style-name="tablealignleft"> <text:span text:style-name="Strong_20_Emphasis">Innocentius VI.</text:span><text:line-break/>Innocent VI<text:line-break/>(1352–1362)                 </text:p>
          </table:table-cell>
          <table:table-cell office:value-type="string" table:style-name="tablecell">
            <text:p text:style-name="tablealignleft"> Étienne Aubert                                  </text:p>
          </table:table-cell>
          <table:table-cell office:value-type="string" table:style-name="tablecell">
            <text:p text:style-name="tablealignright">       199 </text:p>
          </table:table-cell>
          <table:table-cell office:value-type="string" table:style-name="tablecell">
            <text:p text:style-name="tablealignleft"> <text:span text:style-name="Strong_20_Emphasis">Cardinalis SS. Ioannis &amp; Pauli. T. Panmachii, cuius inſignia ſex montes erant. **<text:line-break/>Cardinal de Saint-Jean-et-Saint-Paul, Titulus de Pammachus, dont les armes représentent six montagnes.<text:line-break/>Innocent VI était cardinal-prêtre de la basilique Santi Giovanni e Paolo, titre connu dans l'Antiquité sous le nom de Pammachus.<text:line-break/>Wion et Panvinio décrivent ses armes comme représentant six montagnes.                                                                                                     | <draw:frame draw:style-name="mediacenter" draw:name="23" text:anchor-type="paragraph" draw:z-index="23" svg:width="1.984375cm" svg:height="2.4077083333333cm"><draw:image xlink:href="Pictures/55722767ddd07c4918e601a981e39df8.png" xlink:type="simple" xlink:show="embed" xlink:actuate="onLoad"/></draw:frame>                   |
| 40  | **Gallus Vicecomes</text:span><text:line-break/>Le vicomte français                                  </text:p>
          </table:table-cell>
          <table:table-cell office:value-type="string" table:style-name="tablecell">
            <text:p text:style-name="tablealignleft"> <text:span text:style-name="Strong_20_Emphasis">Vrbanus V.</text:span><text:line-break/>Urbain V<text:line-break/>(1362–1370)                         </text:p>
          </table:table-cell>
          <table:table-cell office:value-type="string" table:style-name="tablecell">
            <text:p text:style-name="tablealignleft"> Guillaume de Grimoard                           </text:p>
          </table:table-cell>
          <table:table-cell office:value-type="string" table:style-name="tablecell">
            <text:p text:style-name="tablealignright">       200 </text:p>
          </table:table-cell>
          <table:table-cell office:value-type="string" table:style-name="tablecell">
            <text:p text:style-name="tablealignleft"> <text:span text:style-name="Strong_20_Emphasis">nuncius Apoſtolicus ad Vicecomites Mediolanenſes.</text:span><text:line-break/>Nonce apostolique auprès des Visconti de Milan.<text:line-break/>Urbain V était français. Wion indique qu'il fut nonce apostolique auprès des Visconti de Milan.                                                                                                                                                                                                                                                                                                    </text:p>
          </table:table-cell>
          <table:table-cell office:value-type="string" table:style-name="tablecell">
            <text:p text:style-name="tablealignleft"> <draw:frame draw:style-name="mediacenter" draw:name="24" text:anchor-type="paragraph" draw:z-index="24" svg:width="1.984375cm" svg:height="2.4077083333333cm"><draw:image xlink:href="Pictures/22dd6972366cb69606bcf7390717306a.png" xlink:type="simple" xlink:show="embed" xlink:actuate="onLoad"/></draw:frame>                       </text:p>
          </table:table-cell>
        </table:table-row>
        <table:table-row>
          <table:table-cell office:value-type="string" table:style-name="tablecell">
            <text:p text:style-name="tablealignleft"> 41  </text:p>
          </table:table-cell>
          <table:table-cell office:value-type="string" table:style-name="tablecell">
            <text:p text:style-name="tablealignleft"> <text:span text:style-name="Strong_20_Emphasis">Nouus de uirgine forti</text:span><text:line-break/>Le nouvel homme de la vierge forte             </text:p>
          </table:table-cell>
          <table:table-cell office:value-type="string" table:style-name="tablecell">
            <text:p text:style-name="tablealignleft"> <text:span text:style-name="Strong_20_Emphasis">Gregorius XI.</text:span><text:line-break/>Grégoire XI<text:line-break/>(1370–1378)                   </text:p>
          </table:table-cell>
          <table:table-cell office:value-type="string" table:style-name="tablecell">
            <text:p text:style-name="tablealignleft"> Pierre Roger de Beaufort                        </text:p>
          </table:table-cell>
          <table:table-cell office:value-type="string" table:style-name="tablecell">
            <text:p text:style-name="tablealignright">       201 </text:p>
          </table:table-cell>
          <table:table-cell office:value-type="string" table:style-name="tablecell">
            <text:p text:style-name="tablealignleft"> <text:span text:style-name="Strong_20_Emphasis">qui uocabatur Petrus Belfortis, Cardinalis S. Mariæ nouæ.</text:span><text:line-break/>Appelé Belfortis (Beaufort), cardinal de Sainte-Marie-la-Nouvelle.<text:line-break/>La devise fait référence à la fois au nom de famille de Grégoire XI et à son titre de cardinal de Santa Maria Nuova.                                                                                                                                                                                                                                                    </text:p>
          </table:table-cell>
          <table:table-cell office:value-type="string" table:style-name="tablecell">
            <text:p text:style-name="tablealignleft"> <draw:frame draw:style-name="mediacenter" draw:name="25" text:anchor-type="paragraph" draw:z-index="25" svg:width="1.984375cm" svg:height="2.4077083333333cm"><draw:image xlink:href="Pictures/8cc8dcf8878562c3c99c504f8c3324c6.png" xlink:type="simple" xlink:show="embed" xlink:actuate="onLoad"/></draw:frame>                    </text:p>
          </tabl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42  </text:p>
          </table:table-cell>
          <table:table-cell office:value-type="string" table:style-name="tablecell">
            <text:p text:style-name="tablealignleft"> <text:span text:style-name="Strong_20_Emphasis">Decruce Apoſtolica. [sic]</text:span><text:line-break/>De la croix apostolique                     </text:p>
          </table:table-cell>
          <table:table-cell office:value-type="string" table:style-name="tablecell">
            <text:p text:style-name="tablealignleft"> <text:span text:style-name="Strong_20_Emphasis">Clemens VII.</text:span><text:line-break/>Clément VII<text:line-break/>(antipape)<text:line-break/>(1378–1394)       </text:p>
          </table:table-cell>
          <table:table-cell office:value-type="string" table:style-name="tablecell">
            <text:p text:style-name="tablealignleft"> Robert de Genève                                </text:p>
          </table:table-cell>
          <table:table-cell office:value-type="string" table:style-name="tablecell">
            <text:p text:style-name="tablealignright">         - </text:p>
          </table:table-cell>
          <table:table-cell office:value-type="string" table:style-name="tablecell">
            <text:p text:style-name="tablealignleft"> <text:span text:style-name="Strong_20_Emphasis">qui fuit Preſbyter Cardinalis SS. XII. Apoſtolorũ cuius inſignia Crux.</text:span><text:line-break/>Qui était cardinal-prêtre des Saints-Apôtres, dont les armes étaient une croix.<text:line-break/>Les armoiries de Clément VII représentent une croix, et il était cardinal-prêtre des Saints-Apôtres.                                                                                                                                                                                                                                          </text:p>
          </table:table-cell>
          <table:table-cell office:value-type="string" table:style-name="tablecell">
            <text:p text:style-name="tablealignleft"> <draw:frame draw:style-name="mediacenter" draw:name="26" text:anchor-type="paragraph" draw:z-index="26" svg:width="1.984375cm" svg:height="2.4077083333333cm"><draw:image xlink:href="Pictures/f615a9e7fc50147819bd60c137490c28.png" xlink:type="simple" xlink:show="embed" xlink:actuate="onLoad"/></draw:frame>         </text:p>
          </tabl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43  </text:p>
          </table:table-cell>
          <table:table-cell office:value-type="string" table:style-name="tablecell">
            <text:p text:style-name="tablealignleft"> <text:span text:style-name="Strong_20_Emphasis">Luna Coſmedina</text:span><text:line-break/>La lune du Cosmedin                                    </text:p>
          </table:table-cell>
          <table:table-cell office:value-type="string" table:style-name="tablecell">
            <text:p text:style-name="tablealignleft"> <text:span text:style-name="Strong_20_Emphasis">Benedictus XIII.</text:span><text:line-break/>Benoît XIII<text:line-break/>(antipape)<text:line-break/>(1394–1423)   </text:p>
          </table:table-cell>
          <table:table-cell office:value-type="string" table:style-name="tablecell">
            <text:p text:style-name="tablealignleft"> Pedro de Luna                                   </text:p>
          </table:table-cell>
          <table:table-cell office:value-type="string" table:style-name="tablecell">
            <text:p text:style-name="tablealignright">         - </text:p>
          </table:table-cell>
          <table:table-cell office:value-type="string" table:style-name="tablecell">
            <text:p text:style-name="tablealignleft"> <text:span text:style-name="Strong_20_Emphasis">antea Petrus de Luna, Diaconus Cardinalis S. Mariæ in Coſmedin.</text:span><text:line-break/>Anciennement Pedro de Luna, cardinal-diacre de Sainte-Marie-du-Cosmedin.<text:line-break/>La devise cite le nom de Benoît XIII, ainsi que son titre de cardinal-diacre de Sainte-Marie-du-Cosmedin.                                                                                                                                                                                                                                                   </text:p>
          </table:table-cell>
          <table:table-cell office:value-type="string" table:style-name="tablecell">
            <text:p text:style-name="tablealignleft"> <draw:frame draw:style-name="mediacenter" draw:name="27" text:anchor-type="paragraph" draw:z-index="27" svg:width="1.984375cm" svg:height="2.4077083333333cm"><draw:image xlink:href="Pictures/1480db6098bf9049e21e1273bdcd7677.png" xlink:type="simple" xlink:show="embed" xlink:actuate="onLoad"/></draw:frame>  </text:p>
          </tabl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44  </text:p>
          </table:table-cell>
          <table:table-cell office:value-type="string" table:style-name="tablecell">
            <text:p text:style-name="tablealignleft"> <text:span text:style-name="Strong_20_Emphasis">Schiſma Barchinoniũ</text:span><text:line-break/>Le schisme de Barcelone                           </text:p>
          </table:table-cell>
          <table:table-cell office:value-type="string" table:style-name="tablecell">
            <text:p text:style-name="tablealignleft"> <text:span text:style-name="Strong_20_Emphasis">Clemens VIII.</text:span><text:line-break/>Clément VIII<text:line-break/>(antipape)<text:line-break/>(1423–1429)     </text:p>
          </table:table-cell>
          <table:table-cell office:value-type="string" table:style-name="tablecell">
            <text:p text:style-name="tablealignleft"> Gil Sanchez Muñoz y Carbón                      </text:p>
          </table:table-cell>
          <table:table-cell office:value-type="string" table:style-name="tablecell">
            <text:p text:style-name="tablealignright">         - </text:p>
          </table:table-cell>
          <table:table-cell office:value-type="string" table:style-name="tablecell">
            <text:p text:style-name="tablealignleft"> <text:span text:style-name="Strong_20_Emphasis">Antipapa, qui fuit Canonicus Barchinonenſis.</text:span><text:line-break/>Antipape, qui fut chanoine de Barcelone.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45  </text:p>
          </table:table-cell>
          <table:table-cell office:value-type="string" table:style-name="tablecell">
            <text:p text:style-name="tablealignleft"> <text:span text:style-name="Strong_20_Emphasis">De inferno prægnãti</text:span><text:line-break/>Conçu de l'enfer                                  </text:p>
          </table:table-cell>
          <table:table-cell office:value-type="string" table:style-name="tablecell">
            <text:p text:style-name="tablealignleft"> <text:span text:style-name="Strong_20_Emphasis">Vrbanus VI.</text:span><text:line-break/>Urbain VI<text:line-break/>(1378–1389)                       </text:p>
          </table:table-cell>
          <table:table-cell office:value-type="string" table:style-name="tablecell">
            <text:p text:style-name="tablealignleft"> Bartolomeo Prignano                             </text:p>
          </table:table-cell>
          <table:table-cell office:value-type="string" table:style-name="tablecell">
            <text:p text:style-name="tablealignright">       202 </text:p>
          </table:table-cell>
          <table:table-cell office:value-type="string" table:style-name="tablecell">
            <text:p text:style-name="tablealignleft"> <text:span text:style-name="Strong_20_Emphasis">Neapolitanus Pregnanus, natus in loco quæ dicitur Infernus.</text:span><text:line-break/>Natif de Naples, né dans un lieu appelé l'Enfer.<text:line-break/>Le nom de famille d'Urbain VI était Prignano, et il était né dans un quartier de Naples, appelé Inferno (l'Enfer).<text:line-break/>La devise est un double jeu de mots sur ces faits.                                                                                                                                                                                                                 </text:p>
          </table:table-cell>
          <table:table-cell office:value-type="string" table:style-name="tablecell">
            <text:p text:style-name="tablealignleft"> <draw:frame draw:style-name="mediacenter" draw:name="28" text:anchor-type="paragraph" draw:z-index="28" svg:width="1.984375cm" svg:height="2.4077083333333cm"><draw:image xlink:href="Pictures/b7aa1881c69a147dbaf70a9ca7e0d00a.png" xlink:type="simple" xlink:show="embed" xlink:actuate="onLoad"/></draw:frame>                      </text:p>
          </tabl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46  </text:p>
          </table:table-cell>
          <table:table-cell office:value-type="string" table:style-name="tablecell">
            <text:p text:style-name="tablealignleft"> <text:span text:style-name="Strong_20_Emphasis">Cubus de mixtione</text:span><text:line-break/>Mélange de cubes                                    </text:p>
          </table:table-cell>
          <table:table-cell office:value-type="string" table:style-name="tablecell">
            <text:p text:style-name="tablealignleft"> <text:span text:style-name="Strong_20_Emphasis">Bonifacius. IX.</text:span><text:line-break/>Boniface IX<text:line-break/>(1389–1404)                 </text:p>
          </table:table-cell>
          <table:table-cell office:value-type="string" table:style-name="tablecell">
            <text:p text:style-name="tablealignleft"> Pietro Tomacelli                                </text:p>
          </table:table-cell>
          <table:table-cell office:value-type="string" table:style-name="tablecell">
            <text:p text:style-name="tablealignright">       203 </text:p>
          </table:table-cell>
          <table:table-cell office:value-type="string" table:style-name="tablecell">
            <text:p text:style-name="tablealignleft"> <text:span text:style-name="Strong_20_Emphasis">familia tomacella à Genua Liguriæ orta, cuius inſignia Cubi.</text:span><text:line-break/>De la famille Tomacelli, qui vient de Gênes en Ligurie, dont les armes étaient des cubes.<text:line-break/>Les armoiries de Boniface IX comportent une bande en damier.<text:line-break/>Aucune source ne confirme les liens entre Boniface IX et la ville de Gênes en Ligurie.                                                                                                                                                                                         </text:p>
          </table:table-cell>
          <table:table-cell office:value-type="string" table:style-name="tablecell">
            <text:p text:style-name="tablealignleft"> <draw:frame draw:style-name="mediacenter" draw:name="29" text:anchor-type="paragraph" draw:z-index="29" svg:width="1.984375cm" svg:height="2.4077083333333cm"><draw:image xlink:href="Pictures/81cd947e14b99b8ba8bb22b98c778a3d.png" xlink:type="simple" xlink:show="embed" xlink:actuate="onLoad"/></draw:frame>              </text:p>
          </tabl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47  </text:p>
          </table:table-cell>
          <table:table-cell office:value-type="string" table:style-name="tablecell">
            <text:p text:style-name="tablealignleft"> <text:span text:style-name="Strong_20_Emphasis">De meliore ſydere</text:span><text:line-break/>D'une meilleure étoile                              </text:p>
          </table:table-cell>
          <table:table-cell office:value-type="string" table:style-name="tablecell">
            <text:p text:style-name="tablealignleft"> <text:span text:style-name="Strong_20_Emphasis">Innocentius. VII.</text:span><text:line-break/>Innocent VII<text:line-break/>(1404–1406)              </text:p>
          </table:table-cell>
          <table:table-cell office:value-type="string" table:style-name="tablecell">
            <text:p text:style-name="tablealignleft"> Cosimo de' Migliorati                           </text:p>
          </table:table-cell>
          <table:table-cell office:value-type="string" table:style-name="tablecell">
            <text:p text:style-name="tablealignright">       204 </text:p>
          </table:table-cell>
          <table:table-cell office:value-type="string" table:style-name="tablecell">
            <text:p text:style-name="tablealignleft"> <text:span text:style-name="Strong_20_Emphasis">uocatus Coſmatus de melioratis Sulmonenſis, cuius inſignia ſydus.</text:span><text:line-break/>Appelé Cosimo de Migliorati de Sulmona, dont les armes représentent une étoile.<text:line-break/>La devise est un jeu de mots basé sur le nom d'Innoncent VII, « meilleur » (melior), et sur ses armoiries, sur lesquelles est représentée une étoile filante.<text:line-break/>L'explication donne bien le lieu de naissance d'Innocent VII, Sulmona, ville italienne des Abruzzes.                                                                               </text:p>
          </table:table-cell>
          <table:table-cell office:value-type="string" table:style-name="tablecell">
            <text:p text:style-name="tablealignleft"> <draw:frame draw:style-name="mediacenter" draw:name="30" text:anchor-type="paragraph" draw:z-index="30" svg:width="1.984375cm" svg:height="1.905cm"><draw:image xlink:href="Pictures/3bfd35bdfce08377d1823643f3b5d0eb.png" xlink:type="simple" xlink:show="embed" xlink:actuate="onLoad"/></draw:frame>                  </text:p>
          </tabl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48  </text:p>
          </table:table-cell>
          <table:table-cell office:value-type="string" table:style-name="tablecell">
            <text:p text:style-name="tablealignleft"> <text:span text:style-name="Strong_20_Emphasis">Nauta de Ponte nigro</text:span><text:line-break/>Le marin du pont noir                            </text:p>
          </table:table-cell>
          <table:table-cell office:value-type="string" table:style-name="tablecell">
            <text:p text:style-name="tablealignleft"> <text:span text:style-name="Strong_20_Emphasis">Gregorius XII.</text:span><text:line-break/>Grégoire XII<text:line-break/>(1406–1415)                 </text:p>
          </table:table-cell>
          <table:table-cell office:value-type="string" table:style-name="tablecell">
            <text:p text:style-name="tablealignleft"> Angelo Correr                                   </text:p>
          </table:table-cell>
          <table:table-cell office:value-type="string" table:style-name="tablecell">
            <text:p text:style-name="tablealignright">       205 </text:p>
          </table:table-cell>
          <table:table-cell office:value-type="string" table:style-name="tablecell">
            <text:p text:style-name="tablealignleft"> <text:span text:style-name="Strong_20_Emphasis">Venetus, commendatarius eccleſiæ Nigropontis.</text:span><text:line-break/>Un Vénitien, commendataire de l'église de Negroponte.<text:line-break/>Grégoire XII est né à Venise — d'où le terme marin, ici dans le sens qui vient de la mer.<text:line-break/>Il était également commendataire de Chalcis, alors appelée Negroponte.                                                                                                                                                                                                                               </text:p>
          </table:table-cell>
          <table:table-cell office:value-type="string" table:style-name="tablecell">
            <text:p text:style-name="tablealignleft"> <draw:frame draw:style-name="mediacenter" draw:name="31" text:anchor-type="paragraph" draw:z-index="31" svg:width="1.984375cm" svg:height="1.905cm"><draw:image xlink:href="Pictures/1b47ee2a206be057a5e4e16cf8b5321d.png" xlink:type="simple" xlink:show="embed" xlink:actuate="onLoad"/></draw:frame>              </text:p>
          </tabl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49  </text:p>
          </table:table-cell>
          <table:table-cell office:value-type="string" table:style-name="tablecell">
            <text:p text:style-name="tablealignleft"> <text:span text:style-name="Strong_20_Emphasis">Flagellum ſolis</text:span><text:line-break/>Le fouet du soleil                                    </text:p>
          </table:table-cell>
          <table:table-cell office:value-type="string" table:style-name="tablecell">
            <text:p text:style-name="tablealignleft"> <text:span text:style-name="Strong_20_Emphasis">Alexander. V.</text:span><text:line-break/>Alexandre V<text:line-break/>(antipape)<text:line-break/>(1409–1410)      </text:p>
          </table:table-cell>
          <table:table-cell office:value-type="string" table:style-name="tablecell">
            <text:p text:style-name="tablealignleft"> Pietro Filargo da Candia                        </text:p>
          </table:table-cell>
          <table:table-cell office:value-type="string" table:style-name="tablecell">
            <text:p text:style-name="tablealignright">         - </text:p>
          </table:table-cell>
          <table:table-cell office:value-type="string" table:style-name="tablecell">
            <text:p text:style-name="tablealignleft"> <text:span text:style-name="Strong_20_Emphasis">Græcus Archiepiſcopus Mediolanenſis, inſignia Sol.</text:span><text:line-break/>Un Grec, archevêque de Milan, dont les armes sont un soleil.<text:line-break/>On trouve un soleil sur les armes d'Alexandre V, la forme ondulée des rayons peut expliquer la référence au fouet.<text:line-break/>Il est archevêque de Milan de 1402 à 1409.                                                                                                                                                                                                                      </text:p>
          </table:table-cell>
          <table:table-cell office:value-type="string" table:style-name="tablecell">
            <text:p text:style-name="tablealignleft"> <draw:frame draw:style-name="mediacenter" draw:name="32" text:anchor-type="paragraph" draw:z-index="32" svg:width="1.984375cm" svg:height="2.4077083333333cm"><draw:image xlink:href="Pictures/011632c7f3d738ab3d991ef9b6017a78.png" xlink:type="simple" xlink:show="embed" xlink:actuate="onLoad"/></draw:frame>         </text:p>
          </tabl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50  </text:p>
          </table:table-cell>
          <table:table-cell office:value-type="string" table:style-name="tablecell">
            <text:p text:style-name="tablealignleft"> <text:span text:style-name="Strong_20_Emphasis">Ceruus Sirenæ</text:span><text:line-break/>Le cerf de la sirène                                    </text:p>
          </table:table-cell>
          <table:table-cell office:value-type="string" table:style-name="tablecell">
            <text:p text:style-name="tablealignleft"> <text:span text:style-name="Strong_20_Emphasis">Ioannes XXIII.</text:span><text:line-break/>Jean XXIII<text:line-break/>(antipape)<text:line-break/>(1410–1415)      </text:p>
          </table:table-cell>
          <table:table-cell office:value-type="string" table:style-name="tablecell">
            <text:p text:style-name="tablealignleft"> Baldassarre Cossa                               </text:p>
          </table:table-cell>
          <table:table-cell office:value-type="string" table:style-name="tablecell">
            <text:p text:style-name="tablealignright">         - </text:p>
          </table:table-cell>
          <table:table-cell office:value-type="string" table:style-name="tablecell">
            <text:p text:style-name="tablealignleft"> <text:span text:style-name="Strong_20_Emphasis">Diaconus Cardinalis S. Euſtachii, qui cum ceruo depingitur, Bononiæ legatus, Neapolitanus.</text:span><text:line-break/>Cardinal-diacre de Saint-Eustache, qui est représenté avec un cerf, légat de Bologne, un napolitain.<text:line-break/>Jean XXIII était cardinal-diacre de Saint-Eustache dont la basilique est dédiée à Eustache de Rome souvent représenté avec un cerf.<text:line-break/>Jean XXIII est originaire de Naples, ville autrefois symbolisée par les sirènes de l'Odyssée, et a été légat de Bologne.                                       </text:p>
          </table:table-cell>
          <table:table-cell office:value-type="string" table:style-name="tablecell">
            <text:p text:style-name="tablealignleft"> <draw:frame draw:style-name="mediacenter" draw:name="33" text:anchor-type="paragraph" draw:z-index="33" svg:width="1.984375cm" svg:height="1.905cm"><draw:image xlink:href="Pictures/9acc90bd153682dc572e43882db45b8b.png" xlink:type="simple" xlink:show="embed" xlink:actuate="onLoad"/></draw:frame>      </text:p>
          </tabl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51  </text:p>
          </table:table-cell>
          <table:table-cell office:value-type="string" table:style-name="tablecell">
            <text:p text:style-name="tablealignleft"> <text:span text:style-name="Strong_20_Emphasis">Corona ueli aurei</text:span><text:line-break/>La couronne du voile d'or                           </text:p>
          </table:table-cell>
          <table:table-cell office:value-type="string" table:style-name="tablecell">
            <text:p text:style-name="tablealignleft"> <text:span text:style-name="Strong_20_Emphasis">Martinus V.</text:span><text:line-break/>Martin V<text:line-break/>(1417–1431)                        </text:p>
          </table:table-cell>
          <table:table-cell office:value-type="string" table:style-name="tablecell">
            <text:p text:style-name="tablealignleft"> Oddone Colonna                                  </text:p>
          </table:table-cell>
          <table:table-cell office:value-type="string" table:style-name="tablecell">
            <text:p text:style-name="tablealignright">       206 </text:p>
          </table:table-cell>
          <table:table-cell office:value-type="string" table:style-name="tablecell">
            <text:p text:style-name="tablealignleft"> <text:span text:style-name="Strong_20_Emphasis">familia colonna, Diaconus Cardinalis S. Georgii ad uelum aureum.</text:span><text:line-break/>De la famille Colonna, cardinal-diacre de San Giorgio in Velabro.<text:line-break/>La devise est une référence à la famille de Martin V, la famille Colonna, dont les armoiries représentent une colonne surmontée d'une couronne,<text:line-break/>et à son titre cardinalice de San Giorgio in Velabro, qu'on peut traduire par « Saint Georges du Voile d'or »                                                                                                   </text:p>
          </table:table-cell>
          <table:table-cell office:value-type="string" table:style-name="tablecell">
            <text:p text:style-name="tablealignleft"> <draw:frame draw:style-name="mediacenter" draw:name="34" text:anchor-type="paragraph" draw:z-index="34" svg:width="1.984375cm" svg:height="1.905cm"><draw:image xlink:href="Pictures/effd4e1cb998710b59919e5c26312c66.png" xlink:type="simple" xlink:show="embed" xlink:actuate="onLoad"/></draw:frame>                      </text:p>
          </tabl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52  </text:p>
          </table:table-cell>
          <table:table-cell office:value-type="string" table:style-name="tablecell">
            <text:p text:style-name="tablealignleft"> <text:span text:style-name="Strong_20_Emphasis">Lupa Cœleſtina</text:span><text:line-break/>La louve célestine                                     </text:p>
          </table:table-cell>
          <table:table-cell office:value-type="string" table:style-name="tablecell">
            <text:p text:style-name="tablealignleft"> <text:span text:style-name="Strong_20_Emphasis">Eugenius. IIII.</text:span><text:line-break/>Eugène IV<text:line-break/>(1431–1447)                   </text:p>
          </table:table-cell>
          <table:table-cell office:value-type="string" table:style-name="tablecell">
            <text:p text:style-name="tablealignleft"> Gabriele Condulmer                              </text:p>
          </table:table-cell>
          <table:table-cell office:value-type="string" table:style-name="tablecell">
            <text:p text:style-name="tablealignright">       207 </text:p>
          </table:table-cell>
          <table:table-cell office:value-type="string" table:style-name="tablecell">
            <text:p text:style-name="tablealignleft"> <text:span text:style-name="Strong_20_Emphasis">Venetus, canonicus antea regularis Cœleſtinus, &amp; Epiſcopus Senẽſis.</text:span><text:line-break/>Un Vénitien, ancien chanoine des Célestins, évêque de Sienne.<text:line-break/>Si Eugène IV est bien né à Venise, et s'il a effectivement été évêque de Sienne de 1407 à 1409 <text:line-break/>dont l'emblème est une louve, il n'a jamais appartenu à l'ordre des Célestins, mais bien à celui des augustins.                                                                                                                                                  </text:p>
          </table:table-cell>
          <table:table-cell office:value-type="string" table:style-name="tablecell">
            <text:p text:style-name="tablealignleft"> <draw:frame draw:style-name="mediacenter" draw:name="35" text:anchor-type="paragraph" draw:z-index="35" svg:width="1.984375cm" svg:height="1.905cm"><draw:image xlink:href="Pictures/594091b78d772d572b35d7e084c9a598.png" xlink:type="simple" xlink:show="embed" xlink:actuate="onLoad"/></draw:frame>                     </text:p>
          </tabl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53  </text:p>
          </table:table-cell>
          <table:table-cell office:value-type="string" table:style-name="tablecell">
            <text:p text:style-name="tablealignleft"> <text:span text:style-name="Strong_20_Emphasis">Amator Crucis</text:span><text:line-break/>L'amoureux de la croix                                  </text:p>
          </table:table-cell>
          <table:table-cell office:value-type="string" table:style-name="tablecell">
            <text:p text:style-name="tablealignleft"> <text:span text:style-name="Strong_20_Emphasis">Felix. V.</text:span><text:line-break/>Félix V<text:line-break/>(antipape)<text:line-break/>(1439–1449)              </text:p>
          </table:table-cell>
          <table:table-cell office:value-type="string" table:style-name="tablecell">
            <text:p text:style-name="tablealignleft"> Amédée, duc de Savoie                           </text:p>
          </table:table-cell>
          <table:table-cell office:value-type="string" table:style-name="tablecell">
            <text:p text:style-name="tablealignright">         - </text:p>
          </table:table-cell>
          <table:table-cell office:value-type="string" table:style-name="tablecell">
            <text:p text:style-name="tablealignleft"> <text:span text:style-name="Strong_20_Emphasis">qui uocabatur Amadæus Dux Sabaudiæ, inſignia Crux.</text:span><text:line-break/>Qui était appelé Amédée, duc de Savoie, ses armes étaient une croix.<text:line-break/>La devise est une référence au prénom de Félix V, Amadeus — en latin Amadeus, « celui qui aime Dieu »<text:line-break/>ainsi qu'aux armoiries de Savoie, qui représentent une croix.<text:line-break/>Félix V les utilise comme armes papales.                                                                                                                                                             </text:p>
          </table:table-cell>
          <table:table-cell office:value-type="string" table:style-name="tablecell">
            <text:p text:style-name="tablealignleft"> <draw:frame draw:style-name="mediacenter" draw:name="36" text:anchor-type="paragraph" draw:z-index="36" svg:width="1.984375cm" svg:height="1.905cm"><draw:image xlink:href="Pictures/43f3c0b845c7a7e7cdd52ac628e19c61.png" xlink:type="simple" xlink:show="embed" xlink:actuate="onLoad"/></draw:frame>             </text:p>
          </tabl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54  </text:p>
          </table:table-cell>
          <table:table-cell office:value-type="string" table:style-name="tablecell">
            <text:p text:style-name="tablealignleft"> <text:span text:style-name="Strong_20_Emphasis">De modicitate Lunæ</text:span><text:line-break/>De la petite Lune                                  </text:p>
          </table:table-cell>
          <table:table-cell office:value-type="string" table:style-name="tablecell">
            <text:p text:style-name="tablealignleft"> <text:span text:style-name="Strong_20_Emphasis">Nicolaus V.</text:span><text:line-break/>Nicolas V<text:line-break/>(1447–1455)                       </text:p>
          </table:table-cell>
          <table:table-cell office:value-type="string" table:style-name="tablecell">
            <text:p text:style-name="tablealignleft"> Tommaso Parentucelli                            </text:p>
          </table:table-cell>
          <table:table-cell office:value-type="string" table:style-name="tablecell">
            <text:p text:style-name="tablealignright">       208 </text:p>
          </table:table-cell>
          <table:table-cell office:value-type="string" table:style-name="tablecell">
            <text:p text:style-name="tablealignleft"> <text:span text:style-name="Strong_20_Emphasis">Lunenſis de Sarzana, humilibus parentibus natus.</text:span><text:line-break/>Un Lunensi79 de Sarzana, né de parents modestes.<text:line-break/>Nicolas V naît à Sarzana, dans le diocèse de Luni dont le nom ancien était Luna.<text:line-break/>Son père, médecin mais peu fortuné, meurt durant son adolescence.                                                                                                                                                                                                                                               </text:p>
          </table:table-cell>
          <table:table-cell office:value-type="string" table:style-name="tablecell">
            <text:p text:style-name="tablealignleft"> <draw:frame draw:style-name="mediacenter" draw:name="37" text:anchor-type="paragraph" draw:z-index="37" svg:width="1.984375cm" svg:height="2.7516666666667cm"><draw:image xlink:href="Pictures/7632c304964d49955a4a2932376f38d6.png" xlink:type="simple" xlink:show="embed" xlink:actuate="onLoad"/></draw:frame>                     </text:p>
          </tabl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55  </text:p>
          </table:table-cell>
          <table:table-cell office:value-type="string" table:style-name="tablecell">
            <text:p text:style-name="tablealignleft"> <text:span text:style-name="Strong_20_Emphasis">Bos paſcens</text:span><text:line-break/>Le bœuf paissant                                          </text:p>
          </table:table-cell>
          <table:table-cell office:value-type="string" table:style-name="tablecell">
            <text:p text:style-name="tablealignleft"> <text:span text:style-name="Strong_20_Emphasis">Calliſtus. III.</text:span><text:line-break/>Calixte III<text:line-break/>(1455–1458)                 </text:p>
          </table:table-cell>
          <table:table-cell office:value-type="string" table:style-name="tablecell">
            <text:p text:style-name="tablealignleft"> Alfonso Borgia                                  </text:p>
          </table:table-cell>
          <table:table-cell office:value-type="string" table:style-name="tablecell">
            <text:p text:style-name="tablealignright">       209 </text:p>
          </table:table-cell>
          <table:table-cell office:value-type="string" table:style-name="tablecell">
            <text:p text:style-name="tablealignleft"> <text:span text:style-name="Strong_20_Emphasis">Hiſpanus, cuius inſignia Bos paſcens.</text:span><text:line-break/>Un Espagnol, dont les armes portent un bœuf paissant.<text:line-break/>Les armoiries de Calixte III — celles de la famille Borgia — représentent un bœuf en train de paître.<text:line-break/>Il est le premier des trois papes Borgia.                                                                                                                                                                                                                                                        </text:p>
          </table:table-cell>
          <table:table-cell office:value-type="string" table:style-name="tablecell">
            <text:p text:style-name="tablealignleft"> <draw:frame draw:style-name="mediacenter" draw:name="38" text:anchor-type="paragraph" draw:z-index="38" svg:width="1.984375cm" svg:height="2.38125cm"><draw:image xlink:href="Pictures/3af7dacff6470dccbcc390eca0cb031d.png" xlink:type="simple" xlink:show="embed" xlink:actuate="onLoad"/></draw:frame>                  </text:p>
          </tabl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56  </text:p>
          </table:table-cell>
          <table:table-cell office:value-type="string" table:style-name="tablecell">
            <text:p text:style-name="tablealignleft"> <text:span text:style-name="Strong_20_Emphasis">De Capra &amp; Albergo</text:span><text:line-break/>De la chèvre et de l'auberge                       </text:p>
          </table:table-cell>
          <table:table-cell office:value-type="string" table:style-name="tablecell">
            <text:p text:style-name="tablealignleft"> <text:span text:style-name="Strong_20_Emphasis">Pius. II.</text:span><text:line-break/>Pie II<text:line-break/>(1458–1464)                            </text:p>
          </table:table-cell>
          <table:table-cell office:value-type="string" table:style-name="tablecell">
            <text:p text:style-name="tablealignleft"> Enea Silvio Piccolomini                         </text:p>
          </table:table-cell>
          <table:table-cell office:value-type="string" table:style-name="tablecell">
            <text:p text:style-name="tablealignright">       210 </text:p>
          </table:table-cell>
          <table:table-cell office:value-type="string" table:style-name="tablecell">
            <text:p text:style-name="tablealignleft"> <text:span text:style-name="Strong_20_Emphasis">Senenſis, qui fuit à Secretis Cardinalibus Capranico &amp; Albergato.</text:span><text:line-break/>Originaire de Sienne, qui fut secrétaire des cardinaux Capranica et Albergati.<text:line-break/>Pie II fut effectivement secrétaire des cardinaux Capranica et Albergati avant son élection, et la devise est un jeu de mots sur le nom de ces cardinaux.<text:line-break/>En outre, il est né à Corsignano, dans la république de Sienne.                                                                                                                         </text:p>
          </table:table-cell>
          <table:table-cell office:value-type="string" table:style-name="tablecell">
            <text:p text:style-name="tablealignleft"> <draw:frame draw:style-name="mediacenter" draw:name="39" text:anchor-type="paragraph" draw:z-index="39" svg:width="1.984375cm" svg:height="1.905cm"><draw:image xlink:href="Pictures/d8963c18767e2834d081e199a2877372.png" xlink:type="simple" xlink:show="embed" xlink:actuate="onLoad"/></draw:frame>                         </text:p>
          </tabl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57  </text:p>
          </table:table-cell>
          <table:table-cell office:value-type="string" table:style-name="tablecell">
            <text:p text:style-name="tablealignleft"> <text:span text:style-name="Strong_20_Emphasis">De cervo et leone</text:span><text:line-break/>Du cerf et du lion                                  </text:p>
          </table:table-cell>
          <table:table-cell office:value-type="string" table:style-name="tablecell">
            <text:p text:style-name="tablealignleft"> <text:span text:style-name="Strong_20_Emphasis">Paulus. II.</text:span><text:line-break/>Paul II<text:line-break/>(1464-1471)                         </text:p>
          </table:table-cell>
          <table:table-cell office:value-type="string" table:style-name="tablecell">
            <text:p text:style-name="tablealignleft"> Pietro Barbo                                    </text:p>
          </table:table-cell>
          <table:table-cell office:value-type="string" table:style-name="tablecell">
            <text:p text:style-name="tablealignright">       211 </text:p>
          </table:table-cell>
          <table:table-cell office:value-type="string" table:style-name="tablecell">
            <text:p text:style-name="tablealignleft"> <text:span text:style-name="Strong_20_Emphasis">Venetus, qui fuit Commendatarius eccleſiæ Ceruienſis, &amp; Cardinalis tituli S. Marci.</text:span><text:line-break/>Originaire de Venise, qui fut commendataire de l'église de Cervie et cardinal du titre de Saint-Marc.<text:line-break/>Paul II fut évêque de Cervie ainsi que cardinal de Saint-Marc, dont le symbole est le lion.                                                                                                                                                                                                                </text:p>
          </table:table-cell>
          <table:table-cell office:value-type="string" table:style-name="tablecell">
            <text:p text:style-name="tablealignleft"> <draw:frame draw:style-name="mediacenter" draw:name="40" text:anchor-type="paragraph" draw:z-index="40" svg:width="1.984375cm" svg:height="1.905cm"><draw:image xlink:href="Pictures/b4bae088dfe47bb52672c22d9585cfc4.png" xlink:type="simple" xlink:show="embed" xlink:actuate="onLoad"/></draw:frame>                  </text:p>
          </tabl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58  </text:p>
          </table:table-cell>
          <table:table-cell office:value-type="string" table:style-name="tablecell">
            <text:p text:style-name="tablealignleft"> <text:span text:style-name="Strong_20_Emphasis">Piscator Minorita</text:span><text:line-break/>Le pêcheur mineur                                   </text:p>
          </table:table-cell>
          <table:table-cell office:value-type="string" table:style-name="tablecell">
            <text:p text:style-name="tablealignleft"> <text:span text:style-name="Strong_20_Emphasis">Sixtus. IIII.</text:span><text:line-break/>Sixte IV<text:line-break/>(1471-1484)                      </text:p>
          </table:table-cell>
          <table:table-cell office:value-type="string" table:style-name="tablecell">
            <text:p text:style-name="tablealignleft"> Francesco della Rovere                          </text:p>
          </table:table-cell>
          <table:table-cell office:value-type="string" table:style-name="tablecell">
            <text:p text:style-name="tablealignright">       212 </text:p>
          </table:table-cell>
          <table:table-cell office:value-type="string" table:style-name="tablecell">
            <text:p text:style-name="tablealignleft"> <text:span text:style-name="Strong_20_Emphasis">Piſcatoris filius, Franciſcanus.</text:span><text:line-break/>Fils de pêcheur, franciscain.<text:line-break/>Sixte IV est effectivement fils de pêcheur et franciscain, ordre mineur.                                                                                                                                                                                                                                                                                                                                                              </text:p>
          </table:table-cell>
          <table:table-cell office:value-type="string" table:style-name="tablecell">
            <text:p text:style-name="tablealignleft"> <draw:frame draw:style-name="mediacenter" draw:name="41" text:anchor-type="paragraph" draw:z-index="41" svg:width="1.984375cm" svg:height="1.905cm"><draw:image xlink:href="Pictures/76ecda8afdd5c91da372e9f92bc0830e.png" xlink:type="simple" xlink:show="embed" xlink:actuate="onLoad"/></draw:frame>               </text:p>
          </tabl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59  </text:p>
          </table:table-cell>
          <table:table-cell office:value-type="string" table:style-name="tablecell">
            <text:p text:style-name="tablealignleft"> <text:span text:style-name="Strong_20_Emphasis">Præcursor Siciliæ</text:span><text:line-break/>Le précurseur de Sicile                             </text:p>
          </table:table-cell>
          <table:table-cell office:value-type="string" table:style-name="tablecell">
            <text:p text:style-name="tablealignleft"> <text:span text:style-name="Strong_20_Emphasis">Innocentius. VIII.</text:span><text:line-break/>Innocent VIII<text:line-break/>(1484-1492)            </text:p>
          </table:table-cell>
          <table:table-cell office:value-type="string" table:style-name="tablecell">
            <text:p text:style-name="tablealignleft"> Jean-Baptiste Cibo                              </text:p>
          </table:table-cell>
          <table:table-cell office:value-type="string" table:style-name="tablecell">
            <text:p text:style-name="tablealignright">       213 </text:p>
          </table:table-cell>
          <table:table-cell office:value-type="string" table:style-name="tablecell">
            <text:p text:style-name="tablealignleft"> <text:span text:style-name="Strong_20_Emphasis">qui uocabatur Ioãnes Baptiſta, &amp; uixit in curia Alfonſi regis Siciliæ.</text:span><text:line-break/>Nommé Jean-Baptiste, et ayant vécu à la cour d'Alphonse, roi de Sicile.<text:line-break/>Le nom de naissance du pape Innocent VIII est Jean-Baptiste, nom du précurseur du Christ, de plus, il passa sa jeunesse à la cour de Naples.                                                                                                                                                                                                          </text:p>
          </table:table-cell>
          <table:table-cell office:value-type="string" table:style-name="tablecell">
            <text:p text:style-name="tablealignleft"> <draw:frame draw:style-name="mediacenter" draw:name="42" text:anchor-type="paragraph" draw:z-index="42" svg:width="1.984375cm" svg:height="1.905cm"><draw:image xlink:href="Pictures/2cc93024434df5826676fefa6f68bcf4.png" xlink:type="simple" xlink:show="embed" xlink:actuate="onLoad"/></draw:frame>            </text:p>
          </tabl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60  </text:p>
          </table:table-cell>
          <table:table-cell office:value-type="string" table:style-name="tablecell">
            <text:p text:style-name="tablealignleft"> <text:span text:style-name="Strong_20_Emphasis">Bos Albanus in porta</text:span><text:line-break/>Le bœuf d'Albano au port                         </text:p>
          </table:table-cell>
          <table:table-cell office:value-type="string" table:style-name="tablecell">
            <text:p text:style-name="tablealignleft"> <text:span text:style-name="Strong_20_Emphasis">Alexander. VI.</text:span><text:line-break/>Alexandre VI<text:line-break/>(1492-1503)                 </text:p>
          </table:table-cell>
          <table:table-cell office:value-type="string" table:style-name="tablecell">
            <text:p text:style-name="tablealignleft"> Rodrigo Borgia                                  </text:p>
          </table:table-cell>
          <table:table-cell office:value-type="string" table:style-name="tablecell">
            <text:p text:style-name="tablealignright">       214 </text:p>
          </table:table-cell>
          <table:table-cell office:value-type="string" table:style-name="tablecell">
            <text:p text:style-name="tablealignleft"> <text:span text:style-name="Strong_20_Emphasis">Epiſcopus Cardinalis Albanus &amp; Portuenſis, cuius inſignia Bos.</text:span><text:line-break/>Cardinal de d'Albano et Porto, dont les armes sont un bœuf.<text:line-break/>Cardinal-évêque d'Albano et Porto (signifiant port), les armes de sa famille représentent un bœuf.                                                                                                                                                                                                                                                                        </text:p>
          </table:table-cell>
          <table:table-cell office:value-type="string" table:style-name="tablecell">
            <text:p text:style-name="tablealignleft"> <draw:frame draw:style-name="mediacenter" draw:name="43" text:anchor-type="paragraph" draw:z-index="43" svg:width="1.984375cm" svg:height="2.4077083333333cm"><draw:image xlink:href="Pictures/a828cda98e2f91ccec987de219463da7.png" xlink:type="simple" xlink:show="embed" xlink:actuate="onLoad"/></draw:frame>             </text:p>
          </tabl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61  </text:p>
          </table:table-cell>
          <table:table-cell office:value-type="string" table:style-name="tablecell">
            <text:p text:style-name="tablealignleft"> <text:span text:style-name="Strong_20_Emphasis">De parvo homine</text:span><text:line-break/>Du petit homme                                        </text:p>
          </table:table-cell>
          <table:table-cell office:value-type="string" table:style-name="tablecell">
            <text:p text:style-name="tablealignleft"> <text:span text:style-name="Strong_20_Emphasis">Pius. III.</text:span><text:line-break/>Pie III<text:line-break/>(1503)                               </text:p>
          </table:table-cell>
          <table:table-cell office:value-type="string" table:style-name="tablecell">
            <text:p text:style-name="tablealignleft"> Francesco Todeschini Piccolomini                </text:p>
          </table:table-cell>
          <table:table-cell office:value-type="string" table:style-name="tablecell">
            <text:p text:style-name="tablealignright">       215 </text:p>
          </table:table-cell>
          <table:table-cell office:value-type="string" table:style-name="tablecell">
            <text:p text:style-name="tablealignleft"> <text:span text:style-name="Strong_20_Emphasis">Senenſis, familia piccolominea.</text:span><text:line-break/>Siennois, de la famille Piccolomini.<text:line-break/>Pie III est issu de la famille siennoise Piccolomini dont le nom est formé des racines piccolo (« petit ») et uomini (« homme »).                                                                                                                                                                                                                                                                                               </text:p>
          </table:table-cell>
          <table:table-cell office:value-type="string" table:style-name="tablecell">
            <text:p text:style-name="tablealignleft"> <draw:frame draw:style-name="mediacenter" draw:name="44" text:anchor-type="paragraph" draw:z-index="44" svg:width="1.984375cm" svg:height="1.905cm"><draw:image xlink:href="Pictures/d8963c18767e2834d081e199a2877372.png" xlink:type="simple" xlink:show="embed" xlink:actuate="onLoad"/></draw:frame>                         </text:p>
          </tabl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62  </text:p>
          </table:table-cell>
          <table:table-cell office:value-type="string" table:style-name="tablecell">
            <text:p text:style-name="tablealignleft"> <text:span text:style-name="Strong_20_Emphasis">Fructus Jovis juvabit</text:span><text:line-break/>Le fruit de Jupiter aidera                      </text:p>
          </table:table-cell>
          <table:table-cell office:value-type="string" table:style-name="tablecell">
            <text:p text:style-name="tablealignleft"> <text:span text:style-name="Strong_20_Emphasis">Julius. II.</text:span><text:line-break/>Jules II<text:line-break/>(1503-1513)                        </text:p>
          </table:table-cell>
          <table:table-cell office:value-type="string" table:style-name="tablecell">
            <text:p text:style-name="tablealignleft"> Giuliano della Rovere                           </text:p>
          </table:table-cell>
          <table:table-cell office:value-type="string" table:style-name="tablecell"/>
          <table:table-cell office:value-type="string" table:style-name="tablecell">
            <text:p text:style-name="tablealignleft"> <text:span text:style-name="Strong_20_Emphasis">antea uocatus Ioannes Maria de monte.</text:span><text:line-break/>Génois, ses armes représentent un chêne, arbre de Jupiter.<text:line-break/>Les armes de Jules II représentent un chêne, arbre sacré de Jupiter.                                                                                                                                                                                                                                                                                                                                </text:p>
          </table:table-cell>
          <table:table-cell office:value-type="string" table:style-name="tablecell">
            <text:p text:style-name="tablealignleft"> <draw:frame draw:style-name="mediacenter" draw:name="45" text:anchor-type="paragraph" draw:z-index="45" svg:width="1.984375cm" svg:height="1.905cm"><draw:image xlink:href="Pictures/76ecda8afdd5c91da372e9f92bc0830e.png" xlink:type="simple" xlink:show="embed" xlink:actuate="onLoad"/></draw:frame>               </text:p>
          </tabl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63  </text:p>
          </table:table-cell>
          <table:table-cell office:value-type="string" table:style-name="tablecell">
            <text:p text:style-name="tablealignleft"> <text:span text:style-name="Strong_20_Emphasis">De craticula Politiana</text:span><text:line-break/>D'un gril de Politien                          </text:p>
          </table:table-cell>
          <table:table-cell office:value-type="string" table:style-name="tablecell">
            <text:p text:style-name="tablealignleft"> <text:span text:style-name="Strong_20_Emphasis">Leo. X.</text:span><text:line-break/>Léon X<text:line-break/>(1513-1521)                              </text:p>
          </table:table-cell>
          <table:table-cell office:value-type="string" table:style-name="tablecell">
            <text:p text:style-name="tablealignleft"> Jean de Médicis                                 </text:p>
          </table:table-cell>
          <table:table-cell office:value-type="string" table:style-name="tablecell">
            <text:p text:style-name="tablealignright">       217 </text:p>
          </table:table-cell>
          <table:table-cell office:value-type="string" table:style-name="tablecell">
            <text:p text:style-name="tablealignleft"> <text:span text:style-name="Strong_20_Emphasis">filius Laurentii medicei, &amp; ſcholaris Angeli Politiani.</text:span><text:line-break/>Fils de Laurent de Médicis et élève d'Ange Politien.<text:line-break/>Saint Laurent, père de Léon X, fut martyrisé sur un gril en 258 ; et son fils fut éduqué par Ange Politien.                                                                                                                                                                                                                                                                             </text:p>
          </table:table-cell>
          <table:table-cell office:value-type="string" table:style-name="tablecell">
            <text:p text:style-name="tablealignleft"> <draw:frame draw:style-name="mediacenter" draw:name="46" text:anchor-type="paragraph" draw:z-index="46" svg:width="1.984375cm" svg:height="2.3547916666667cm"><draw:image xlink:href="Pictures/99ebecc4be5e86dd5028ae495f49fc2b.png" xlink:type="simple" xlink:show="embed" xlink:actuate="onLoad"/></draw:frame>                    </text:p>
          </tabl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64  </text:p>
          </table:table-cell>
          <table:table-cell office:value-type="string" table:style-name="tablecell">
            <text:p text:style-name="tablealignleft"> <text:span text:style-name="Strong_20_Emphasis">Leo Florentius</text:span><text:line-break/>Le lion de Florent                                     </text:p>
          </table:table-cell>
          <table:table-cell office:value-type="string" table:style-name="tablecell">
            <text:p text:style-name="tablealignleft"> <text:span text:style-name="Strong_20_Emphasis">Adrian. VI.</text:span><text:line-break/>Adrien VI<text:line-break/>(1522-1523)                       </text:p>
          </table:table-cell>
          <table:table-cell office:value-type="string" table:style-name="tablecell">
            <text:p text:style-name="tablealignleft"> Adrien Florenz                                  </text:p>
          </table:table-cell>
          <table:table-cell office:value-type="string" table:style-name="tablecell">
            <text:p text:style-name="tablealignright">       218 </text:p>
          </table:table-cell>
          <table:table-cell office:value-type="string" table:style-name="tablecell">
            <text:p text:style-name="tablealignleft"> <text:span text:style-name="Strong_20_Emphasis">Florẽtii filius, eius inſignia Leo.</text:span><text:line-break/>Fils de Florent, dont les armes sont un lion.<text:line-break/>Adrien VI fait partie de la famille Florenz, dont les armes représentent deux lions.                                                                                                                                                                                                                                                                                                                               </text:p>
          </table:table-cell>
          <table:table-cell office:value-type="string" table:style-name="tablecell">
            <text:p text:style-name="tablealignleft"> <draw:frame draw:style-name="mediacenter" draw:name="47" text:anchor-type="paragraph" draw:z-index="47" svg:width="1.984375cm" svg:height="2.5135416666667cm"><draw:image xlink:href="Pictures/70f5b6d6186f4b5a1add80b8265b4d21.png" xlink:type="simple" xlink:show="embed" xlink:actuate="onLoad"/></draw:frame>                </text:p>
          </tabl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65  </text:p>
          </table:table-cell>
          <table:table-cell office:value-type="string" table:style-name="tablecell">
            <text:p text:style-name="tablealignleft"> <text:span text:style-name="Strong_20_Emphasis">Flos pilæi ægri</text:span><text:line-break/>La fleur du globe malade                              </text:p>
          </table:table-cell>
          <table:table-cell office:value-type="string" table:style-name="tablecell">
            <text:p text:style-name="tablealignleft"> <text:span text:style-name="Strong_20_Emphasis">Clemens. VII.</text:span><text:line-break/>Clément VII<text:line-break/>(1523-1534)                   </text:p>
          </table:table-cell>
          <table:table-cell office:value-type="string" table:style-name="tablecell">
            <text:p text:style-name="tablealignleft"> Jules de Medicis                                </text:p>
          </table:table-cell>
          <table:table-cell office:value-type="string" table:style-name="tablecell">
            <text:p text:style-name="tablealignright">       219 </text:p>
          </table:table-cell>
          <table:table-cell office:value-type="string" table:style-name="tablecell">
            <text:p text:style-name="tablealignleft"> <text:span text:style-name="Strong_20_Emphasis">Florentinus de domo medicea, eius inſignia pila, &amp; lilia.</text:span><text:line-break/>Florentin de la maison des Médicis, dont les armes sont formés de boules et de lys.<text:line-break/>Ses armes représentent six boules, dont l'une comporte trois lys.<text:line-break/>Le mot malade figurant dans la devise est un jeu de mot sur le nom Médicis (« Medicean » ; « médecin »).                                                                                                                                                                           </text:p>
          </table:table-cell>
          <table:table-cell office:value-type="string" table:style-name="tablecell">
            <text:p text:style-name="tablealignleft"> <draw:frame draw:style-name="mediacenter" draw:name="48" text:anchor-type="paragraph" draw:z-index="48" svg:width="1.984375cm" svg:height="2.3547916666667cm"><draw:image xlink:href="Pictures/99ebecc4be5e86dd5028ae495f49fc2b.png" xlink:type="simple" xlink:show="embed" xlink:actuate="onLoad"/></draw:frame>                    </text:p>
          </tabl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66  </text:p>
          </table:table-cell>
          <table:table-cell office:value-type="string" table:style-name="tablecell">
            <text:p text:style-name="tablealignleft"> <text:span text:style-name="Strong_20_Emphasis">Hiacynthus Medicorum</text:span><text:line-break/>La jacinthe des médecins                         </text:p>
          </table:table-cell>
          <table:table-cell office:value-type="string" table:style-name="tablecell">
            <text:p text:style-name="tablealignleft"> <text:span text:style-name="Strong_20_Emphasis">Paulus. III.</text:span><text:line-break/>Paul III<text:line-break/>(1534-1549)                       </text:p>
          </table:table-cell>
          <table:table-cell office:value-type="string" table:style-name="tablecell">
            <text:p text:style-name="tablealignleft"> Alexandre Farnèse                               </text:p>
          </table:table-cell>
          <table:table-cell office:value-type="string" table:style-name="tablecell">
            <text:p text:style-name="tablealignright">       220 </text:p>
          </table:table-cell>
          <table:table-cell office:value-type="string" table:style-name="tablecell">
            <text:p text:style-name="tablealignleft"> <text:span text:style-name="Strong_20_Emphasis">Farneſius, qui lilia pro inſignibus geſtat, &amp; Card. fuit SS. Coſme, &amp; Damiani.</text:span><text:line-break/>Farnèse, qui porte des lis dans ses armes, et cardinal de Saints Côme et Damien.<text:line-break/>Ses armes représentent des lis bleus, ou hyacinthes, et il fut cardinal de saint Côme et saint Damien, deux médecins martyrs.                                                                                                                                                                                                        </text:p>
          </table:table-cell>
          <table:table-cell office:value-type="string" table:style-name="tablecell">
            <text:p text:style-name="tablealignleft"> <draw:frame draw:style-name="mediacenter" draw:name="49" text:anchor-type="paragraph" draw:z-index="49" svg:width="1.984375cm" svg:height="1.905cm"><draw:image xlink:href="Pictures/b05c4c852360e55b2dac9440ee495d08.png" xlink:type="simple" xlink:show="embed" xlink:actuate="onLoad"/></draw:frame>                      </text:p>
          </tabl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67  </text:p>
          </table:table-cell>
          <table:table-cell office:value-type="string" table:style-name="tablecell">
            <text:p text:style-name="tablealignleft"> <text:span text:style-name="Strong_20_Emphasis">De corona montana</text:span><text:line-break/>De la couronne du mont                              </text:p>
          </table:table-cell>
          <table:table-cell office:value-type="string" table:style-name="tablecell">
            <text:p text:style-name="tablealignleft"> <text:span text:style-name="Strong_20_Emphasis">Iulius. III.</text:span><text:line-break/>Jules III<text:line-break/>(1550-1555)                      </text:p>
          </table:table-cell>
          <table:table-cell office:value-type="string" table:style-name="tablecell">
            <text:p text:style-name="tablealignleft"> Giovanni Maria Ciocchi del Monte                </text:p>
          </table:table-cell>
          <table:table-cell office:value-type="string" table:style-name="tablecell">
            <text:p text:style-name="tablealignright">       221 </text:p>
          </table:table-cell>
          <table:table-cell office:value-type="string" table:style-name="tablecell">
            <text:p text:style-name="tablealignleft"> <text:span text:style-name="Strong_20_Emphasis">antea uocatus Ioannes Maria de monte.</text:span><text:line-break/>Autrefois appelé Jean Marie du Mont.<text:line-break/>Sur ses armes sont représentées des montagnes et des couronnes.                                                                                                                                                                                                                                                                                                                                                           </text:p>
          </table:table-cell>
          <table:table-cell office:value-type="string" table:style-name="tablecell">
            <text:p text:style-name="tablealignleft"> <draw:frame draw:style-name="mediacenter" draw:name="50" text:anchor-type="paragraph" draw:z-index="50" svg:width="1.984375cm" svg:height="1.905cm"><draw:image xlink:href="Pictures/0cbc2d69d39b6d016750fc80f0cecf19.png" xlink:type="simple" xlink:show="embed" xlink:actuate="onLoad"/></draw:frame>                </text:p>
          </tabl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68  </text:p>
          </table:table-cell>
          <table:table-cell office:value-type="string" table:style-name="tablecell">
            <text:p text:style-name="tablealignleft"> <text:span text:style-name="Strong_20_Emphasis">Frumentum floccidum</text:span><text:line-break/>Le grain insignifiant                             </text:p>
          </table:table-cell>
          <table:table-cell office:value-type="string" table:style-name="tablecell">
            <text:p text:style-name="tablealignleft"> <text:span text:style-name="Strong_20_Emphasis">Marcellus. II.</text:span><text:line-break/>Marcel II<text:line-break/>(1555)                         </text:p>
          </table:table-cell>
          <table:table-cell office:value-type="string" table:style-name="tablecell">
            <text:p text:style-name="tablealignleft"> Marcel Cervini                                  </text:p>
          </table:table-cell>
          <table:table-cell office:value-type="string" table:style-name="tablecell">
            <text:p text:style-name="tablealignright">       222 </text:p>
          </table:table-cell>
          <table:table-cell office:value-type="string" table:style-name="tablecell">
            <text:p text:style-name="tablealignleft"> <text:span text:style-name="Strong_20_Emphasis">cuius inſignia ceruus &amp; frumẽtum, ideo floccidum, quod pauco tempore uixit in papatu.</text:span><text:line-break/>dont les armes étaient un cerf et du grain, mais insignifiant, qui ne fut que peu de temps pape.<text:line-break/>On retrouve sur les armes de Marcel II un cerf et le grain ; « insignifiant », parce qu'il ne fut pape que quelques jours.                                                                                                                                                                                    </text:p>
          </table:table-cell>
          <table:table-cell office:value-type="string" table:style-name="tablecell">
            <text:p text:style-name="tablealignleft"> <draw:frame draw:style-name="mediacenter" draw:name="51" text:anchor-type="paragraph" draw:z-index="51" svg:width="1.984375cm" svg:height="1.905cm"><draw:image xlink:href="Pictures/028f5945e8ca38af296ed916fdd2360d.png" xlink:type="simple" xlink:show="embed" xlink:actuate="onLoad"/></draw:frame>                    </text:p>
          </tabl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69  </text:p>
          </table:table-cell>
          <table:table-cell office:value-type="string" table:style-name="tablecell">
            <text:p text:style-name="tablealignleft"> <text:span text:style-name="Strong_20_Emphasis">De fide Petri</text:span><text:line-break/>De la foi de Pierre                                     </text:p>
          </table:table-cell>
          <table:table-cell office:value-type="string" table:style-name="tablecell">
            <text:p text:style-name="tablealignleft"> <text:span text:style-name="Strong_20_Emphasis">Paulus. IIII.</text:span><text:line-break/>Paul IV<text:line-break/>(1555-1559)                       </text:p>
          </table:table-cell>
          <table:table-cell office:value-type="string" table:style-name="tablecell"/>
          <table:table-cell office:value-type="string" table:style-name="tablecell">
            <text:p text:style-name="tablealignright">       223 </text:p>
          </table:table-cell>
          <table:table-cell office:value-type="string" table:style-name="tablecell">
            <text:p text:style-name="tablealignleft"> <text:span text:style-name="Strong_20_Emphasis">antea uocatus Ioannes Petrus Caraffa.</text:span><text:line-break/>anciennement appelé Jean Pierre Caraffa.<text:line-break/>On dit qu'avant d'être élu, Paul IV préférait utiliser son second prénom, Pietro.                                                                                                                                                                                                                                                                                                                                     </text:p>
          </table:table-cell>
          <table:table-cell office:value-type="string" table:style-name="tablecell">
            <text:p text:style-name="tablealignleft"> <draw:frame draw:style-name="mediacenter" draw:name="52" text:anchor-type="paragraph" draw:z-index="52" svg:width="1.984375cm" svg:height="1.905cm"><draw:image xlink:href="Pictures/b4bae088dfe47bb52672c22d9585cfc4.png" xlink:type="simple" xlink:show="embed" xlink:actuate="onLoad"/></draw:frame>                  </text:p>
          </tabl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70  </text:p>
          </table:table-cell>
          <table:table-cell office:value-type="string" table:style-name="tablecell">
            <text:p text:style-name="tablealignleft"> <text:span text:style-name="Strong_20_Emphasis">Æsculapi pharmacum</text:span><text:line-break/>Le remède d'Esculape                               </text:p>
          </table:table-cell>
          <table:table-cell office:value-type="string" table:style-name="tablecell">
            <text:p text:style-name="tablealignleft"> <text:span text:style-name="Strong_20_Emphasis">Pius. IIII.</text:span><text:line-break/>Pie IV<text:line-break/>(1559-1565)                          </text:p>
          </table:table-cell>
          <table:table-cell office:value-type="string" table:style-name="tablecell">
            <text:p text:style-name="tablealignleft"> Giovanni Angelo de Medici                       </text:p>
          </table:table-cell>
          <table:table-cell office:value-type="string" table:style-name="tablecell">
            <text:p text:style-name="tablealignright">       224 </text:p>
          </table:table-cell>
          <table:table-cell office:value-type="string" table:style-name="tablecell">
            <text:p text:style-name="tablealignleft"> <text:span text:style-name="Strong_20_Emphasis">antea dictus Io.Angelus Medices</text:span><text:line-break/>avait étudié la médecine, puis le droit<text:line-break/>jeu de mot sur le nom de famille, Esculape étant le dieu de la médecine.                                                                                                                                                                                                                                                                                                                                                     </text:p>
          </table:table-cell>
          <table:table-cell office:value-type="string" table:style-name="tablecell">
            <text:p text:style-name="tablealignleft"> <draw:frame draw:style-name="mediacenter" draw:name="53" text:anchor-type="paragraph" draw:z-index="53" svg:width="1.984375cm" svg:height="2.3547916666667cm"><draw:image xlink:href="Pictures/99ebecc4be5e86dd5028ae495f49fc2b.png" xlink:type="simple" xlink:show="embed" xlink:actuate="onLoad"/></draw:frame>                    </text:p>
          </tabl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71  </text:p>
          </table:table-cell>
          <table:table-cell office:value-type="string" table:style-name="tablecell">
            <text:p text:style-name="tablealignleft"> <text:span text:style-name="Strong_20_Emphasis">Angelus nemorosus</text:span><text:line-break/>L'ange des bois                                     </text:p>
          </table:table-cell>
          <table:table-cell office:value-type="string" table:style-name="tablecell">
            <text:p text:style-name="tablealignleft"> <text:span text:style-name="Strong_20_Emphasis">Pius. V.</text:span><text:line-break/>Pie V<text:line-break/>(1566-1572)                              </text:p>
          </table:table-cell>
          <table:table-cell office:value-type="string" table:style-name="tablecell">
            <text:p text:style-name="tablealignleft"> Michel Ghisleri                                 </text:p>
          </table:table-cell>
          <table:table-cell office:value-type="string" table:style-name="tablecell">
            <text:p text:style-name="tablealignright">       225 </text:p>
          </table:table-cell>
          <table:table-cell office:value-type="string" table:style-name="tablecell">
            <text:p text:style-name="tablealignleft"> <text:span text:style-name="Strong_20_Emphasis">Michael uocatus, natus in oppido Boſchi</text:span><text:line-break/>Michel est le nom d'un ange<text:line-break/>était né à Bosco (signifiant bois) en Lombardie, en 1504.                                                                                                                                                                                                                                                                                                                                                                        </text:p>
          </table:table-cell>
          <table:table-cell office:value-type="string" table:style-name="tablecell">
            <text:p text:style-name="tablealignleft"> <draw:frame draw:style-name="mediacenter" draw:name="54" text:anchor-type="paragraph" draw:z-index="54" svg:width="1.984375cm" svg:height="1.905cm"><draw:image xlink:href="Pictures/c00580b33d8d7be4590c3c61a7b09a6e.png" xlink:type="simple" xlink:show="embed" xlink:actuate="onLoad"/></draw:frame>                          </text:p>
          </tabl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72  </text:p>
          </table:table-cell>
          <table:table-cell office:value-type="string" table:style-name="tablecell">
            <text:p text:style-name="tablealignleft"> <text:span text:style-name="Strong_20_Emphasis">Medium corpus pilarum</text:span><text:line-break/>La moitié du corps des globes                   </text:p>
          </table:table-cell>
          <table:table-cell office:value-type="string" table:style-name="tablecell">
            <text:p text:style-name="tablealignleft"> <text:span text:style-name="Strong_20_Emphasis">Gregorius. XIII.</text:span><text:line-break/>Grégoire XIII<text:line-break/>(1572-1585)              </text:p>
          </table:table-cell>
          <table:table-cell office:value-type="string" table:style-name="tablecell">
            <text:p text:style-name="tablealignleft"> Le cardinal Ugo Boncompagni                     </text:p>
          </table:table-cell>
          <table:table-cell office:value-type="string" table:style-name="tablecell">
            <text:p text:style-name="tablealignright">       226 </text:p>
          </table:table-cell>
          <table:table-cell office:value-type="string" table:style-name="tablecell">
            <text:p text:style-name="tablealignleft"> <text:span text:style-name="Strong_20_Emphasis">cujus inſigna medius Draco</text:span><text:line-break/>dont les armes représentaient une moitié de corps de dragon<text:line-break/>créé cardinal par Pie IV qui portait des boules dans ses armes.                                                                                                                                                                                                                                                                                                                                               </text:p>
          </table:table-cell>
          <table:table-cell office:value-type="string" table:style-name="tablecell">
            <text:p text:style-name="tablealignleft"> <draw:frame draw:style-name="mediacenter" draw:name="55" text:anchor-type="paragraph" draw:z-index="55" svg:width="1.984375cm" svg:height="2.38125cm"><draw:image xlink:href="Pictures/5cc742376689abf4ed7c68acc9db78a8.png" xlink:type="simple" xlink:show="embed" xlink:actuate="onLoad"/></draw:frame>                 </text:p>
          </tabl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73  </text:p>
          </table:table-cell>
          <table:table-cell office:value-type="string" table:style-name="tablecell">
            <text:p text:style-name="tablealignleft"> <text:span text:style-name="Strong_20_Emphasis">Axis in medietate signi</text:span><text:line-break/>L'axe au milieu du signe                      </text:p>
          </table:table-cell>
          <table:table-cell office:value-type="string" table:style-name="tablecell">
            <text:p text:style-name="tablealignleft"> <text:span text:style-name="Strong_20_Emphasis">Sixtus. V.</text:span><text:line-break/>du signe 	Sixte V<text:line-break/>(1585-1590)                </text:p>
          </table:table-cell>
          <table:table-cell office:value-type="string" table:style-name="tablecell">
            <text:p text:style-name="tablealignleft"> Felice Peretti                                  </text:p>
          </table:table-cell>
          <table:table-cell office:value-type="string" table:style-name="tablecell">
            <text:p text:style-name="tablealignright">       227 </text:p>
          </table:table-cell>
          <table:table-cell office:value-type="string" table:style-name="tablecell">
            <text:p text:style-name="tablealignleft"> <text:span text:style-name="Strong_20_Emphasis">qui axem in medio Leonis in armis geſtat</text:span><text:line-break/>qui portait un axe au milieu d'un lion dans ses armes<text:line-break/>le lion est un des signes du zodiaque                                                                                                                                                                                                                                                                                                                                                                 </text:p>
          </table:table-cell>
          <table:table-cell office:value-type="string" table:style-name="tablecell">
            <text:p text:style-name="tablealignleft"> <draw:frame draw:style-name="mediacenter" draw:name="56" text:anchor-type="paragraph" draw:z-index="56" svg:width="1.984375cm" svg:height="2.38125cm"><draw:image xlink:href="Pictures/0445506ae591a3e8f36a78ef05a39593.png" xlink:type="simple" xlink:show="embed" xlink:actuate="onLoad"/></draw:frame>                       </text:p>
          </tabl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74  </text:p>
          </table:table-cell>
          <table:table-cell office:value-type="string" table:style-name="tablecell">
            <text:p text:style-name="tablealignleft"> <text:span text:style-name="Strong_20_Emphasis">De rore coeli</text:span><text:line-break/>de la rosée du ciel                                     </text:p>
          </table:table-cell>
          <table:table-cell office:value-type="string" table:style-name="tablecell">
            <text:p text:style-name="tablealignleft"> <text:span text:style-name="Strong_20_Emphasis">Vrbanus. VII.</text:span><text:line-break/>Urbain VII<text:line-break/>(1590-1590                     </text:p>
          </table:table-cell>
          <table:table-cell office:value-type="string" table:style-name="tablecell">
            <text:p text:style-name="tablealignleft"> Gianbattista Castagna                           </text:p>
          </table:table-cell>
          <table:table-cell office:value-type="string" table:style-name="tablecell">
            <text:p text:style-name="tablealignright">       228 </text:p>
          </table:table-cell>
          <table:table-cell office:value-type="string" table:style-name="tablecell">
            <text:p text:style-name="tablealignleft"> <text:span text:style-name="Strong_20_Emphasis">qui fuit Archiepiſcopus Roſanenſis in Calabria, ubi mana colligitur</text:span><text:line-break/>qui fut archevêque de Rossano en Calabre, où la manne est rassemblée<text:line-break/>ros signifie rosée en latin                                                                                                                                                                                                                                                                                                                                 </text:p>
          </table:table-cell>
          <table:table-cell office:value-type="string" table:style-name="tablecell">
            <text:p text:style-name="tablealignleft"> <draw:frame draw:style-name="mediacenter" draw:name="57" text:anchor-type="paragraph" draw:z-index="57" svg:width="1.984375cm" svg:height="2.38125cm"><draw:image xlink:href="Pictures/321350f967c0887c74f4688e0a3edffa.png" xlink:type="simple" xlink:show="embed" xlink:actuate="onLoad"/></draw:frame>               </text:p>
          </tabl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75  </text:p>
          </table:table-cell>
          <table:table-cell office:value-type="string" table:style-name="tablecell">
            <text:p text:style-name="tablealignleft"> <text:span text:style-name="Strong_20_Emphasis">Ex antiquitate Urbis</text:span><text:line-break/>De l'ancienneté de la ville                      </text:p>
          </table:table-cell>
          <table:table-cell office:value-type="string" table:style-name="tablecell">
            <text:p text:style-name="tablealignleft"> <text:span text:style-name="Strong_20_Emphasis">Gregorius XIIII.</text:span><text:line-break/>Grégoire XIV<text:line-break/>(1590-1591)               </text:p>
          </table:table-cell>
          <table:table-cell office:value-type="string" table:style-name="tablecell">
            <text:p text:style-name="tablealignleft"> Niccolo Sfondrati (Nicolas Sfondrato)           </text:p>
          </table:table-cell>
          <table:table-cell office:value-type="string" table:style-name="tablecell">
            <text:p text:style-name="tablealignright">       229 </text:p>
          </table:table-cell>
          <table:table-cell office:value-type="string" table:style-name="tablecell">
            <text:p text:style-name="tablealignleft"> originaire de Milan, ville ancienne et sénateur, fils de sénateur (senator signifie ancien).                                                                                                                                                                                                                                                                                                                                                                                                                 </text:p>
          </table:table-cell>
          <table:table-cell office:value-type="string" table:style-name="tablecell">
            <text:p text:style-name="tablealignleft"> <draw:frame draw:style-name="mediacenter" draw:name="58" text:anchor-type="paragraph" draw:z-index="58" svg:width="1.984375cm" svg:height="2.301875cm"><draw:image xlink:href="Pictures/c50c6303dfd8dafe29bae034708e5bcc.png" xlink:type="simple" xlink:show="embed" xlink:actuate="onLoad"/></draw:frame>                     </text:p>
          </tabl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76  </text:p>
          </table:table-cell>
          <table:table-cell office:value-type="string" table:style-name="tablecell">
            <text:p text:style-name="tablealignleft"> <text:span text:style-name="Strong_20_Emphasis">Pia civitas in bello</text:span><text:line-break/>La cité sainte en guerre                         </text:p>
          </table:table-cell>
          <table:table-cell office:value-type="string" table:style-name="tablecell">
            <text:p text:style-name="tablealignleft"> <text:span text:style-name="Strong_20_Emphasis">Innocentius. IX.</text:span><text:line-break/>Innocent IX<text:line-break/>(1591-1591)                </text:p>
          </table:table-cell>
          <table:table-cell office:value-type="string" table:style-name="tablecell">
            <text:p text:style-name="tablealignleft"> Gian Antonio Facchinetti (Antoine Facchinetti)  </text:p>
          </table:table-cell>
          <table:table-cell office:value-type="string" table:style-name="tablecell">
            <text:p text:style-name="tablealignright">       230 </text:p>
          </table:table-cell>
          <table:table-cell office:value-type="string" table:style-name="tablecell">
            <text:p text:style-name="tablealignleft"> originaire de Bologne, cité célèbre dans les annales de l'Église romaine et souvent appelée à défendre la Papauté.<text:line-break/>Ce pape envoya en outre des troupes aux ligueurs de France, seul fait important de son pontificat très court.                                                                                                                                                                                                                                                                           </text:p>
          </table:table-cell>
          <table:table-cell office:value-type="string" table:style-name="tablecell">
            <text:p text:style-name="tablealignleft"> <draw:frame draw:style-name="mediacenter" draw:name="59" text:anchor-type="paragraph" draw:z-index="59" svg:width="1.9579166666667cm" svg:height="2.3547916666667cm"><draw:image xlink:href="Pictures/ee9fb48640eb85e5a28beacf73649632.png" xlink:type="simple" xlink:show="embed" xlink:actuate="onLoad"/></draw:frame>             </text:p>
          </tabl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77  </text:p>
          </table:table-cell>
          <table:table-cell office:value-type="string" table:style-name="tablecell">
            <text:p text:style-name="tablealignleft"> <text:span text:style-name="Strong_20_Emphasis">Crux romulea</text:span><text:line-break/>La croix romuléenne                                      </text:p>
          </table:table-cell>
          <table:table-cell office:value-type="string" table:style-name="tablecell">
            <text:p text:style-name="tablealignleft"> <text:span text:style-name="Strong_20_Emphasis">Clemens. VIII.</text:span><text:line-break/>Clément VIII<text:line-break/>(1592-1605)                 </text:p>
          </table:table-cell>
          <table:table-cell office:value-type="string" table:style-name="tablecell">
            <text:p text:style-name="tablealignleft"> Ippolito Aldobrandini (Hippolyte Aldobrandini)  </text:p>
          </table:table-cell>
          <table:table-cell office:value-type="string" table:style-name="tablecell">
            <text:p text:style-name="tablealignright">       231 </text:p>
          </table:table-cell>
          <table:table-cell office:value-type="string" table:style-name="tablecell">
            <text:p text:style-name="tablealignleft"> de la famille romaine des Aldobrandini (Romulus fut le fondateur de Rome),<text:line-break/>dont les armes représentaient une série de croix attachées les unes aux autres et qui rappelle la croix du pontife romain à plusieurs croisillons.                                                                                                                                                                                                                                                                              </text:p>
          </table:table-cell>
          <table:table-cell office:value-type="string" table:style-name="tablecell">
            <text:p text:style-name="tablealignleft"> <draw:frame draw:style-name="mediacenter" draw:name="60" text:anchor-type="paragraph" draw:z-index="60" svg:width="1.9579166666667cm" svg:height="2.3547916666667cm"><draw:image xlink:href="Pictures/764b14df30c34668e5dcf7b74735ed2f.png" xlink:type="simple" xlink:show="embed" xlink:actuate="onLoad"/></draw:frame>            </text:p>
          </table:table-cell>
          <table:table-cell office:value-type="string" table:style-name="tablecell"/>
          <table:table-cell office:value-type="string" table:style-name="tablecell"/>
          <table:table-cell office:value-type="string" table:style-name="tablecell"/>
          <table:table-cell office:value-type="string" table:style-name="tablecell"/>
        </table:table-row>
      </table:table>
      <text:h text:style-name="Heading_20_2" text:outline-level="2"><text:bookmark-start text:name="__RefHeading___voir_aussi_4"/><text:bookmark-start text:name="voir_aussi"/>Voir aussi<text:bookmark-end text:name="__RefHeading___voir_aussi_4"/><text:bookmark-end text:name="voir_aussi"/></text:h>
      <text:p text:style-name="Text_20_body"><text:span text:style-name="Strong_20_Emphasis">(fr)</text:span> <text:a xlink:type="simple" xlink:href="https://fr.wikipedia.org/wiki/Proph%C3%A9tie_de_saint_Malachie" text:style-name="Internet_20_link" text:visited-style-name="Visited_20_Internet_20_Link">https://fr.wikipedia.org/wiki/Proph%C3%A9tie_de_saint_Malachie</text:a></text:p>
      <text:p text:style-name="Horizontal_20_Line"/>
      <text:p text:style-name="Text_20_body"><text:span text:style-name="Emphasis">Basé sur « <text:a xlink:type="simple" xlink:href="https://fr.wikipedia.org/wiki/Proph%C3%A9tie_de_saint_Malachie" text:style-name="Internet_20_link" text:visited-style-name="Visited_20_Internet_20_Link">Prophétie de saint Malachie</text:a> » par wikipedia.</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 "Mort"</meta:generator>
    <meta:initial-creator>Generated</meta:initial-creator>
    <meta:creation-date>2026-08-23T23::07:09</meta:creation-date>
    <dc:creator>Generated</dc:creator>
    <dc:date>2026-08-23T23::07:09</dc:date>
    <dc:language>en-US</dc:language>
    <meta:editing-cycles>1</meta:editing-cycles>
    <meta:editing-duration>PT0S</meta:editing-duration>
    <dc:title>notes:spiritualite:malachie:start</dc:title>
  </office:meta>
</office:document-meta>
</file>