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63b18b879c61c91bcd973e068d7376.jpg"/>
  <manifest:file-entry manifest:media-type="image/png" manifest:full-path="Pictures/45c4af938a1dad908f8f3855710c13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start"/><text:bookmark-start text:name="__RefHeading___le_raspberry_piaspects_materiels_1"/><text:bookmark-start text:name="le_raspberry_piaspects_materiels"/>Le RaspBerry Pi : aspects matériels<text:bookmark-end text:name="__RefHeading___le_raspberry_piaspects_materiels_1"/><text:bookmark-end text:name="le_raspberry_piaspects_materiels"/></text:h>
      <text:p text:style-name="Text_20_body">Le RaspBerry Pi est un PC de la taille d'une carte de crédit, avec une connectique riche :</text:p>
      <text:p text:style-name="Text_20_body">hdmi,audio/vidéo,ethernet,usb,gpio (pour piloter des appareils ou des capteurs).Le modèle actuel est le Raspberry Pi 4
<draw:frame draw:style-name="mediacenter" draw:name="Raspberry Pi 4 Legend" text:anchor-type="paragraph" draw:z-index="0" svg:width="10.583333333333cm"><draw:text-box><text:p text:style-name="legendcenter"><draw:frame draw:style-name="mediacenter" draw:name="Raspberry Pi 4" text:anchor-type="paragraph" draw:z-index="0" svg:width="10.583333333333cm" svg:height="6.2425130208333cm"><draw:image xlink:href="Pictures/d763b18b879c61c91bcd973e068d7376.jpg" xlink:type="simple" xlink:show="embed" xlink:actuate="onLoad"/></draw:frame>Raspberry Pi 4</text:p></draw:text-box></draw:frame>,
ainsi qu'un modèle économique (Raspberry Pi Zero)
<draw:frame draw:style-name="mediacenter" draw:name="Raspberry Pi Zero Legend" text:anchor-type="paragraph" draw:z-index="0" svg:width="10.583333333333cm"><draw:text-box><text:p text:style-name="legendcenter"><draw:frame draw:style-name="mediacenter" draw:name="Raspberry Pi Zero" text:anchor-type="paragraph" draw:z-index="1" svg:width="10.583333333333cm" svg:height="6.544387755102cm"><draw:image xlink:href="Pictures/45c4af938a1dad908f8f3855710c13b3.png" xlink:type="simple" xlink:show="embed" xlink:actuate="onLoad"/></draw:frame>Raspberry Pi Zero</text:p></draw:text-box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span text:style-name="underline">Caractéristiques (Raspberry Pi 4)</text:span></text:span></text:p><text:p text:style-name="Text_20_body">ProcesseurBroadcom BCM2711, ARM Cortex-A72 quad core 1.5 GHzGPUVideoCore VIRAMLPDDR4 1Go, 2Go ou 4Go  Lecteur de cartemicro SD pour le système d'exploitation et le stockage de donnéesPort micro HDMi1port USB Type-C1port USB 3.02port USB 2.02Carte réseauEthernet Gigabit avec PoEWi-Fi802.11b/g/n/acBluetooth5.0Port caméraCSIPort affichageDSIAudio jack3.5 mmSystème d'exploitationLe Raspberry Pi supporte :<text:span text:style-name="Strong_20_Emphasis">Raspbian</text:span>, une version adaptée de Linux Debiand'autres systèmes : <text:span text:style-name="Strong_20_Emphasis">Pidora</text:span>, <text:span text:style-name="Strong_20_Emphasis">OpenElec</text:span>, <text:span text:style-name="Strong_20_Emphasis">RaspBMC</text:span>, <text:span text:style-name="Strong_20_Emphasis">RISC OS</text:span>, <text:span text:style-name="Strong_20_Emphasis">Arch Linux</text:span>… et même <text:span text:style-name="Strong_20_Emphasis">Windows 10</text:span></text:p></table:table-cell></table:table-row></table:table></draw:text-box></draw:frame></text:p>
      <text:p text:style-name="Text_20_body">Toute une communauté s'est créée autour du <text:span text:style-name="Strong_20_Emphasis">Raspberry Pi</text:span>, inventant :</text:p>
      <text:p text:style-name="Text_20_body">de nombreuses applications peu coûteuses :serveur dédié (serveur de fichiers accessible par wifi)Domotique : piloter tout l'électroménager depuis le réseau par des serveurs Raspberry Pietc.des trucs et astucesdes pluginsetc.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p text:style-name="Text_20_body">Le Raspberry appartient au monde <text:span text:style-name="Strong_20_Emphasis">Linux</text:span>, son système d'exploitation étant une version adaptée de <text:span text:style-name="Strong_20_Emphasis">Debian</text:span>.</text:p>
      <text:p text:style-name="Text_20_body">Il s'insère donc parfaitement dans un réseau comportant des machines <text:span text:style-name="Strong_20_Emphasis">Linux</text:span> ou <text:span text:style-name="Strong_20_Emphasis">Windows</text:span>.</text:p>
      <text:p text:style-name="Text_20_body">Le Raspberry 4 est compatible avec :</text:p>
      <text:p text:style-name="Text_20_body">les modèles précédents de Raspberry, que ce soit au niveau logiciel ou au niveau physiqueWindows 10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 <text:span text:style-name="Strong_20_Emphasis">Raspberry Pi</text:span> avec son <text:a xlink:type="simple" xlink:href="https://raspberry-pi.fr/recommends/kubii-officiel-boitier-pi4/" text:style-name="Internet_20_link" text:visited-style-name="Visited_20_Internet_20_Link">boîtier</text:a> et son <text:a xlink:type="simple" xlink:href="https://geni.us/usb-c-alim" text:style-name="Internet_20_link" text:visited-style-name="Visited_20_Internet_20_Link">alimentation 5V 3A en USB-C compatible avec la Raspberry Pi 4</text:a>.Une <text:span text:style-name="Strong_20_Emphasis"><text:a xlink:type="simple" xlink:href="https://geni.us/rfl16gomicrosd" text:style-name="Internet_20_link" text:visited-style-name="Visited_20_Internet_20_Link">carte micro SD, classe 10</text:a></text:span>  de <text:span text:style-name="Strong_20_Emphasis">16Go</text:span> au moinsUn <text:span text:style-name="Strong_20_Emphasis">adaptateur micro-SD / USB</text:span> pour la brancher sur un PCun <text:span text:style-name="Strong_20_Emphasis">câble Ethernet</text:span> pour mettre le Raspberry Pi en réseau en le branchant sur un routeur (une box le plus souvent)Et facultativement :</text:p>
      <text:p text:style-name="Text_20_body">un <text:span text:style-name="Strong_20_Emphasis"><text:a xlink:type="simple" xlink:href="https://geni.us/micro-hdmi" text:style-name="Internet_20_link" text:visited-style-name="Visited_20_Internet_20_Link">câble Micro-HDMI vers HDMI</text:a></text:span>un <text:span text:style-name="Strong_20_Emphasis">clavier</text:span>une <text:span text:style-name="Strong_20_Emphasis">souris</text:span>un <text:span text:style-name="Strong_20_Emphasis">écran</text:span> (avec entrée HDMI)un <text:span text:style-name="Strong_20_Emphasis">PC</text:span> (de préférence sous Linux mais possible sous Windows)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e Raspberry Pi utilise une carte µSD comme disque dur pour le système d’exploitation (le plus souvent, Raspbian).</text:p></table:table-cell></table:table-row></table:table></draw:text-box></draw:frame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Les Raspberry Pi sont livrés vierges de tout système d'exploitation et de tout dispositif de stockage.</text:p>
      <text:p text:style-name="Text_20_body">C'est à l'utilisateur :</text:p>
      <text:p text:style-name="Text_20_body">de choisir et d'installer le système d'exploitation qu'il veut (la plus grande majorité sont des systèmes Linux)de choisir la carte micro-SD (16 Go minimum conseillés).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Nous utiliserons <text:span text:style-name="Strong_20_Emphasis">Raspbian</text:span>, un système basé sur la distribution Debian. Sa version actuelle est baptisée <text:span text:style-name="Strong_20_Emphasis">Stretch</text:span> (version 9.X)</text:p><text:p text:style-name="Text_20_body">Nous supposons que nous n'avons <text:span text:style-name="Strong_20_Emphasis">ni écran ni clavier ni souris à brancher sur le Raspberry Pi</text:span>.</text:p><text:p text:style-name="Text_20_body">Nous travaillerons donc <text:span text:style-name="Strong_20_Emphasis">depuis un PC du réseau</text:span>, via <text:span text:style-name="Strong_20_Emphasis">SSH</text:span>.</text:p></table:table-cell></table:table-row></table:table></draw:text-box></draw:frame></text:p>
      <text:p text:style-name="Text_20_body">Continuer en allant à : <text:a xlink:type="simple" xlink:href="https://nfrappe.fr/doc-0/doku.php?id=tutoriel:nanopc:raspi:install:start" text:style-name="Internet_20_link" text:visited-style-name="Visited_20_Internet_20_Link">Installer un Raspberry Pi sans écran ni clavier (headless)</text:a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nfrappe.fr/doc-0/doku.php?id=tutoriel:nanopc:raspi:config:start" text:style-name="Internet_20_link" text:visited-style-name="Visited_20_Internet_20_Link">Configuration d'un Raspberry Pi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3:29</meta:creation-date>
    <dc:creator>Generated</dc:creator>
    <dc:date>2026-08-24T04::53:29</dc:date>
    <dc:language>en-US</dc:language>
    <meta:editing-cycles>1</meta:editing-cycles>
    <meta:editing-duration>PT0S</meta:editing-duration>
    <dc:title>materiel:nanopc:raspi:start</dc:title>
  </office:meta>
</office:document-meta>
</file>