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9223d65c85d9e56ac5aa998bf86a1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start"/><text:bookmark-start text:name="__RefHeading___archer_mr400_v5_user_guide_1"/><text:bookmark-start text:name="archer_mr400_v5_user_guide"/>Archer MR400 V5 User Guide<text:bookmark-end text:name="__RefHeading___archer_mr400_v5_user_guide_1"/><text:bookmark-end text:name="archer_mr400_v5_user_guide"/></text:h>
      <text:p text:style-name="Text_20_body">Ce guide est un complément au Guide d'installation rapide.</text:p>
      <text:p text:style-name="Text_20_body">Ces guides, ainsi que les logiciels sont disponibles dans le centre de téléchargement à <text:a xlink:type="simple" xlink:href="https://www.tp-link.com/support/" text:style-name="Internet_20_link" text:visited-style-name="Visited_20_Internet_20_Link">https://www.tp-link.com/support/</text:a>.Les spécifications sont disponibles sur la page du produit à l'adresse <text:a xlink:type="simple" xlink:href="https://www.tp-link.com" text:style-name="Internet_20_link" text:visited-style-name="Visited_20_Internet_20_Link">https://www.tp-link.com</text:a>.Les coordonnées de l'assistance technique sont disponibles sur la page <text:span text:style-name="Strong_20_Emphasis">Contacter l'assistance technique</text:span> à l'adresse <text:a xlink:type="simple" xlink:href="https://www.tp-link.com/support" text:style-name="Internet_20_link" text:visited-style-name="Visited_20_Internet_20_Link">https://www.tp-link.com/support</text:a>.<text:span text:style-name="Strong_20_Emphasis"><text:a xlink:type="simple" xlink:href="https://nfrappe.fr/doc-0/doku.php?id=materiel:internet:routeur4g:mr400:uguide:desc:start" text:style-name="Internet_20_link" text:visited-style-name="Visited_20_Internet_20_Link">Familiarisez-vous avec votre routeur 4G LTE</text:a></text:span><text:span text:style-name="Strong_20_Emphasis"><text:a xlink:type="simple" xlink:href="https://nfrappe.fr/doc-0/doku.php?id=materiel:internet:routeur4g:mr400:uguide:materiel:start" text:style-name="Internet_20_link" text:visited-style-name="Visited_20_Internet_20_Link">Connexion du matériel</text:a></text:span><text:span text:style-name="Strong_20_Emphasis">Connexion au routeur 4G LTE</text:span> : La page de gestion Web peut être utilisée sur n'importe quel système d'exploitation Windows, Macintosh ou UNIX avec un navigateur Web, tel que Microsoft Internet Explorer, Mozilla Firefox ou Apple Safari. Pour vous connecter à votre routeur :<text:span text:style-name="Strong_20_Emphasis">Si l'adresse IP de votre ordinateur est statique</text:span> (fixe), modifiez ses paramètres pour obtenir automatiquement une adresse IP. Reportez-vous à la FAQ pour configurer votre ordinateur.Dans un navigateur Web ouvrez la page <text:a xlink:type="simple" xlink:href="http://tplinkmodem.net" text:style-name="Internet_20_link" text:visited-style-name="Visited_20_Internet_20_Link">http://tplinkmodem.net</text:a> ou <text:a xlink:type="simple" xlink:href="http://192.168.1.1" text:style-name="Internet_20_link" text:visited-style-name="Visited_20_Internet_20_Link">http://192.168.1.1</text:a>. Définissez un mot de passe fort de 1 à 32 caractères et cliquez sur Commençons :<draw:frame draw:style-name="mediacenter" draw:name="0" text:anchor-type="paragraph" draw:z-index="0" svg:width="15.875cm" svg:height="9.7865767045455cm"><draw:image xlink:href="Pictures/189223d65c85d9e56ac5aa998bf86a16.png" xlink:type="simple" xlink:show="embed" xlink:actuate="onLoad"/></draw:frame><text:span text:style-name="Strong_20_Emphasis">Remarque</text:span> : Pour les connexions ultérieures, utilisez le mot de passe que vous avez créé.<text:span text:style-name="Strong_20_Emphasis"><text:a xlink:type="simple" xlink:href="https://nfrappe.fr/doc-0/doku.php?id=materiel:internet:routeur4g:mr400:uguide:internet:start" text:style-name="Internet_20_link" text:visited-style-name="Visited_20_Internet_20_Link">Configuration des connexions Internet</text:a></text:span><text:span text:style-name="Strong_20_Emphasis"><text:a xlink:type="simple" xlink:href="https://nfrappe.fr/doc-0/doku.php?id=materiel:internet:routeur4g:mr400:uguide:qos:start" text:style-name="Internet_20_link" text:visited-style-name="Visited_20_Internet_20_Link">QoS</text:a></text:span><text:span text:style-name="Strong_20_Emphasis"><text:a xlink:type="simple" xlink:href="https://nfrappe.fr/doc-0/doku.php?id=materiel:internet:routeur4g:mr400:uguide:security:start" text:style-name="Internet_20_link" text:visited-style-name="Visited_20_Internet_20_Link">Sécurité du réseau</text:a></text:span><text:span text:style-name="Strong_20_Emphasis"><text:a xlink:type="simple" xlink:href="https://nfrappe.fr/doc-0/doku.php?id=materiel:internet:routeur4g:mr400:uguide:parental:start" text:style-name="Internet_20_link" text:visited-style-name="Visited_20_Internet_20_Link">Contrôle parental</text:a></text:span><text:span text:style-name="Strong_20_Emphasis"><text:a xlink:type="simple" xlink:href="https://nfrappe.fr/doc-0/doku.php?id=materiel:internet:routeur4g:mr400:uguide:sms:start" text:style-name="Internet_20_link" text:visited-style-name="Visited_20_Internet_20_Link">SMS</text:a></text:span><text:span text:style-name="Strong_20_Emphasis"><text:a xlink:type="simple" xlink:href="https://nfrappe.fr/doc-0/doku.php?id=materiel:internet:routeur4g:mr400:uguide:guest:start" text:style-name="Internet_20_link" text:visited-style-name="Visited_20_Internet_20_Link">Réseau d'invités</text:a></text:span><text:span text:style-name="Strong_20_Emphasis"><text:a xlink:type="simple" xlink:href="https://nfrappe.fr/doc-0/doku.php?id=materiel:internet:routeur4g:mr400:uguide:nat:start" text:style-name="Internet_20_link" text:visited-style-name="Visited_20_Internet_20_Link">Redirection NAT</text:a></text:span><text:span text:style-name="Strong_20_Emphasis">Paramètres réseau</text:span> :<text:span text:style-name="Strong_20_Emphasis"><text:a xlink:type="simple" xlink:href="https://nfrappe.fr/doc-0/doku.php?id=materiel:internet:routeur4g:mr400:uguide:network:majfai:start" text:style-name="Internet_20_link" text:visited-style-name="Visited_20_Internet_20_Link">Mettez à niveau les informations de votre FAI</text:a></text:span><text:span text:style-name="Strong_20_Emphasis"><text:a xlink:type="simple" xlink:href="https://nfrappe.fr/doc-0/doku.php?id=materiel:internet:routeur4g:mr400:uguide:network:pin:start" text:style-name="Internet_20_link" text:visited-style-name="Visited_20_Internet_20_Link">Gestion des codes PIN</text:a></text:span><text:span text:style-name="Strong_20_Emphasis"><text:a xlink:type="simple" xlink:href="https://nfrappe.fr/doc-0/doku.php?id=materiel:internet:routeur4g:mr400:uguide:network:data:start" text:style-name="Internet_20_link" text:visited-style-name="Visited_20_Internet_20_Link">Paramètres de données</text:a></text:span><text:span text:style-name="Strong_20_Emphasis"><text:a xlink:type="simple" xlink:href="https://nfrappe.fr/doc-0/doku.php?id=materiel:internet:routeur4g:mr400:uguide:network:lan:start" text:style-name="Internet_20_link" text:visited-style-name="Visited_20_Internet_20_Link">Paramètres LAN</text:a></text:span><text:span text:style-name="Strong_20_Emphasis"><text:a xlink:type="simple" xlink:href="https://nfrappe.fr/doc-0/doku.php?id=materiel:internet:routeur4g:mr400:uguide:network:wifi:start" text:style-name="Internet_20_link" text:visited-style-name="Visited_20_Internet_20_Link">Paramètres WiFi</text:a></text:span><text:span text:style-name="Strong_20_Emphasis"><text:a xlink:type="simple" xlink:href="https://nfrappe.fr/doc-0/doku.php?id=materiel:internet:routeur4g:mr400:uguide:network:ddns:start" text:style-name="Internet_20_link" text:visited-style-name="Visited_20_Internet_20_Link">DDNS : Configurer un compte de service DNS dynamique</text:a></text:span><text:span text:style-name="Strong_20_Emphasis"><text:a xlink:type="simple" xlink:href="https://nfrappe.fr/doc-0/doku.php?id=materiel:internet:routeur4g:mr400:uguide:network:static:start" text:style-name="Internet_20_link" text:visited-style-name="Visited_20_Internet_20_Link">Créer des routes statiques</text:a></text:span><text:span text:style-name="Strong_20_Emphasis"><text:a xlink:type="simple" xlink:href="https://nfrappe.fr/doc-0/doku.php?id=materiel:internet:routeur4g:mr400:uguide:network:tunnelipv6:start" text:style-name="Internet_20_link" text:visited-style-name="Visited_20_Internet_20_Link">Tunnel IPv6</text:a></text:span><text:span text:style-name="Strong_20_Emphasis"><text:a xlink:type="simple" xlink:href="https://nfrappe.fr/doc-0/doku.php?id=materiel:internet:routeur4g:mr400:uguide:network:ussd:start" text:style-name="Internet_20_link" text:visited-style-name="Visited_20_Internet_20_Link">USSD</text:a></text:span><text:span text:style-name="Strong_20_Emphasis"><text:a xlink:type="simple" xlink:href="https://nfrappe.fr/doc-0/doku.php?id=materiel:internet:routeur4g:mr400:uguide:network:vpn:start" text:style-name="Internet_20_link" text:visited-style-name="Visited_20_Internet_20_Link">Mettre en place une connexion VPN</text:a></text:span><text:span text:style-name="Strong_20_Emphasis">Gestion du réseau</text:span> :<text:span text:style-name="Strong_20_Emphasis"><text:a xlink:type="simple" xlink:href="https://nfrappe.fr/doc-0/doku.php?id=materiel:internet:routeur4g:mr400:uguide:greseau:heure:start" text:style-name="Internet_20_link" text:visited-style-name="Visited_20_Internet_20_Link">Définir l'heure du système</text:a></text:span><text:span text:style-name="Strong_20_Emphasis"><text:a xlink:type="simple" xlink:href="https://nfrappe.fr/doc-0/doku.php?id=materiel:internet:routeur4g:mr400:uguide:greseau:leds:start" text:style-name="Internet_20_link" text:visited-style-name="Visited_20_Internet_20_Link">Contrôle des LEDs</text:a></text:span><text:span text:style-name="Strong_20_Emphasis"><text:a xlink:type="simple" xlink:href="https://nfrappe.fr/doc-0/doku.php?id=materiel:internet:routeur4g:mr400:uguide:greseau:testreseau:start" text:style-name="Internet_20_link" text:visited-style-name="Visited_20_Internet_20_Link">Tester la connectivité réseau</text:a></text:span><text:span text:style-name="Strong_20_Emphasis"><text:a xlink:type="simple" xlink:href="https://nfrappe.fr/doc-0/doku.php?id=materiel:internet:routeur4g:mr400:uguide:greseau:firmware:start" text:style-name="Internet_20_link" text:visited-style-name="Visited_20_Internet_20_Link">Mettre à jour le micrologiciel</text:a></text:span><text:span text:style-name="Strong_20_Emphasis"><text:a xlink:type="simple" xlink:href="https://nfrappe.fr/doc-0/doku.php?id=materiel:internet:routeur4g:mr400:uguide:greseau:svgcfg:start" text:style-name="Internet_20_link" text:visited-style-name="Visited_20_Internet_20_Link">Sauvegarder et restaurer les paramètres de configuration</text:a></text:span><text:span text:style-name="Strong_20_Emphasis"><text:a xlink:type="simple" xlink:href="https://nfrappe.fr/doc-0/doku.php?id=materiel:internet:routeur4g:mr400:uguide:greseau:admin:start" text:style-name="Internet_20_link" text:visited-style-name="Visited_20_Internet_20_Link">Modifier le compte administrateur</text:a></text:span><text:span text:style-name="Strong_20_Emphasis"><text:a xlink:type="simple" xlink:href="https://nfrappe.fr/doc-0/doku.php?id=materiel:internet:routeur4g:mr400:uguide:greseau:glocal:start" text:style-name="Internet_20_link" text:visited-style-name="Visited_20_Internet_20_Link">Gestion locale</text:a></text:span><text:span text:style-name="Strong_20_Emphasis"><text:a xlink:type="simple" xlink:href="https://nfrappe.fr/doc-0/doku.php?id=materiel:internet:routeur4g:mr400:uguide:greseau:gremote:start" text:style-name="Internet_20_link" text:visited-style-name="Visited_20_Internet_20_Link">Gestion à distance</text:a></text:span><text:span text:style-name="Strong_20_Emphasis"><text:a xlink:type="simple" xlink:href="https://nfrappe.fr/doc-0/doku.php?id=materiel:internet:routeur4g:mr400:uguide:greseau:syslog:start" text:style-name="Internet_20_link" text:visited-style-name="Visited_20_Internet_20_Link">Journal système</text:a></text:span><text:span text:style-name="Strong_20_Emphasis"><text:a xlink:type="simple" xlink:href="https://nfrappe.fr/doc-0/doku.php?id=materiel:internet:routeur4g:mr400:uguide:greseau:traficstat:start" text:style-name="Internet_20_link" text:visited-style-name="Visited_20_Internet_20_Link">Surveillez les statistiques du trafic Internet</text:a></text:span><text:span text:style-name="Strong_20_Emphasis"><text:a xlink:type="simple" xlink:href="https://nfrappe.fr/doc-0/doku.php?id=materiel:internet:routeur4g:mr400:uguide:greseau:cwmp:start" text:style-name="Internet_20_link" text:visited-style-name="Visited_20_Internet_20_Link">Paramètres CWMP</text:a></text:span><text:span text:style-name="Strong_20_Emphasis"><text:a xlink:type="simple" xlink:href="https://nfrappe.fr/doc-0/doku.php?id=materiel:internet:routeur4g:mr400:uguide:greseau:snmp:start" text:style-name="Internet_20_link" text:visited-style-name="Visited_20_Internet_20_Link">Paramètres SNMP</text:a></text:span><text:span text:style-name="Strong_20_Emphasis"><text:a xlink:type="simple" xlink:href="https://nfrappe.fr/doc-0/doku.php?id=materiel:internet:routeur4g:mr400:uguide:onemesh:start" text:style-name="Internet_20_link" text:visited-style-name="Visited_20_Internet_20_Link">OneMesh avec itinérance transparente</text:a></text:span><text:span text:style-name="Strong_20_Emphasis"><text:a xlink:type="simple" xlink:href="https://nfrappe.fr/doc-0/doku.php?id=materiel:internet:routeur4g:mr400:uguide:faq:start" text:style-name="Internet_20_link" text:visited-style-name="Visited_20_Internet_20_Link">FAQ</text:a></text:span></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en)</text:span> <text:a xlink:type="simple" xlink:href="https://www.tp-link.com/fr/support/download/archer-mr400/" text:style-name="Internet_20_link" text:visited-style-name="Visited_20_Internet_20_Link">https://www.tp-link.com/fr/support/download/archer-mr400/</text:a></text:p>
      <text:p text:style-name="Horizontal_20_Line"/>
      <text:p text:style-name="Text_20_body"><text:span text:style-name="Emphasis">Basé sur « <text:a xlink:type="simple" xlink:href="https://www.tp-link.com/fr/support/download/archer-mr400/" text:style-name="Internet_20_link" text:visited-style-name="Visited_20_Internet_20_Link">Archer MR400 User Guide</text:a> »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6T22::27:40</meta:creation-date>
    <dc:creator>Generated</dc:creator>
    <dc:date>2026-08-26T22::27:40</dc:date>
    <dc:language>en-US</dc:language>
    <meta:editing-cycles>1</meta:editing-cycles>
    <meta:editing-duration>PT0S</meta:editing-duration>
    <dc:title>materiel:internet:routeur4g:mr400:uguide:start</dc:title>
  </office:meta>
</office:document-meta>
</file>