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b2494990654329938facfe04bcdf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ussd:start"/><text:bookmark-start text:name="__RefHeading___ussd_1"/><text:bookmark-start text:name="ussd"/>USSD<text:bookmark-end text:name="__RefHeading___ussd_1"/><text:bookmark-end text:name="ussd"/></text:h>
      <text:p text:style-name="Text_20_body">USSD (Unstructured Supplementary Service Data) sert à communiquer avec l'ordinateur du fournisseur de services. Vous pouvez interroger les données de service sur cette page.</text:p>
      <text:p text:style-name="Text_20_body">Pour obtenir les données de service :</text:p>
      <text:p text:style-name="Text_20_body"><text:span text:style-name="Strong_20_Emphasis">Connectez-vous sur la page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&gt; USSD</text:span> (à gauche) :<draw:frame draw:style-name="mediacenter" draw:name="0" text:anchor-type="paragraph" draw:z-index="0" svg:width="15.875cm" svg:height="7.8602225312935cm"><draw:image xlink:href="Pictures/0cb2494990654329938facfe04bcdf62.png" xlink:type="simple" xlink:show="embed" xlink:actuate="onLoad"/></draw:frame>Saisissez la <text:span text:style-name="Strong_20_Emphasis">Demande USSD</text:span> et cliquez sur <text:span text:style-name="Plugin_Keyboard___keyboard">Envoyer</text:span> : la réponse de FAI s'affiche dans la boîte de résultat USSD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nfrappe.fr/doc-0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« <text:a xlink:type="simple" xlink:href="https://www.tp-link.com/us/user-guides/Archer-MR400_V3/" text:style-name="Internet_20_link" text:visited-style-name="Visited_20_Internet_20_Link">Archer MR400 V3 User Guide</text:a> »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8T01::26:06</meta:creation-date>
    <dc:creator>Generated</dc:creator>
    <dc:date>2026-08-28T01::26:06</dc:date>
    <dc:language>en-US</dc:language>
    <meta:editing-cycles>1</meta:editing-cycles>
    <meta:editing-duration>PT0S</meta:editing-duration>
    <dc:title>materiel:internet:routeur4g:mr400:uguide:network:ussd:start</dc:title>
  </office:meta>
</office:document-meta>
</file>