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8be4c36a8d97719fb151f013b55f0e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teriel:internet:routeur4g:mr400:uguide:network:data:start"/><text:bookmark-start text:name="__RefHeading___parametres_de_donnees_1"/><text:bookmark-start text:name="parametres_de_donnees"/>Paramètres de données<text:bookmark-end text:name="__RefHeading___parametres_de_donnees_1"/><text:bookmark-end text:name="parametres_de_donnees"/></text:h>
      <text:p text:style-name="Text_20_body">Les paramètres de données permettent de surveiller l'utilisation des données de votre routeur en temps réel.</text:p>
      <text:p text:style-name="Text_20_body">Vous pouvez limiter votre utilisation des données en fonction de votre allocation mensuelle ou de votre allocation totale et vous recevrez un avertissement si votre utilisation des données atteint le niveau spécifié.</text:p>
      <text:p text:style-name="Text_20_body">Pour surveiller votre utilisation des données :</text:p>
      <text:p text:style-name="Text_20_body"><text:span text:style-name="Strong_20_Emphasis">Connectez-vous sur <text:a xlink:type="simple" xlink:href="http://tplinkmodem.net" text:style-name="Internet_20_link" text:visited-style-name="Visited_20_Internet_20_Link">http://tplinkmodem.net</text:a></text:span> avec le mot de passe du routeurOnglet <text:span text:style-name="Strong_20_Emphasis">Avancée</text:span>, <text:span text:style-name="Strong_20_Emphasis">Réseau &gt; Paramètres de données</text:span> :<draw:frame draw:style-name="mediacenter" draw:name="0" text:anchor-type="paragraph" draw:z-index="0" svg:width="15.875cm" svg:height="9.374651810585cm"><draw:image xlink:href="Pictures/c8be4c36a8d97719fb151f013b55f0ec.png" xlink:type="simple" xlink:show="embed" xlink:actuate="onLoad"/></draw:frame><text:span text:style-name="Strong_20_Emphasis">Limite de données</text:span> : Activez pour définir l'allocation de données totale/mensuelle et l'alerte d'utilisation afin d'éviter la surutilisation des données.<text:span text:style-name="Strong_20_Emphasis">Allocation mensuelle</text:span> : montant autorisé de données totales/mensuelles. Lorsque l'utilisation des données dépasse le niveau autorisé, le routeur se déconnecte d'Internet et vous en informe sur l'onglet <text:span text:style-name="Strong_20_Emphasis">De base</text:span>, <text:span text:style-name="Strong_20_Emphasis">Carte du réseau</text:span>.<text:span text:style-name="Strong_20_Emphasis">Alerte d'utilisation</text:span> : pourcentage pour éviter une surutilisation des données. Lorsque l'utilisation des données atteint le niveau d'alerte, un avertissement s'affiche sur l'onglet <text:span text:style-name="Strong_20_Emphasis">De base</text:span>, <text:span text:style-name="Strong_20_Emphasis">Carte du réseau</text:span>.<text:span text:style-name="Strong_20_Emphasis">Alerte SMS pour utilisation</text:span> : Si vous souhaitez recevoir l'alerte sur votre téléphone, entrez ici votre numéro de téléphone mobile.<text:span text:style-name="Strong_20_Emphasis">Statistiques mensuelles</text:span> : activez pour réinitialiser les statistiques de données lorsque le prochain cycle de facturation commence.<text:span text:style-name="Strong_20_Emphasis">Date de début</text:span> : date de début du cycle de facturationCliquez sur <text:span text:style-name="Plugin_Keyboard___keyboard">Sauvegarder</text:span> pour enregistrer les paramètres.</text:p>
      <text:h text:style-name="Heading_20_2" text:outline-level="2"><text:bookmark-start text:name="__RefHeading___voir_aussi_2"/><text:bookmark-start text:name="voir_aussi"/>Voir aussi<text:bookmark-end text:name="__RefHeading___voir_aussi_2"/><text:bookmark-end text:name="voir_aussi"/></text:h>
      <text:p text:style-name="Text_20_body"><text:span text:style-name="Strong_20_Emphasis">(en)</text:span> <text:a xlink:type="simple" xlink:href="https://nfrappe.fr/doc-0/doku.php?id=https:https:www.tp-link.com_us_user-guides_archer-mr400_v3" text:style-name="Internet_20_link" text:visited-style-name="Visited_20_Internet_20_Link">//www.tp-link.com/us/user-guides/Archer-MR400_V3/</text:a></text:p>
      <text:p text:style-name="Horizontal_20_Line"/>
      <text:p text:style-name="Text_20_body"><text:span text:style-name="Emphasis">Basé sur « <text:a xlink:type="simple" xlink:href="https://www.tp-link.com/us/user-guides/Archer-MR400_V3/" text:style-name="Internet_20_link" text:visited-style-name="Visited_20_Internet_20_Link">Archer MR400 V3 User Guide</text:a> » par tp-link.com.</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7T15::45:31</meta:creation-date>
    <dc:creator>Generated</dc:creator>
    <dc:date>2026-08-27T15::45:31</dc:date>
    <dc:language>en-US</dc:language>
    <meta:editing-cycles>1</meta:editing-cycles>
    <meta:editing-duration>PT0S</meta:editing-duration>
    <dc:title>materiel:internet:routeur4g:mr400:uguide:network:data:start</dc:title>
  </office:meta>
</office:document-meta>
</file>