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425ccfa9640b544cd808d967d429d303.png"/>
  <manifest:file-entry manifest:media-type="image/png" manifest:full-path="Pictures/7b01a2a462f536e31f1fab34c3a1eec6.png"/>
  <manifest:file-entry manifest:media-type="image/png" manifest:full-path="Pictures/2307738b68df629630f128a23a7b4187.png"/>
  <manifest:file-entry manifest:media-type="image/png" manifest:full-path="Pictures/31fab608d09faf50036b1473df29aad7.png"/>
  <manifest:file-entry manifest:media-type="image/png" manifest:full-path="Pictures/086190dad5f2f14469fac95b4d0fdca1.png"/>
  <manifest:file-entry manifest:media-type="image/png" manifest:full-path="Pictures/b64fd81c7975d80add24c70e420aba95.png"/>
  <manifest:file-entry manifest:media-type="image/png" manifest:full-path="Pictures/31852e6d82285e3454a1f0305625d3ee.png"/>
  <manifest:file-entry manifest:media-type="image/png" manifest:full-path="Pictures/b50c694baeb676781d7117bc79e025f5.png"/>
  <manifest:file-entry manifest:media-type="image/png" manifest:full-path="Pictures/21cd8c64b85dc91c4e63fda050c76f17.png"/>
  <manifest:file-entry manifest:media-type="image/png" manifest:full-path="Pictures/c6d07c60bc0905d4927f09c0528ed51b.png"/>
  <manifest:file-entry manifest:media-type="image/png" manifest:full-path="Pictures/a257704d1c0efc8286aabd7b55ba045e.png"/>
  <manifest:file-entry manifest:media-type="image/png" manifest:full-path="Pictures/4d5e287d52d5ac118745b5b32dc36c58.png"/>
  <manifest:file-entry manifest:media-type="image/png" manifest:full-path="Pictures/b862494138834d1db1bd02a958fc6d84.png"/>
  <manifest:file-entry manifest:media-type="image/png" manifest:full-path="Pictures/fa8814217ff34807a24eefb61dc92a06.png"/>
  <manifest:file-entry manifest:media-type="image/png" manifest:full-path="Pictures/9e3d5fb37a24bbde1e4ea82aeac6098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ateriel:internet:routeur4g:mr400:start"/><text:bookmark-start text:name="__RefHeading___archer_mr400routeur_tplink_4g_lte_wi-fi_double_bande_ac_1200_1"/><text:bookmark-start text:name="archer_mr400routeur_tplink_4g_lte_wi-fi_double_bande_ac_1200"/>Archer MR400 : Routeur TpLink 4G LTE, Wi-Fi double bande AC 1200<text:bookmark-end text:name="__RefHeading___archer_mr400routeur_tplink_4g_lte_wi-fi_double_bande_ac_1200_1"/><text:bookmark-end text:name="archer_mr400routeur_tplink_4g_lte_wi-fi_double_bande_ac_1200"/></text:h>
      <text:p text:style-name="Text_20_body"><text:span text:style-name="Strong_20_Emphasis">Voir le guide utilisateur <text:a xlink:type="simple" xlink:href="https://nfrappe.fr/doc-0/doku.php?id=materiel:internet:routeur4g:mr400:uguide:start" text:style-name="Internet_20_link" text:visited-style-name="Visited_20_Internet_20_Link">Archer MR400 V5 User Guide</text:a></text:span><text:span text:style-name="Strong_20_Emphasis"><text:a xlink:type="simple" xlink:href="https://nfrappe.fr/doc-0/doku.php?id=materiel:internet:routeur4g:mr400:presentation:start" text:style-name="Internet_20_link" text:visited-style-name="Visited_20_Internet_20_Link">Présentation du routeur TpLink Archer MR400</text:a></text:span></text:p>
      <text:h text:style-name="Heading_20_2" text:outline-level="2"><text:bookmark-start text:name="__RefHeading___compatibilite_2"/><text:bookmark-start text:name="compatibilite"/>Compatibilité<text:bookmark-end text:name="__RefHeading___compatibilite_2"/><text:bookmark-end text:name="compatibilite"/></text:h>
      <text:h text:style-name="Heading_20_2" text:outline-level="2"><text:bookmark-start text:name="__RefHeading___pre-requis_3"/><text:bookmark-start text:name="pre-requis"/>Pré-requis<text:bookmark-end text:name="__RefHeading___pre-requis_3"/><text:bookmark-end text:name="pre-requis"/></text:h>
      <text:p text:style-name="Text_20_body">Pour vous connecter et utiliser le routeur pour le partage Internet, vous devez disposer des éléments suivants :</text:p>
      <text:p text:style-name="Text_20_body"><text:span text:style-name="Strong_20_Emphasis">Une carte Micro SIM</text:span> avec <text:span text:style-name="Strong_20_Emphasis">accès Internet activé</text:span>.<text:span text:style-name="Strong_20_Emphasis">un PC</text:span> avec un adaptateur Ethernet actif et un câble Ethernet avec connecteurs RJ45.<text:span text:style-name="Strong_20_Emphasis">un Navigateur Web</text:span>, tel que Microsoft Internet Explorer, Mozilla Firefox et Apple Safari.</text:p>
      <text:h text:style-name="Heading_20_2" text:outline-level="2"><text:bookmark-start text:name="__RefHeading___installation_4"/><text:bookmark-start text:name="installation"/>Installation<text:bookmark-end text:name="__RefHeading___installation_4"/><text:bookmark-end text:name="installation"/></text:h>
      <text:p text:style-name="Text_20_body"><text:span text:style-name="Strong_20_Emphasis"><text:a xlink:type="simple" xlink:href="https://nfrappe.fr/doc-0/doku.php?id=materiel:internet:routeur4g:mr400:installmat:start" text:style-name="Internet_20_link" text:visited-style-name="Visited_20_Internet_20_Link">Positionnement et connexion du routeur Archer MR400</text:a></text:span></text:p>
      <text:h text:style-name="Heading_20_2" text:outline-level="2"><text:bookmark-start text:name="__RefHeading___configuration_5"/><text:bookmark-start text:name="configuration"/>Configuration<text:bookmark-end text:name="__RefHeading___configuration_5"/><text:bookmark-end text:name="configuration"/></text:h>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Le routeur prend en charge deux modes de fonctionnement, le mode routeur 3G/4G et le mode routeur sans fil.</text:p><text:p text:style-name="Text_20_body">Si vous avez déjà un modem ou si votre connexion Internet est fournie via un câble Ethernet du mur, vous pouvez configurer le routeur comme un routeur sans fil standard pour partager Internet.</text:p><text:p text:style-name="Text_20_body">Reportez-vous à la FAQ &gt; Q6 pour plus de détails.</text:p></table:table-cell></table:table-row></table:table></draw:text-box></draw:frame></text:p>
      <text:h text:style-name="Heading_20_3" text:outline-level="3"><text:bookmark-start text:name="__RefHeading___premiere_configuration_6"/><text:bookmark-start text:name="premiere_configuration"/>Première configuration<text:bookmark-end text:name="__RefHeading___premiere_configuration_6"/><text:bookmark-end text:name="premiere_configuration"/></text:h>
      <text:p text:style-name="Text_20_body"><text:span text:style-name="Strong_20_Emphasis">Ouvrez dans votre navigateur Web la page <text:a xlink:type="simple" xlink:href="http://tplinkmodem.net" text:style-name="Internet_20_link" text:visited-style-name="Visited_20_Internet_20_Link">http://tplinkmodem.net</text:a></text:span> ou <text:a xlink:type="simple" xlink:href="http://192.168.1.1" text:style-name="Internet_20_link" text:visited-style-name="Visited_20_Internet_20_Link">http://192.168.1.1</text:a> :<text:span text:style-name="Strong_20_Emphasis">(1) Langue</text:span> : Français (liste déroulante en haut à droite)<text:span text:style-name="Strong_20_Emphasis">(2) Nouveau mot de passe</text:span> créez un mot de passe de connexion pour administrer le modem<text:span text:style-name="Strong_20_Emphasis">(3) Confirmez le mot de passe</text:span> de connexion au modem (ne l'oubliez pas !)<text:span text:style-name="Strong_20_Emphasis">Cliquez sur <text:span text:style-name="Plugin_Keyboard___keyboard">Commençons</text:span></text:span> :<draw:frame draw:style-name="mediacenter" draw:name="0" text:anchor-type="paragraph" draw:z-index="0" svg:width="10.583333333333cm" svg:height="6.0902432283029cm"><draw:image xlink:href="Pictures/425ccfa9640b544cd808d967d429d303.png" xlink:type="simple" xlink:show="embed" xlink:actuate="onLoad"/></draw:frame><text:span text:style-name="Strong_20_Emphasis">Fuseau horaire</text:span> :<text:span text:style-name="Strong_20_Emphasis">choisissez-le</text:span> (Paris)<text:span text:style-name="Strong_20_Emphasis">Cliquez sur <text:span text:style-name="Plugin_Keyboard___keyboard">Suivant</text:span></text:span> :<draw:frame draw:style-name="mediacenter" draw:name="1" text:anchor-type="paragraph" draw:z-index="1" svg:width="10.583333333333cm" svg:height="4.3054668086617cm"><draw:image xlink:href="Pictures/7b01a2a462f536e31f1fab34c3a1eec6.png" xlink:type="simple" xlink:show="embed" xlink:actuate="onLoad"/></draw:frame><text:span text:style-name="Strong_20_Emphasis">SIM</text:span> :<text:span text:style-name="Strong_20_Emphasis">Déverrouillez votre carte SIM</text:span> comme demandé si elle est verrouillée<text:span text:style-name="Strong_20_Emphasis">Confirmez les paramètres avec les informations fournies par votre FAI</text:span><text:span text:style-name="Strong_20_Emphasis">Cliquez sur <text:span text:style-name="Plugin_Keyboard___keyboard">Suivant</text:span></text:span> :<draw:frame draw:style-name="mediacenter" draw:name="2" text:anchor-type="paragraph" draw:z-index="2" svg:width="10.583333333333cm" svg:height="6.8188818565401cm"><draw:image xlink:href="Pictures/2307738b68df629630f128a23a7b4187.png" xlink:type="simple" xlink:show="embed" xlink:actuate="onLoad"/></draw:frame><text:span text:style-name="Strong_20_Emphasis">Paramètres Wi-Fi</text:span>:<text:span text:style-name="Strong_20_Emphasis">Vous pouvez modifier le SSID et le mot de passe</text:span> prédéfinis du réseau sans fil. Cela fait, tous vos appareils sans fil doivent utiliser le nouveau SSID et le nouveau mot de passe pour se connecter au routeurcliquez sur <text:span text:style-name="Plugin_Keyboard___keyboard">Suivant</text:span> :<draw:frame draw:style-name="mediacenter" draw:name="3" text:anchor-type="paragraph" draw:z-index="3" svg:width="10.583333333333cm" svg:height="7.843005952381cm"><draw:image xlink:href="Pictures/31fab608d09faf50036b1473df29aad7.png" xlink:type="simple" xlink:show="embed" xlink:actuate="onLoad"/></draw:frame><text:span text:style-name="Strong_20_Emphasis">Reconnectez-vous au nouveau SSID</text:span><text:span text:style-name="Strong_20_Emphasis">Vérifiez le SSID et le mot de passe</text:span>indiquez votre <text:span text:style-name="Strong_20_Emphasis">mode de connexion</text:span> (sans fil ou par câble)<text:span text:style-name="Strong_20_Emphasis">Cliquez sur <text:span text:style-name="Plugin_Keyboard___keyboard">Suivant</text:span></text:span> :<draw:frame draw:style-name="mediacenter" draw:name="4" text:anchor-type="paragraph" draw:z-index="4" svg:width="10.583333333333cm" svg:height="6.2716049382716cm"><draw:image xlink:href="Pictures/086190dad5f2f14469fac95b4d0fdca1.png" xlink:type="simple" xlink:show="embed" xlink:actuate="onLoad"/></draw:frame>Le <text:span text:style-name="Strong_20_Emphasis">Test de connexion</text:span> se lance ; si tout va bien, cliquez sur <text:span text:style-name="Strong_20_Emphasis"><text:span text:style-name="Plugin_Keyboard___keyboard">Suivant</text:span></text:span> :<draw:frame draw:style-name="mediacenter" draw:name="5" text:anchor-type="paragraph" draw:z-index="5" svg:width="10.583333333333cm" svg:height="4.4198595146871cm"><draw:image xlink:href="Pictures/b64fd81c7975d80add24c70e420aba95.png" xlink:type="simple" xlink:show="embed" xlink:actuate="onLoad"/></draw:frame><text:span text:style-name="Strong_20_Emphasis">Résumé</text:span>, <text:span text:style-name="Strong_20_Emphasis">Cliquez sur <text:span text:style-name="Plugin_Keyboard___keyboard">Suivant</text:span></text:span> si tout est en ordre :<draw:frame draw:style-name="mediacenter" draw:name="6" text:anchor-type="paragraph" draw:z-index="6" svg:width="10.583333333333cm" svg:height="7.1357323232323cm"><draw:image xlink:href="Pictures/31852e6d82285e3454a1f0305625d3ee.png" xlink:type="simple" xlink:show="embed" xlink:actuate="onLoad"/></draw:frame><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Si les paramètres de votre FAI ne sont pas détectés par le routeur, vous pouvez créer un profil de connexion Internet en suivant les étapes ci-dessous :</text:p><text:p text:style-name="Text_20_body">Visitez <text:a xlink:type="simple" xlink:href="http://tplinkmodem.net" text:style-name="Internet_20_link" text:visited-style-name="Visited_20_Internet_20_Link">http://tplinkmodem.net</text:a> et connectez-vous avec le mot de passe que vous avez défini pour le routeur.Accédez à la page Avancé &gt; Réseau &gt; Internet.<draw:frame draw:style-name="mediacenter" draw:name="7" text:anchor-type="paragraph" draw:z-index="7" svg:width="10.583333333333cm" svg:height="7.8787037037037cm"><draw:image xlink:href="Pictures/b50c694baeb676781d7117bc79e025f5.png" xlink:type="simple" xlink:show="embed" xlink:actuate="onLoad"/></draw:frame>Vous pouvez également mettre à niveau les informations du fournisseur de services Internet pris en charge. Référez-vous à <text:span text:style-name="Strong_20_Emphasis">Upgrade Your ISP Information</text:span> pour configurer.Vous pouvez afficher toutes les connexions Internet ou modifier les connexions configurées manuellement sur cette page.Vous pouvez changer le <text:span text:style-name="Strong_20_Emphasis">Mode réseau</text:span> en <text:span text:style-name="Strong_20_Emphasis">4G préféré</text:span>, <text:span text:style-name="Strong_20_Emphasis">4G uniquement</text:span> ou <text:span text:style-name="Strong_20_Emphasis">3G uniquement</text:span> selon vos besoins.Si la connexion réseau <text:span text:style-name="Strong_20_Emphasis">Auto</text:span> affiche un mauvais profil de FAI, vous pouvez sélectionner manuellement un réseau correct :Changez le mode <text:span text:style-name="Strong_20_Emphasis">Recherche réseau</text:span> en <text:span text:style-name="Strong_20_Emphasis">Manuel</text:span>.Lorsque vous y êtes invité, sélectionnez le bon réseau ISP et cliquez sur <text:span text:style-name="Strong_20_Emphasis">Enregistrer</text:span>.Cliquez sur <text:span text:style-name="Strong_20_Emphasis">Créer un profil</text:span>.Spécifiez le <text:span text:style-name="Strong_20_Emphasis">Nom du profil</text:span>, le <text:span text:style-name="Strong_20_Emphasis">Nom d'utilisateur</text:span> et le <text:span text:style-name="Strong_20_Emphasis">Mot de passe.</text:span> Sélectionnez le <text:span text:style-name="Strong_20_Emphasis">Type PDP</text:span>, <text:span text:style-name="Strong_20_Emphasis">Type APN</text:span> et <text:span text:style-name="Strong_20_Emphasis">Type d'authentification</text:span> en fonction de votre FAI.<draw:frame draw:style-name="mediacenter" draw:name="8" text:anchor-type="paragraph" draw:z-index="8" svg:width="10.583333333333cm" svg:height="5.6904589371981cm"><draw:image xlink:href="Pictures/21cd8c64b85dc91c4e63fda050c76f17.png" xlink:type="simple" xlink:show="embed" xlink:actuate="onLoad"/></draw:frame>Cliquez sur <text:span text:style-name="Strong_20_Emphasis">OK</text:span> pour valider les paramètres et le nouveau profil sera utilisé pour établir une nouvelle connexion.<draw:frame draw:style-name="PluginODTAutoStyle_Frame_9_text_frame" draw:name="Frame3" text:anchor-type="as-char" svg:width="0pt" draw:z-index="1" svg:min-height="1cm"><draw:text-box><table:table table:style-name="Table"><table:table-column table:style-name="odt_auto_style_table_column_3_1"/><table:table-row><table:table-cell office:value-type="string" table:style-name="tablecell"><text:p text:style-name="tablealignleft">Vous pouvez afficher toutes les connexions Internet ou modifier les connexions configurées manuellement sur cette page.Vous pouvez changer le <text:span text:style-name="Strong_20_Emphasis">mode réseau</text:span> en <text:span text:style-name="Strong_20_Emphasis">4G uniquement</text:span> ou <text:span text:style-name="Strong_20_Emphasis">3G uniquement</text:span> en fonction de vos besoins.</text:p></table:table-cell></table:table-row></table:table></draw:text-box></draw:frame></text:p></table:table-cell></table:table-row></table:table></draw:text-box></draw:frame></text:p>
      <text:h text:style-name="Heading_20_3" text:outline-level="3"><text:bookmark-start text:name="__RefHeading___tester_la_connectivite_internet_7"/><text:bookmark-start text:name="tester_la_connectivite_internet"/>Tester la connectivité Internet<text:bookmark-end text:name="__RefHeading___tester_la_connectivite_internet_7"/><text:bookmark-end text:name="tester_la_connectivite_internet"/></text:h>
      <text:p text:style-name="Text_20_body">Pour tester la connectivité Internet et localiser le dysfonctionnement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onglet Avancée</text:span>, cliquez sur <text:span text:style-name="Strong_20_Emphasis">Outils système &gt; Diagnostics</text:span> (à gauche) :<draw:frame draw:style-name="mediacenter" draw:name="9" text:anchor-type="paragraph" draw:z-index="9" svg:width="10.583333333333cm" svg:height="4.1275cm"><draw:image xlink:href="Pictures/c6d07c60bc0905d4927f09c0528ed51b.png" xlink:type="simple" xlink:show="embed" xlink:actuate="onLoad"/></draw:frame><text:span text:style-name="Strong_20_Emphasis">Cliquez sur <text:span text:style-name="Plugin_Keyboard___keyboard">Début</text:span></text:span> pour tester la connectivité Internet.</text:p>
      <text:h text:style-name="Heading_20_3" text:outline-level="3"><text:bookmark-start text:name="__RefHeading___mettre_a_niveau_les_informations_de_votre_fai_isp_8"/><text:bookmark-start text:name="mettre_a_niveau_les_informations_de_votre_fai_isp"/>Mettre à niveau les informations de votre FAI (=ISP)<text:bookmark-end text:name="__RefHeading___mettre_a_niveau_les_informations_de_votre_fai_isp_8"/><text:bookmark-end text:name="mettre_a_niveau_les_informations_de_votre_fai_isp"/></text:h>
      <text:p text:style-name="Text_20_body">Si les informations de votre FAI ne sont pas détectées par le routeur, vous pouvez mettre à niveau les informations de votre FAI en suivant les étapes ci-dessous :</text:p>
      <text:p text:style-name="Text_20_body"><text:span text:style-name="Strong_20_Emphasis">Téléchargez</text:span> le dernier fichier de mise à niveau du FAI à partir de la page d'assistance sur <text:a xlink:type="simple" xlink:href="https://www.tp-link.com" text:style-name="Internet_20_link" text:visited-style-name="Visited_20_Internet_20_Link">https://www.tp-link.com</text:a> sur votre ordinateur.<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Cliquez sur l'Onglet Avancé</text:span> puis sur <text:span text:style-name="Strong_20_Emphasis">Réseau &gt; Mise à niveau ISP</text:span> (à gauche) :<draw:frame draw:style-name="mediacenter" draw:name="10" text:anchor-type="paragraph" draw:z-index="10" svg:width="10.583333333333cm" svg:height="3.7394444444444cm"><draw:image xlink:href="Pictures/a257704d1c0efc8286aabd7b55ba045e.png" xlink:type="simple" xlink:show="embed" xlink:actuate="onLoad"/></draw:frame>Cliquez sur <text:span text:style-name="Plugin_Keyboard___keyboard">Feuilleter</text:span> pour sélectionner le fichier téléchargé, puis sur <text:span text:style-name="Plugin_Keyboard___keyboard">Mettre à niveau</text:span>.<draw:frame draw:style-name="PluginODTAutoStyle_Frame_13_text_frame" draw:name="Frame4" text:anchor-type="paragraph" svg:width="289.134pt" draw:z-index="0" svg:min-height="1cm"><draw:text-box><table:table table:style-name="Table"><table:table-column table:style-name="odt_auto_style_table_column_4_1"/><table:table-row><table:table-cell office:value-type="string" table:style-name="tablecell"><text:p text:style-name="tablealignleft">Si les paramètres de votre FAI ne sont pas détectés après la mise à niveau, reportez-vous à l'installation En créant un profil de connexion internet</text:p></table:table-cell></table:table-row></table:table></draw:text-box></draw:frame></text:p>
      <text:h text:style-name="Heading_20_3" text:outline-level="3"><text:bookmark-start text:name="__RefHeading___gestion_des_codes_pin_9"/><text:bookmark-start text:name="gestion_des_codes_pin"/>Gestion des codes PIN<text:bookmark-end text:name="__RefHeading___gestion_des_codes_pin_9"/><text:bookmark-end text:name="gestion_des_codes_pin"/></text:h>
      <text:p text:style-name="Text_20_body">Le PIN (Personal Identification Number) sert à protéger la carte SIM contre le vol. Pour gérer le code PIN :</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Cliquez sur l'onglet Avancé</text:span> puis sur <text:span text:style-name="Strong_20_Emphasis">Réseau &gt; Gestion du code PIN</text:span> (à gauche) :<draw:frame draw:style-name="mediacenter" draw:name="11" text:anchor-type="paragraph" draw:z-index="11" svg:width="10.583333333333cm" svg:height="4.1275cm"><draw:image xlink:href="Pictures/4d5e287d52d5ac118745b5b32dc36c58.png" xlink:type="simple" xlink:show="embed" xlink:actuate="onLoad"/></draw:frame>** Verrouillage PIN** : si vous activez le verrouillage PIN, vous devrez entrer le code PIN chaque fois que vous démarrerez le routeur muni de cette carte SIM.<text:span text:style-name="Strong_20_Emphasis">Code de déverrouillage automatique</text:span> : si le code PIN est requis au démarrage du routeur, il sera validé automatiquement au démarrage du routeur sans que vous ayez à saisir le code PIN. Si la validation échoue, vous devez entrer le code PIN sur cette page.<text:span text:style-name="Strong_20_Emphasis">EPINGLE</text:span> (= <text:span text:style-name="Strong_20_Emphasis">PIN</text:span>, mauvaise traduction !!!) : Saisissez le code PIN pour déverrouiller la carte SIM. Il se compose de 4 à 8 chiffres.Cliquez sur <text:span text:style-name="Plugin_Keyboard___keyboard">Sauvegarder</text:span> pour enregistrer les paramètres.</text:p>
      <text:h text:style-name="Heading_20_3" text:outline-level="3"><text:bookmark-start text:name="__RefHeading___parametres_de_donnees_10"/><text:bookmark-start text:name="parametres_de_donnees"/>Paramètres de données<text:bookmark-end text:name="__RefHeading___parametres_de_donnees_10"/><text:bookmark-end text:name="parametres_de_donnees"/></text:h>
      <text:p text:style-name="Text_20_body">Les paramètres de données sont utilisés pour surveiller l'utilisation des données de votre routeur en temps réel. Vous pouvez limiter votre utilisation des données en fonction de votre allocation mensuelle ou de votre allocation totale et vous recevrez un avertissement si votre utilisation des données atteint le niveau spécifié.</text:p>
      <text:p text:style-name="Text_20_body">Suivez les étapes ci-dessous pour surveiller votre utilisation des données.</text:p>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Cliquez sur l'onglet <text:span text:style-name="Strong_20_Emphasis">Avancé</text:span> puis sur <text:span text:style-name="Strong_20_Emphasis">Réseau &gt; Paramètres de données</text:span> (à gauche) :<draw:frame draw:style-name="mediacenter" draw:name="12" text:anchor-type="paragraph" draw:z-index="12" svg:width="10.583333333333cm" svg:height="5.6444444444444cm"><draw:image xlink:href="Pictures/b862494138834d1db1bd02a958fc6d84.png" xlink:type="simple" xlink:show="embed" xlink:actuate="onLoad"/></draw:frame><text:span text:style-name="Strong_20_Emphasis">Limite de données</text:span> : activez pour définir l'allocation de données totale/mensuelle et l'alerte d'utilisation.<text:span text:style-name="Strong_20_Emphasis">Allocation mensuelle</text:span> : montant mensuel de données autorisé. Lorsque l'utilisation des données dépasse le niveau autorisé, le routeur se déconnecte d'Internet et vous en informe sur la page <text:span text:style-name="Strong_20_Emphasis">De base &gt; Carte du réseau</text:span>.<text:span text:style-name="Strong_20_Emphasis">Alerte d'utilisation</text:span> : saisissez un pourcentage ; quand l'utilisation des données atteint le niveau d'alerte, un avertissement s'affiche sur la page <text:span text:style-name="Strong_20_Emphasis">De base &gt; Carte du réseau</text:span><text:span text:style-name="Strong_20_Emphasis">Alerte SMS pour utilisation</text:span> : entrez votre numéro de téléphone mobile pour recevoir une alerte SMS sur votre téléphone.<text:span text:style-name="Strong_20_Emphasis">Statistiques mensuelles</text:span> : activez pour réinitialiser les statistiques de données au début du prochain cycle de facturation.<text:span text:style-name="Strong_20_Emphasis">Date de début</text:span> : date de début du cycle de facturation.<text:span text:style-name="Strong_20_Emphasis">Cliquez sur <text:span text:style-name="Plugin_Keyboard___keyboard">Sauvegarder</text:span></text:span> pour enregistrer les paramètres.</text:p>
      <text:h text:style-name="Heading_20_3" text:outline-level="3"><text:bookmark-start text:name="__RefHeading___parametres_lan_11"/><text:bookmark-start text:name="parametres_lan"/>Paramètres LAN<text:bookmark-end text:name="__RefHeading___parametres_lan_11"/><text:bookmark-end text:name="parametres_lan"/></text:h>
      <text:p text:style-name="Text_20_body"><text:span text:style-name="Strong_20_Emphasis">Connectez-vous sur <text:a xlink:type="simple" xlink:href="http://tplinkmodem.net" text:style-name="Internet_20_link" text:visited-style-name="Visited_20_Internet_20_Link">http://tplinkmodem.net</text:a></text:span> avec le mot de passe du routeur.<text:span text:style-name="Strong_20_Emphasis">Cliquez sur l'onglet Avancée</text:span> puis sur <text:span text:style-name="Strong_20_Emphasis">Réseau &gt; Paramètres LAN</text:span> (à gauche) :</text:p>
      <text:h text:style-name="Heading_20_4" text:outline-level="4"><text:bookmark-start text:name="__RefHeading___changer_l_adresse_ip_du_reseau_local_12"/><text:bookmark-start text:name="changer_l_adresse_ip_du_reseau_local"/>Changer l'adresse IP du réseau local<text:bookmark-end text:name="__RefHeading___changer_l_adresse_ip_du_reseau_local_12"/><text:bookmark-end text:name="changer_l_adresse_ip_du_reseau_local"/></text:h>
      <text:p text:style-name="Text_20_body">Par défaut, l'adresse IP prédéfinie du routeur est 192.168.1.1 ; elle vous permet de vous connecter à sa page web de gestion.</text:p>
      <text:p text:style-name="Text_20_body">Cette adresse IP ainsi que le masque de sous-réseau définissent également le sous-réseau sur lequel se trouvent les appareils connectés.</text:p>
      <text:p text:style-name="Text_20_body">Vous pouvez la modifier si elle est en conflit avec un autre appareil sur votre réseau local ou que votre réseau nécessite un sous-réseau IP spécifique.</text:p>
      <text:p text:style-name="Text_20_body">Pour modifier l'adresse IP du routeur :
<draw:frame draw:style-name="mediacenter" draw:name="13" text:anchor-type="paragraph" draw:z-index="13" svg:width="10.583333333333cm" svg:height="7.0555555555556cm"><draw:image xlink:href="Pictures/fa8814217ff34807a24eefb61dc92a06.png" xlink:type="simple" xlink:show="embed" xlink:actuate="onLoad"/></draw:frame></text:p>
      <text:p text:style-name="Text_20_body"><text:span text:style-name="Strong_20_Emphasis">Adresse IP</text:span> : Saisissez une nouvelle adresse IP si nécessaire.<text:span text:style-name="Strong_20_Emphasis">Masque de sous-réseau</text:span> : sélectionnez le masque de sous-réseau dans la liste déroulante. L'ensemble adresse IP + masque de sous-réseau identifie le sous-réseau IP local.<text:span text:style-name="Strong_20_Emphasis">Deuxième IP</text:span> : activez pour configurer une deuxième IP et un masque de sous-réseau pour l'interface LAN par laquelle vous pouvez également accéder à la page de gestion Web.<text:span text:style-name="Strong_20_Emphasis">IGMP Snooping</text:span> (Internet Group Management Protocol) : activez pour optimiser les performances globales du réseau lorsque votre réseau a beaucoup de trafic.<text:span text:style-name="Strong_20_Emphasis">Cliquez sur <text:span text:style-name="Plugin_Keyboard___keyboard">Sauvegarder</text:span></text:span> pour valider les paramètres.</text:p>
      <text:h text:style-name="Heading_20_4" text:outline-level="4"><text:bookmark-start text:name="__RefHeading___utiliser_le_routeur_4g_comme_serveur_dhcp_13"/><text:bookmark-start text:name="utiliser_le_routeur_4g_comme_serveur_dhcp"/>Utiliser le routeur 4G comme serveur DHCP<text:bookmark-end text:name="__RefHeading___utiliser_le_routeur_4g_comme_serveur_dhcp_13"/><text:bookmark-end text:name="utiliser_le_routeur_4g_comme_serveur_dhcp"/></text:h>
      <text:p text:style-name="Text_20_body">Vous pouvez configurer le routeur en serveur DHCP pour attribuer des adresses IP à ses clients.</text:p>
      <text:p text:style-name="Text_20_body">Pour utiliser la fonction de serveur DHCP du routeur, vous devez configurer tous les ordinateurs du réseau local pour obtenir automatiquement une adresse IP.</text:p>
      <text:p text:style-name="Text_20_body">Pour configurer le serveur DHCP :
<draw:frame draw:style-name="mediacenter" draw:name="14" text:anchor-type="paragraph" draw:z-index="14" svg:width="10.583333333333cm" svg:height="4.443743818002cm"><draw:image xlink:href="Pictures/9e3d5fb37a24bbde1e4ea82aeac60989.png" xlink:type="simple" xlink:show="embed" xlink:actuate="onLoad"/></draw:frame></text:p>
      <text:p text:style-name="Text_20_body">Sélectionnez <text:span text:style-name="Strong_20_Emphasis">DHCP</text:span> pour activer la fonction DHCP et sélectionnez <text:span text:style-name="Strong_20_Emphasis">DHCP Server</text:span>.Spécifiez le <text:span text:style-name="Strong_20_Emphasis">Groupe d'adresses IP</text:span>, l'adresse de début et l'adresse de fin doivent se trouver sur le même sous-réseau que l'IP LAN. Le routeur attribuera des adresses dans cette plage spécifiée à ses clients. Il est de 192.168.1.100 à 192.168.1.199 par défaut.Saisissez une valeur pour la <text:span text:style-name="Strong_20_Emphasis">Durée de location de l'adresse</text:span>. Le <text:span text:style-name="Strong_20_Emphasis">Address Lease Time</text:span> est la durée pendant laquelle un client DHCP peut louer son adresse IP dynamique actuelle attribuée par le routeur. Après l'expiration de l'adresse IP dynamique, l'utilisateur se verra automatiquement attribuer une nouvelle adresse IP dynamique. La valeur par défaut est de 1440 minutes.Conservez le reste des paramètres par défaut et cliquez sur <text:span text:style-name="Strong_20_Emphasis">Enregistrer</text:span> pour que les paramètres prennent effet.<draw:frame draw:style-name="PluginODTAutoStyle_Frame_17_text_frame" draw:name="Frame5" text:anchor-type="paragraph" svg:width="289.134pt" draw:z-index="0" svg:min-height="1cm"><draw:text-box><table:table table:style-name="Table"><table:table-column table:style-name="odt_auto_style_table_column_5_1"/><table:table-row><table:table-cell office:value-type="string" table:style-name="tablecell"><text:p text:style-name="tablealignleft">Le routeur peut être configuré pour fonctionner en <text:span text:style-name="Strong_20_Emphasis">relais DHCP</text:span>. Un relais DHCP est un ordinateur qui transfère les données DHCP entre les ordinateurs qui demandent des adresses IP et le serveur DHCP qui attribue les adresses. Chacune des interfaces de l'appareil peut être configurée comme un relais DHCP. S'il est activé, les requêtes DHCP des PC locaux seront transmises au serveur DHCP qui s'exécute du côté WAN.Vous pouvez également attribuer des adresses IP dans une plage spécifiée aux appareils du même type en utilisant la fonction <text:span text:style-name="Strong_20_Emphasis">Condition Pool</text:span>. Par exemple, vous pouvez attribuer des adresses IP comprises dans la plage (192.168.1.50 à 192.168.1.80) aux appareils photo, facilitant ainsi la gestion du réseau. Activez la fonction DHCP et configurez les paramètres en fonction de votre situation réelle sur la page <text:span text:style-name="Strong_20_Emphasis">Avancé &gt; Réseau &gt; Paramètres LAN</text:span>.</text:p></table:table-cell></table:table-row></table:table></draw:text-box></draw:frame></text:p>
      <text:h text:style-name="Heading_20_3" text:outline-level="3"><text:bookmark-start text:name="__RefHeading___parametres_sans_fil_14"/><text:bookmark-start text:name="parametres_sans_fil"/>Paramètres sans fil<text:bookmark-end text:name="__RefHeading___parametres_sans_fil_14"/><text:bookmark-end text:name="parametres_sans_fil"/></text:h>
      <text:h text:style-name="Heading_20_3" text:outline-level="3"><text:bookmark-start text:name="__RefHeading___configurer_un_compte_de_service_dns_dynamique_15"/><text:bookmark-start text:name="configurer_un_compte_de_service_dns_dynamique"/>Configurer un compte de service DNS dynamique<text:bookmark-end text:name="__RefHeading___configurer_un_compte_de_service_dns_dynamique_15"/><text:bookmark-end text:name="configurer_un_compte_de_service_dns_dynamique"/></text:h>
      <text:h text:style-name="Heading_20_3" text:outline-level="3"><text:bookmark-start text:name="__RefHeading___creer_des_routes_statiques_16"/><text:bookmark-start text:name="creer_des_routes_statiques"/>Créer des routes statiques<text:bookmark-end text:name="__RefHeading___creer_des_routes_statiques_16"/><text:bookmark-end text:name="creer_des_routes_statiques"/></text:h>
      <text:h text:style-name="Heading_20_3" text:outline-level="3"><text:bookmark-start text:name="__RefHeading___tunnel_ipv6_17"/><text:bookmark-start text:name="tunnel_ipv6"/>Tunnel IPv6<text:bookmark-end text:name="__RefHeading___tunnel_ipv6_17"/><text:bookmark-end text:name="tunnel_ipv6"/></text:h>
      <text:h text:style-name="Heading_20_3" text:outline-level="3"><text:bookmark-start text:name="__RefHeading___ussd_18"/><text:bookmark-start text:name="ussd"/>USSD<text:bookmark-end text:name="__RefHeading___ussd_18"/><text:bookmark-end text:name="ussd"/></text:h>
      <text:h text:style-name="Heading_20_3" text:outline-level="3"><text:bookmark-start text:name="__RefHeading___configurer_une_connexion_vpn_19"/><text:bookmark-start text:name="configurer_une_connexion_vpn"/>Configurer une connexion VPN<text:bookmark-end text:name="__RefHeading___configurer_une_connexion_vpn_19"/><text:bookmark-end text:name="configurer_une_connexion_vpn"/></text:h>
      <text:h text:style-name="Heading_20_3" text:outline-level="3"><text:bookmark-start text:name="__RefHeading___administrer_votre_reseau_20"/><text:bookmark-start text:name="administrer_votre_reseau"/>Administrer votre réseau<text:bookmark-end text:name="__RefHeading___administrer_votre_reseau_20"/><text:bookmark-end text:name="administrer_votre_reseau"/></text:h>
      <text:h text:style-name="Heading_20_3" text:outline-level="3"><text:bookmark-start text:name="__RefHeading___onemesh_avec_itinerance_transparente_21"/><text:bookmark-start text:name="onemesh_avec_itinerance_transparente"/>OneMesh avec itinérance transparente<text:bookmark-end text:name="__RefHeading___onemesh_avec_itinerance_transparente_21"/><text:bookmark-end text:name="onemesh_avec_itinerance_transparente"/></text:h>
      <text:h text:style-name="Heading_20_2" text:outline-level="2"><text:bookmark-start text:name="__RefHeading___utilisation_22"/><text:bookmark-start text:name="utilisation"/>Utilisation<text:bookmark-end text:name="__RefHeading___utilisation_22"/><text:bookmark-end text:name="utilisation"/></text:h>
      <text:h text:style-name="Heading_20_3" text:outline-level="3"><text:bookmark-start text:name="__RefHeading___sms_23"/><text:bookmark-start text:name="sms"/>SMS<text:bookmark-end text:name="__RefHeading___sms_23"/><text:bookmark-end text:name="sms"/></text:h>
      <text:h text:style-name="Heading_20_3" text:outline-level="3"><text:bookmark-start text:name="__RefHeading___reseau_d_invites_24"/><text:bookmark-start text:name="reseau_d_invites"/>Réseau d'invités<text:bookmark-end text:name="__RefHeading___reseau_d_invites_24"/><text:bookmark-end text:name="reseau_d_invites"/></text:h>
      <text:h text:style-name="Heading_20_3" text:outline-level="3"><text:bookmark-start text:name="__RefHeading___transfert_nat_25"/><text:bookmark-start text:name="transfert_nat"/>Transfert NAT<text:bookmark-end text:name="__RefHeading___transfert_nat_25"/><text:bookmark-end text:name="transfert_nat"/></text:h>
      <text:h text:style-name="Heading_20_3" text:outline-level="3"><text:bookmark-start text:name="__RefHeading___controle_parental_26"/><text:bookmark-start text:name="controle_parental"/>Contrôle parental<text:bookmark-end text:name="__RefHeading___controle_parental_26"/><text:bookmark-end text:name="controle_parental"/></text:h>
      <text:h text:style-name="Heading_20_3" text:outline-level="3"><text:bookmark-start text:name="__RefHeading___qos_27"/><text:bookmark-start text:name="qos"/>QoS<text:bookmark-end text:name="__RefHeading___qos_27"/><text:bookmark-end text:name="qos"/></text:h>
      <text:h text:style-name="Heading_20_3" text:outline-level="3"><text:bookmark-start text:name="__RefHeading___securite_du_reseau_28"/><text:bookmark-start text:name="securite_du_reseau"/>Sécurité du réseau<text:bookmark-end text:name="__RefHeading___securite_du_reseau_28"/><text:bookmark-end text:name="securite_du_reseau"/></text:h>
      <text:h text:style-name="Heading_20_3" text:outline-level="3"><text:bookmark-start text:name="__RefHeading___comment_configurer_des_serveurs_virtuels_a_l_aide_d_un_routeur_wifi_tp-link_nouvelle_interface_utilisateur_bleue_29"/><text:bookmark-start text:name="comment_configurer_des_serveurs_virtuels_a_l_aide_d_un_routeur_wifi_tp-link_nouvelle_interface_utilisateur_bleue"/>Comment configurer des serveurs virtuels à l'aide d'un routeur WiFi TP-Link (nouvelle interface utilisateur bleue)<text:bookmark-end text:name="__RefHeading___comment_configurer_des_serveurs_virtuels_a_l_aide_d_un_routeur_wifi_tp-link_nouvelle_interface_utilisateur_bleue_29"/><text:bookmark-end text:name="comment_configurer_des_serveurs_virtuels_a_l_aide_d_un_routeur_wifi_tp-link_nouvelle_interface_utilisateur_bleue"/></text:h>
      <text:p text:style-name="Text_20_body"><text:a xlink:type="simple" xlink:href="https://www.tp-link.com/fr/support/faq/1106/" text:style-name="Internet_20_link" text:visited-style-name="Visited_20_Internet_20_Link">https://www.tp-link.com/fr/support/faq/1106/</text:a></text:p>
      <text:h text:style-name="Heading_20_2" text:outline-level="2"><text:bookmark-start text:name="__RefHeading___voir_aussi_30"/><text:bookmark-start text:name="voir_aussi"/>Voir aussi<text:bookmark-end text:name="__RefHeading___voir_aussi_30"/><text:bookmark-end text:name="voir_aussi"/></text:h>
      <text:p text:style-name="Text_20_body"><text:span text:style-name="Strong_20_Emphasis">(fr)</text:span> <text:a xlink:type="simple" xlink:href="http://doc.nfrappe.fr/doku.php?id=materiel:internet:4g:routeur:archer_mr400:user_guide:start" text:style-name="Internet_20_link" text:visited-style-name="Visited_20_Internet_20_Link">http://doc.nfrappe.fr/doku.php?id=materiel:internet:4g:routeur:archer_mr400:user_guide:start</text:a></text:p>
      <text:p text:style-name="Horizontal_20_Line"/>
      <text:p text:style-name="Text_20_body"><text:span text:style-name="Emphasis">Basé sur « <text:a xlink:type="simple" xlink:href="http://doc.nfrappe.fr/doku.php?id=materiel:internet:4g:routeur:archer_mr400:user_guide:start" text:style-name="Internet_20_link" text:visited-style-name="Visited_20_Internet_20_Link">Manuel utilisateur</text:a> » par Tp-Link.</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 "Mort"</meta:generator>
    <meta:initial-creator>Generated</meta:initial-creator>
    <meta:creation-date>2026-08-26T05::47:33</meta:creation-date>
    <dc:creator>Generated</dc:creator>
    <dc:date>2026-08-26T05::47:33</dc:date>
    <dc:language>en-US</dc:language>
    <meta:editing-cycles>1</meta:editing-cycles>
    <meta:editing-duration>PT0S</meta:editing-duration>
    <dc:title>materiel:internet:routeur4g:mr400:start</dc:title>
  </office:meta>
</office:document-meta>
</file>