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6551c31de89ec0d70c06d90d0140da.png"/>
  <manifest:file-entry manifest:media-type="image/png" manifest:full-path="Pictures/258f2bd9e228945398fbc92dee4f9efd.png"/>
  <manifest:file-entry manifest:media-type="image/png" manifest:full-path="Pictures/8a5c1ee1a5be2520d280eb193023d9f2.png"/>
  <manifest:file-entry manifest:media-type="image/png" manifest:full-path="Pictures/63b05722bd134cec5c65a3a8c5978666.png"/>
  <manifest:file-entry manifest:media-type="image/png" manifest:full-path="Pictures/366b0c48662ae245ba4a750639dc3c56.png"/>
  <manifest:file-entry manifest:media-type="image/png" manifest:full-path="Pictures/103dc5f04c3a986bcb7bd616d446501a.png"/>
  <manifest:file-entry manifest:media-type="image/png" manifest:full-path="Pictures/2e6efdbda736fc2d652c0c90123f1a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presentation:start"/><text:bookmark-start text:name="__RefHeading___presentation_du_routeur_tplink_archer_mr400_1"/><text:bookmark-start text:name="presentation_du_routeur_tplink_archer_mr400"/>Présentation du routeur TpLink Archer MR400<text:bookmark-end text:name="__RefHeading___presentation_du_routeur_tplink_archer_mr400_1"/><text:bookmark-end text:name="presentation_du_routeur_tplink_archer_mr400"/></text:h>
      <text:p text:style-name="Text_20_body">Le routeur 4G LTE Archer MR400 partage le réseau 4G LTE avec plusieurs appareils Wi-Fi, où vous le souhaitez.Avec des ports Ethernet et des antennes, il fournit un accès filaire et sans fil pour plusieurs ordinateurs et appareils mobiles.C'est le hub parfait pour votre réseau domestique ou professionnel.</text:p>
      <text:h text:style-name="Heading_20_2" text:outline-level="2"><text:bookmark-start text:name="__RefHeading___panneau_avant_vue_de_dessus_2"/><text:bookmark-start text:name="panneau_avant_vue_de_dessus"/>Panneau avant (vue de dessus)<text:bookmark-end text:name="__RefHeading___panneau_avant_vue_de_dessus_2"/><text:bookmark-end text:name="panneau_avant_vue_de_dessus"/></text:h>
      <text:p text:style-name="Text_20_body"><draw:frame draw:style-name="mediacenter" draw:name="0" text:anchor-type="paragraph" draw:z-index="0" svg:width="10.583333333333cm" svg:height="9.4615cm"><draw:image xlink:href="Pictures/b36551c31de89ec0d70c06d90d0140da.png" xlink:type="simple" xlink:show="embed" xlink:actuate="onLoad"/></draw:frame></text:p>
      <text:p text:style-name="Text_20_body">Les LEDs situées sur le panneau avant sont celles-ci (de gauche à droite) :</text:p>
      <table:table table:style-name="Table">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État      </text:p>
          </table:table-cell>
          <table:table-cell office:value-type="string" table:style-name="tableheader">
            <text:p text:style-name="Table_20_Heading"> Indication                                                                                                                       </text:p>
          </table:table-cell>
        </table:table-row>
        <table:table-row>
          <table:table-cell office:value-type="string" table:style-name="tablecell" table:number-rows-spanned="3">
            <text:p text:style-name="tablealignleft"> <draw:frame draw:style-name="media" draw:name="1" text:anchor-type="as-char" draw:z-index="1" svg:width="1.825625cm" svg:height="0.60854166666667cm"><draw:image xlink:href="Pictures/258f2bd9e228945398fbc92dee4f9efd.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système a démarré avec succès.                                                                                                </text:p>
          </table:table-cell>
        </table:table-row>
        <table:table-row>
          <table:table-cell office:value-type="string" table:style-name="tablecell">
            <text:p text:style-name="tablealignleft"> Flashing  </text:p>
          </table:table-cell>
          <table:table-cell office:value-type="string" table:style-name="tablecell">
            <text:p text:style-name="tablealignleft"> Démarrage du système ou mise à niveau du micrologiciel en cours.<text:line-break/>Ne déconnectez pas et ne mettez pas le routeur hors tension.  </text:p>
          </table:table-cell>
        </table:table-row>
        <table:table-row>
          <table:table-cell office:value-type="string" table:style-name="tablecell">
            <text:p text:style-name="tablealignleft"> Off       </text:p>
          </table:table-cell>
          <table:table-cell office:value-type="string" table:style-name="tablecell">
            <text:p text:style-name="tablealignleft"> Alimentation coupée.                                                                                                             </text:p>
          </table:table-cell>
        </table:table-row>
        <table:table-row>
          <table:table-cell office:value-type="string" table:style-name="tablecell" table:number-rows-spanned="2">
            <text:p text:style-name="tablealignleft"> <draw:frame draw:style-name="media" draw:name="2" text:anchor-type="as-char" draw:z-index="2" svg:width="2.143125cm" style:rel-width="100%" svg:height="0.68791666666667cm" style:rel-height="scale"><draw:image xlink:href="Pictures/8a5c1ee1a5be2520d280eb193023d9f2.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Routeur connecté à Internet.                                                                                                     </text:p>
          </table:table-cell>
        </table:table-row>
        <table:table-row>
          <table:table-cell office:value-type="string" table:style-name="tablecell">
            <text:p text:style-name="tablealignleft"> Off       </text:p>
          </table:table-cell>
          <table:table-cell office:value-type="string" table:style-name="tablecell">
            <text:p text:style-name="tablealignleft"> Pas de connexion Internet.                                                                                                       </text:p>
          </table:table-cell>
        </table:table-row>
        <table:table-row>
          <table:table-cell office:value-type="string" table:style-name="tablecell" table:number-rows-spanned="3">
            <text:p text:style-name="tablealignleft"> <draw:frame draw:style-name="media" draw:name="3" text:anchor-type="as-char" draw:z-index="3" svg:width="1.905cm" svg:height="0.76729166666667cm"><draw:image xlink:href="Pictures/63b05722bd134cec5c65a3a8c5978666.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Fonction sans fil activée.                                                                                                       </text:p>
          </table:table-cell>
        </table:table-row>
        <table:table-row>
          <table:table-cell office:value-type="string" table:style-name="tablecell">
            <text:p text:style-name="tablealignleft"> Flashing  </text:p>
          </table:table-cell>
          <table:table-cell office:value-type="string" table:style-name="tablecell">
            <text:p text:style-name="tablealignleft"> Connexion WPS en cours.<text:line-break/>Cela peut prendre jusqu'à 2 minutes.                                                                   </text:p>
          </table:table-cell>
        </table:table-row>
        <table:table-row>
          <table:table-cell office:value-type="string" table:style-name="tablecell">
            <text:p text:style-name="tablealignleft"> Off       </text:p>
          </table:table-cell>
          <table:table-cell office:value-type="string" table:style-name="tablecell">
            <text:p text:style-name="tablealignleft"> Fonction sans fil désactivée.                                                                                                    </text:p>
          </table:table-cell>
        </table:table-row>
        <table:table-row>
          <table:table-cell office:value-type="string" table:style-name="tablecell" table:number-rows-spanned="2">
            <text:p text:style-name="tablealignleft"> <draw:frame draw:style-name="media" draw:name="4" text:anchor-type="as-char" draw:z-index="4" svg:width="1.7991666666667cm" svg:height="0.84666666666667cm"><draw:image xlink:href="Pictures/366b0c48662ae245ba4a750639dc3c56.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Au moins un port LAN est connecté à un appareil sous tension.                                                                    </text:p>
          </table:table-cell>
        </table:table-row>
        <table:table-row>
          <table:table-cell office:value-type="string" table:style-name="tablecell">
            <text:p text:style-name="tablealignleft"> Off       </text:p>
          </table:table-cell>
          <table:table-cell office:value-type="string" table:style-name="tablecell">
            <text:p text:style-name="tablealignleft"> Aucun port LAN n'est connecté à un appareil sous tension.                                                                        </text:p>
          </table:table-cell>
        </table:table-row>
        <table:table-row>
          <table:table-cell office:value-type="string" table:style-name="tablecell" table:number-rows-spanned="2">
            <text:p text:style-name="tablealignleft"> <draw:frame draw:style-name="media" draw:name="5" text:anchor-type="as-char" draw:z-index="5" svg:width="2.9104166666667cm" style:rel-width="100%" svg:height="1.42875cm" style:rel-height="scale"><draw:image xlink:href="Pictures/103dc5f04c3a986bcb7bd616d446501a.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Force du signal reçu de l'Internet mobile par le routeur.<text:line-break/>Plus de barres sont allumées, meilleure est la force du signal.      </text:p>
          </table:table-cell>
        </table:table-row>
        <table:table-row>
          <table:table-cell office:value-type="string" table:style-name="tablecell">
            <text:p text:style-name="tablealignleft"> Off       </text:p>
          </table:table-cell>
          <table:table-cell office:value-type="string" table:style-name="tablecell">
            <text:p text:style-name="tablealignleft"> Il n'y a pas de signal Internet mobile.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Strong_20_Emphasis">voyant Internet éteint</text:span> :vérifiez votre connexion Internet. (<text:line-break/>Reportez-vous à <text:span text:style-name="Strong_20_Emphasis">Connectez votre routeur 4G LTE</text:span> pour plus d'informations sur la façon d'établir une connexion Internet correctement.\\)si la connexion est bonne, contactez votre FAI pour vous assurer que le service Internet est disponible.<text:span text:style-name="Strong_20_Emphasis">voyant d'intensité du signal éteint</text:span> : vérifiez votre voyant InternetSi la LED Internet est également éteinte, veuillez vous référer à la note 1.Si la LED Internet est allumée, déplacez le routeur vers un emplacement qui reçoit un signal Internet mobile puissant, comme près d'une fenêtre.</text:p></table:table-cell></table:table-row></table:table></draw:text-box></draw:frame></text:p>
      <text:h text:style-name="Heading_20_2" text:outline-level="2"><text:bookmark-start text:name="__RefHeading___panneau_arriere_3"/><text:bookmark-start text:name="panneau_arriere"/>Panneau arrière<text:bookmark-end text:name="__RefHeading___panneau_arriere_3"/><text:bookmark-end text:name="panneau_arriere"/></text:h>
      <text:p text:style-name="Text_20_body"><draw:frame draw:style-name="mediacenter" draw:name="6" text:anchor-type="paragraph" draw:z-index="6" svg:width="10.583333333333cm" svg:height="7.5353333333333cm"><draw:image xlink:href="Pictures/2e6efdbda736fc2d652c0c90123f1ae5.png" xlink:type="simple" xlink:show="embed" xlink:actuate="onLoad"/></draw:frame></text:p>
      <text:p text:style-name="Text_20_body">Les éléments suivants (de gauche à droite) sont situés sur le panneau arrière.</text:p>
      <table:table table:style-name="Table">
        <table:table-column/>
        <table:table-column/>
        <table:table-row>
          <table:table-cell office:value-type="string" table:style-name="tableheader">
            <text:p text:style-name="Table_20_Heading"> Item                              </text:p>
          </table:table-cell>
          <table:table-cell office:value-type="string" table:style-name="tableheader">
            <text:p text:style-name="Table_20_Heading"> Description                                                                                                                                                                                                                          </text:p>
          </table:table-cell>
        </table:table-row>
        <table:table-row>
          <table:table-cell office:value-type="string" table:style-name="tablecell">
            <text:p text:style-name="tablealignleft"> POWER                       </text:p>
          </table:table-cell>
          <table:table-cell office:value-type="string" table:style-name="tablecell">
            <text:p text:style-name="tablealignleft"> Pour connecter le routeur à une prise de courant via l'adaptateur secteur fourni.                                                                                                                                                    </text:p>
          </table:table-cell>
        </table:table-row>
        <table:table-row>
          <table:table-cell office:value-type="string" table:style-name="tablecell">
            <text:p text:style-name="tablealignleft"> LAN1, LAN2, LAN3, LAN4/WAN        </text:p>
          </table:table-cell>
          <table:table-cell office:value-type="string" table:style-name="tablecell">
            <text:p text:style-name="tablealignleft"> Pour connecter vos PC ou d'autres périphériques réseau Ethernet.<text:line-break/>En mode routeur sans fil, le port LAN4/WAN sert à connecter un périphérique Câble/FTTH/VDSL/ADSL.                                                                 </text:p>
          </table:table-cell>
        </table:table-row>
        <table:table-row>
          <table:table-cell office:value-type="string" table:style-name="tablecell">
            <text:p text:style-name="tablealignleft"> Wi-Fi ON/OFF                      </text:p>
          </table:table-cell>
          <table:table-cell office:value-type="string" table:style-name="tablecell">
            <text:p text:style-name="tablealignleft"> Pour activer/désactiver la fonction Wi-Fi.                                                                                                                                                                                           </text:p>
          </table:table-cell>
        </table:table-row>
        <table:table-row>
          <table:table-cell office:value-type="string" table:style-name="tablecell" table:number-rows-spanned="2">
            <text:p text:style-name="tablealignleft"> WPS/RESET                         </text:p>
          </table:table-cell>
          <table:table-cell office:value-type="string" table:style-name="tablecell">
            <text:p text:style-name="tablealignleft"> <text:span text:style-name="Strong_20_Emphasis">Réinitialiser le routeur à ses paramètres d'usine</text:span> par défaut :<text:line-break/>Appuyez sur ce bouton et maintenez-le enfoncé jusqu'à ce que le voyant d'alimentation commence à clignoter.                                                     </text:p>
          </table:table-cell>
        </table:table-row>
        <table:table-row>
          <table:table-cell office:value-type="string" table:style-name="tablecell">
            <text:p text:style-name="tablealignleft"> <text:span text:style-name="Strong_20_Emphasis">Activer la fonction WPS</text:span> : appuyez sur ce bouton pendant environ 2 secondes.<text:line-break/>Si vous disposez d'un appareil compatible WPS, appuyez sur ce bouton pour établir rapidement une connexion entre le routeur et l'appareil client.  </text:p>
          </table:table-cell>
        </table:table-row>
        <table:table-row>
          <table:table-cell office:value-type="string" table:style-name="tablecell">
            <text:p text:style-name="tablealignleft"> Micro SIM card  </text:p>
          </table:table-cell>
          <table:table-cell office:value-type="string" table:style-name="tablecell">
            <text:p text:style-name="tablealignleft"> Emplacement pour la carte micro SIM.                                                                                                                                                                                                 </text:p>
          </table:table-cell>
        </table:table-row>
        <table:table-row>
          <table:table-cell office:value-type="string" table:style-name="tablecell">
            <text:p text:style-name="tablealignleft"> Antennes                          </text:p>
          </table:table-cell>
          <table:table-cell office:value-type="string" table:style-name="tablecell">
            <text:p text:style-name="tablealignleft"> Utilisé pour les sessions de données sur LTE.<text:line-break/>Redressez-les pour obtenir le meilleur signal Internet mobil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6T17::13:50</meta:creation-date>
    <dc:creator>Generated</dc:creator>
    <dc:date>2026-08-26T17::13:50</dc:date>
    <dc:language>en-US</dc:language>
    <meta:editing-cycles>1</meta:editing-cycles>
    <meta:editing-duration>PT0S</meta:editing-duration>
    <dc:title>materiel:internet:routeur4g:mr400:presentation:start</dc:title>
  </office:meta>
</office:document-meta>
</file>