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fe00c0a0d8e1f1ecf1d6fb620fac1f8.png"/>
  <manifest:file-entry manifest:media-type="image/png" manifest:full-path="Pictures/a0cfa506f26d55bb3c781e2a735f592d.png"/>
  <manifest:file-entry manifest:media-type="image/png" manifest:full-path="Pictures/5f8d56ede380108bbd8ba323374edb93.png"/>
  <manifest:file-entry manifest:media-type="image/png" manifest:full-path="Pictures/4d7aa2cadbef9f56ae11902f2d0176d6.png"/>
  <manifest:file-entry manifest:media-type="image/png" manifest:full-path="Pictures/a56803ba643a59e608dfb71767a8bae0.png"/>
  <manifest:file-entry manifest:media-type="image/png" manifest:full-path="Pictures/22ac04777355489d38156ef9f37ffd13.png"/>
  <manifest:file-entry manifest:media-type="image/png" manifest:full-path="Pictures/3221d89481601837b005e392c926e454.png"/>
  <manifest:file-entry manifest:media-type="image/png" manifest:full-path="Pictures/8d4c775204ad88466243ab6ad94d87a3.png"/>
  <manifest:file-entry manifest:media-type="image/png" manifest:full-path="Pictures/c578813d90fe24bcd0ec1c7c0cee346b.png"/>
  <manifest:file-entry manifest:media-type="image/png" manifest:full-path="Pictures/7cf7902bdd04bbb399af1450e35451f5.png"/>
  <manifest:file-entry manifest:media-type="image/png" manifest:full-path="Pictures/3a7114dcd303ed4870a995f101ccdb0c.png"/>
  <manifest:file-entry manifest:media-type="image/png" manifest:full-path="Pictures/fe3bbd5aa5be4427f077232778607db6.png"/>
  <manifest:file-entry manifest:media-type="image/jpeg" manifest:full-path="Pictures/18b96f9d9ad8f89dddc854a839338726.jpg"/>
  <manifest:file-entry manifest:media-type="image/png" manifest:full-path="Pictures/db9ac36e32abdeaa6a707d87f640f8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dsmobile:start"/><text:bookmark-start text:name="__RefHeading___scanner_brother_dsmobile_820w_920dw_1"/><text:bookmark-start text:name="scanner_brother_dsmobile_820w_920dw"/>Scanner Brother DSmobile 820W/920DW<text:bookmark-end text:name="__RefHeading___scanner_brother_dsmobile_820w_920dw_1"/><text:bookmark-end text:name="scanner_brother_dsmobile_820w_920dw"/></text:h>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ur les utilisateurs de DSmobile 920DW : les images présentées dans ce guide sont celles de DSmobile 820W.</text:p></table:table-cell></table:table-row></table:table></draw:text-box></draw:frame></text:p>
      <text:h text:style-name="Heading_20_3" text:outline-level="3"><text:bookmark-start text:name="__RefHeading___deballer_l_appareil_et_verifier_les_composants_5"/><text:bookmark-start text:name="deballer_l_appareil_et_verifier_les_composants"/>Déballer l’appareil et vérifier les composants<text:bookmark-end text:name="__RefHeading___deballer_l_appareil_et_verifier_les_composants_5"/><text:bookmark-end text:name="deballer_l_appareil_et_verifier_les_composants"/></text:h>
      <text:p text:style-name="Text_20_body"><draw:frame draw:style-name="mediacenter" draw:name="0" text:anchor-type="paragraph" draw:z-index="0" svg:width="37.253333333333cm" style:rel-width="100%" svg:height="9.3927083333333cm" style:rel-height="scale"><draw:image xlink:href="Pictures/cfe00c0a0d8e1f1ecf1d6fb620fac1f8.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votre ordinateur ne comporte pas de lecteur de DVD-ROM, si le DVD-ROM fourni ne contient pas les pilotes de votre système d’exploitation ou si vous souhaitez télécharger des manuels et utilitaires, visitez la page correspondant à votre modèle à l’adresse <text:a xlink:type="simple" xlink:href="http://support.brother.com" text:style-name="Internet_20_link" text:visited-style-name="Visited_20_Internet_20_Link">http://support.brother.com</text:a></text:p></table:table-cell></table:table-row></table:table></draw:text-box></draw:frame></text:p>
      <text:p text:style-name="Text_20_body">Retirez l’emballage.Vérifiez que vous disposez bien de tous les composants.</text:p>
      <text:h text:style-name="Heading_20_3" text:outline-level="3"><text:bookmark-start text:name="__RefHeading___avant_d_utiliser_le_scanner_6"/><text:bookmark-start text:name="avant_d_utiliser_le_scanner"/>Avant d’utiliser le scanner<text:bookmark-end text:name="__RefHeading___avant_d_utiliser_le_scanner_6"/><text:bookmark-end text:name="avant_d_utiliser_le_scanner"/></text:h>
      <text:p text:style-name="Text_20_body">Installez la batterie Li-on fournie à l’extrémité du scanner, comme indiqué dans l’illustration. (DSmobile 820W)<text:line-break/><draw:frame draw:style-name="media" draw:name="1" text:anchor-type="as-char" draw:z-index="1" svg:width="12.779375cm" svg:height="7.7258333333333cm"><draw:image xlink:href="Pictures/a0cfa506f26d55bb3c781e2a735f592d.png" xlink:type="simple" xlink:show="embed" xlink:actuate="onLoad"/></draw:frame><draw:frame draw:style-name="media" draw:name="2" text:anchor-type="as-char" draw:z-index="2" svg:width="12.885208333333cm" svg:height="7.4083333333333cm"><draw:image xlink:href="Pictures/5f8d56ede380108bbd8ba323374edb93.png" xlink:type="simple" xlink:show="embed" xlink:actuate="onLoad"/></draw:frame>Vérifiez que votre ordinateur EST ALLUMÉ.Connectez le câble micro USB fourni au port micro USB <draw:frame draw:style-name="media" draw:name="3" text:anchor-type="as-char" draw:z-index="3" svg:width="1.7197916666667cm" svg:height="1.11125cm"><draw:image xlink:href="Pictures/4d7aa2cadbef9f56ae11902f2d0176d6.png" xlink:type="simple" xlink:show="embed" xlink:actuate="onLoad"/></draw:frame> du scanner. Connectez le câble à l’ordinateur. La charge de la batterie commence automatiquement. Le bouton d’alimentation <draw:frame draw:style-name="media" draw:name="4" text:anchor-type="as-char" draw:z-index="4" svg:width="1.190625cm" svg:height="1.190625cm"><draw:image xlink:href="Pictures/a56803ba643a59e608dfb71767a8bae0.png" xlink:type="simple" xlink:show="embed" xlink:actuate="onLoad"/></draw:frame> s’allume en vert pendant la charge de la batterie et s’éteint une fois la charge terminée.<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orsque vous rechargez la batterie, appuyez sur le bouton d’alimentation <draw:frame draw:style-name="media" draw:name="5" text:anchor-type="as-char" draw:z-index="5" svg:width="1.190625cm" svg:height="1.190625cm"><draw:image xlink:href="Pictures/a56803ba643a59e608dfb71767a8bae0.png" xlink:type="simple" xlink:show="embed" xlink:actuate="onLoad"/></draw:frame> et maintenez-le enfoncé pour éteindre le scanner. Vous pouvez recharger la batterie que l’appareil soit ou non allumé, mais la charge prend plus de temps lorsqu’il est allumé.Lorsque vous rechargez la batterie avec l’appareil allumé, faites glisser le commutateur Wi-Fi (R) <draw:frame draw:style-name="media" draw:name="6" text:anchor-type="as-char" draw:z-index="6" svg:width="1.5875cm" svg:height="0.873125cm"><draw:image xlink:href="Pictures/22ac04777355489d38156ef9f37ffd13.png" xlink:type="simple" xlink:show="embed" xlink:actuate="onLoad"/></draw:frame> sur OFF (Arrêt).Lorsque le scanner est allumé, le niveau de la batterie s’affiche sur l’écran LCD. <draw:frame draw:style-name="mediacenter" draw:name="7" text:anchor-type="paragraph" draw:z-index="7" svg:width="13.440833333333cm" svg:height="4.7889583333333cm"><draw:image xlink:href="Pictures/3221d89481601837b005e392c926e454.png" xlink:type="simple" xlink:show="embed" xlink:actuate="onLoad"/></draw:frame>Si vous n’utilisez pas le scanner pendant une longue période, rechargez complètement la batterie au moins une fois tous les six mois pour prolonger sa capacité. Stockez-la également dans un endroit frais et sec, à une température constante.Si vous ne comptez pas utiliser le scanner pendant une longue période, retirez sa batterie.</text:p></table:table-cell></table:table-row></table:table></draw:text-box></draw:frame></text:p>
      <text:p text:style-name="Text_20_body">* Insérez délicatement la carte mémoire SD fournie dans l’emplacement pour carte mémoire <draw:frame draw:style-name="media" draw:name="8" text:anchor-type="as-char" draw:z-index="8" svg:width="1.6404166666667cm" svg:height="0.82020833333333cm"><draw:image xlink:href="Pictures/8d4c775204ad88466243ab6ad94d87a3.png" xlink:type="simple" xlink:show="embed" xlink:actuate="onLoad"/></draw:frame> du scanner.<text:line-break/><draw:frame draw:style-name="media" draw:name="9" text:anchor-type="as-char" draw:z-index="9" svg:width="6.7733333333333cm" style:rel-width="100%" svg:height="5.1858333333333cm" style:rel-height="scale"><draw:image xlink:href="Pictures/c578813d90fe24bcd0ec1c7c0cee346b.png" xlink:type="simple" xlink:show="embed" xlink:actuate="onLoad"/></draw:frame><draw:frame draw:style-name="media" draw:name="10" text:anchor-type="as-char" draw:z-index="10" svg:width="6.4029166666667cm" style:rel-width="100%" svg:height="5.1329166666667cm" style:rel-height="scale"><draw:image xlink:href="Pictures/7cf7902bdd04bbb399af1450e35451f5.png" xlink:type="simple" xlink:show="embed" xlink:actuate="onLoad"/></draw:frame></text:p>
      <text:h text:style-name="Heading_20_3" text:outline-level="3"><text:bookmark-start text:name="__RefHeading___numeriser_un_document_sur_la_carte_memoire_7"/><text:bookmark-start text:name="numeriser_un_document_sur_la_carte_memoire"/>Numériser un document sur la carte mémoire<text:bookmark-end text:name="__RefHeading___numeriser_un_document_sur_la_carte_memoire_7"/><text:bookmark-end text:name="numeriser_un_document_sur_la_carte_memoire"/></text:h>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Pour numériser un document via votre ordinateur (<text:span text:style-name="Strong_20_Emphasis">Mode TWAIN</text:span>), vous devez installer les pilotes et logiciels du scanner (voir étape 5) et connecter votre ordinateur au scanner (voir <text:span text:style-name="Emphasis">Connexion du scanner à l’ordinateur en Mode TWAIN</text:span> dans le <text:span text:style-name="Emphasis">Guide de l’utilisateur</text:span>).</text:p></table:table-cell></table:table-row></table:table></draw:text-box></draw:frame></text:p>
      <text:p text:style-name="Text_20_body"><draw:frame draw:style-name="mediacenter" draw:name="11" text:anchor-type="paragraph" draw:z-index="11" svg:width="7.0908333333333cm" style:rel-width="100%" svg:height="5.3975cm" style:rel-height="scale"><draw:image xlink:href="Pictures/3a7114dcd303ed4870a995f101ccdb0c.png" xlink:type="simple" xlink:show="embed" xlink:actuate="onLoad"/></draw:frame></text:p>
      <text:p text:style-name="Text_20_body">Assurez-vous que la carte mémoire SD est insérée dans l’emplacement pour carte mémoire du scanner.Appuyez sur le bouton d’alimentation <draw:frame draw:style-name="media" draw:name="12" text:anchor-type="as-char" draw:z-index="12" svg:width="1.190625cm" svg:height="1.190625cm"><draw:image xlink:href="Pictures/a56803ba643a59e608dfb71767a8bae0.png" xlink:type="simple" xlink:show="embed" xlink:actuate="onLoad"/></draw:frame> <text:span text:style-name="Strong_20_Emphasis">(1)</text:span> pour allumer le scanner.Assurez-vous que SD s’affiche sur l’écran LCD du scanner.Insérez votre document, face tournée vers le haut, dans la fente d’alimentation. Alignez le document avec le côté gauche <text:span text:style-name="Strong_20_Emphasis">(2)</text:span> de la fente d’alimentation. Faites glisser le guide-document <text:span text:style-name="Strong_20_Emphasis">(3)</text:span> jusqu’à ce qu’il touche le côté droit du document. <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text:line-break/>
Pour DSmobile 920DW : lorsque vous effectuez une numérisation recto verso, insérez la première page face tournée vers le haut dans la fente d’alimentation.</text:p></table:table-cell></table:table-row></table:table></draw:text-box></draw:frame></text:p>
      <text:p text:style-name="Text_20_body"><text:line-break/></text:p>
      <text:p text:style-name="Text_20_body">Poussez délicatement le document jusqu’à ce que vous sentiez que son bord supérieur touche l’intérieur du scanner.La numérisation commence automatiquement. L’image numérisée est enregistrée sur la carte mémoire SD.</text:p>
      <text:h text:style-name="Heading_20_3" text:outline-level="3"><text:bookmark-start text:name="__RefHeading___parcourir_les_images_numerisees_via_un_reseau_sans_fil_8"/><text:bookmark-start text:name="parcourir_les_images_numerisees_via_un_reseau_sans_fil"/>Parcourir les images numérisées via un réseau sans fil<text:bookmark-end text:name="__RefHeading___parcourir_les_images_numerisees_via_un_reseau_sans_fil_8"/><text:bookmark-end text:name="parcourir_les_images_numerisees_via_un_reseau_sans_fil"/></text:h>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Si vous n’avez pas défini de mot de passe pour le réseau Wi-Fi ® , veillez à tout d’abord configurer un mot de passe réseau dans votre navigateur Web. Pour plus d’informations sur la définition d’un mot de passe, consultez la section Définition d’un mot de passe pour le réseau Wi-Fi ® dans le Guide de l’utilisateur.Sans mot de passe pour le réseau Wi-Fi ® , un tiers peut consulter et voler les données enregistrées sur votre carte SD.</text:p></table:table-cell></table:table-row></table:table></draw:text-box></draw:frame></text:p>
      <text:h text:style-name="Heading_20_4" text:outline-level="4"><text:bookmark-start text:name="__RefHeading___localiser_le_scanner_sur_votre_reseau_sans_fil_9"/><text:bookmark-start text:name="localiser_le_scanner_sur_votre_reseau_sans_fil"/>Localiser le scanner sur votre réseau sans fil<text:bookmark-end text:name="__RefHeading___localiser_le_scanner_sur_votre_reseau_sans_fil_9"/><text:bookmark-end text:name="localiser_le_scanner_sur_votre_reseau_sans_fil"/></text:h>
      <text:p text:style-name="Text_20_body">Faites glisser sur ON (Marche) le commutateur Wi-Fi ® situé à l’arrière du scanner.<text:line-break/>Patientez 40 secondes environ, jusqu’à ce que le voyant Wi-Fi ® passe du rouge au bleu.<draw:frame draw:style-name="mediacenter" draw:name="13" text:anchor-type="paragraph" draw:z-index="13" svg:width="6.429375cm" style:rel-width="100%" svg:height="4.6302083333333cm" style:rel-height="scale"><draw:image xlink:href="Pictures/fe3bbd5aa5be4427f077232778607db6.png" xlink:type="simple" xlink:show="embed" xlink:actuate="onLoad"/></draw:frame>Activez la fonction Wi-Fi ® de votre équipement sans fil (ordinateur, smartphone, tablette, etc.) afin qu’il puisse rechercher le scanner.Sur votre appareil sans fil, sélectionnez le SSID du scanner, Brother DS-820W-xxxx (Brother DS-920DW-xxxx). (Où xxxx = l’adresse MAC (Media Access Control) du scanner.)</text:p>
      <text:h text:style-name="Heading_20_4" text:outline-level="4"><text:bookmark-start text:name="__RefHeading___parcourir_les_images_numerisees_sur_la_carte_memoire_du_scanner_10"/><text:bookmark-start text:name="parcourir_les_images_numerisees_sur_la_carte_memoire_du_scanner"/>Parcourir les images numérisées sur la carte mémoire du scanner<text:bookmark-end text:name="__RefHeading___parcourir_les_images_numerisees_sur_la_carte_memoire_du_scanner_10"/><text:bookmark-end text:name="parcourir_les_images_numerisees_sur_la_carte_memoire_du_scanner"/></text:h>
      <text:p text:style-name="Text_20_body">Assurez-vous que la carte mémoire SD est insérée dans l’emplacement pour carte mémoire du scanner.Lancez un navigateur Web sur votre appareil sans fil et saisissez <text:a xlink:type="simple" xlink:href="http://10.10.100.1" text:style-name="Internet_20_link" text:visited-style-name="Visited_20_Internet_20_Link">http://10.10.100.1</text:a> (l’adresse IP du scanner) dans la barre d’adresse. Lorsque vous affichez des images numérisées pour la première fois, l’écran Configuration du mot de passe s’affiche. Définissez un mot de passe et cliquez sur Appliquer. Sivous avez déjà défini votre mot de passe, connectez-vous en le saisissant. La page d’accueil du scanner s’affiche dans le navigateur. Lorsque des images numérisées sont enregistrées sur la carte mémoire, elles s’affichent sur l’écran d’accueil.<draw:frame draw:style-name="mediacenter" draw:name="14" text:anchor-type="paragraph" draw:z-index="14" svg:width="11.377083333333cm" svg:height="8.810625cm"><draw:image xlink:href="Pictures/18b96f9d9ad8f89dddc854a839338726.jpg" xlink:type="simple" xlink:show="embed" xlink:actuate="onLoad"/></draw:frame></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Vous pouvez également afficher les images numérisées stockées sur la carte mémoire en utilisant un point d’accès. Pour plus d’informations, consultez la section Connexion en mode Infrastructure du Guide de l’utilisateur.Après avoir affiché les données numérisées, faites glisser le commutateur Wi-Fi ® sur OFF (Arrêt) pour prolonger l’autonomie de la batterie.</text:p></table:table-cell></table:table-row></table:table></draw:text-box></draw:frame></text:p>
      <text:h text:style-name="Heading_20_4" text:outline-level="4"><text:bookmark-start text:name="__RefHeading___afficher_les_images_numerisees_via_androidtm_ios_11"/><text:bookmark-start text:name="afficher_les_images_numerisees_via_androidtm_ios"/>Afficher les images numérisées via AndroidTM/iOS<text:bookmark-end text:name="__RefHeading___afficher_les_images_numerisees_via_androidtm_ios_11"/><text:bookmark-end text:name="afficher_les_images_numerisees_via_androidtm_ios"/></text:h>
      <text:p text:style-name="Text_20_body">Si vous souhaitez utiliser Avision (miwand) pour parcourir ou télécharger les images du scanner, installez l’application depuis Google Play (AndroidTM) ou l’App Store (iOS) sur votre équipement sans fil (ordinateur, smartphone, tablette, etc.).</text:p>
      <text:h text:style-name="Heading_20_3" text:outline-level="3"><text:bookmark-start text:name="__RefHeading___installer_les_pilotes_du_scanner_et_les_logiciels_de_numerisation_12"/><text:bookmark-start text:name="installer_les_pilotes_du_scanner_et_les_logiciels_de_numerisation"/>Installer les pilotes du scanner et les logiciels de numérisation<text:bookmark-end text:name="__RefHeading___installer_les_pilotes_du_scanner_et_les_logiciels_de_numerisation_12"/><text:bookmark-end text:name="installer_les_pilotes_du_scanner_et_les_logiciels_de_numerisation"/></text:h>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Assurez-vous que l’ordinateur EST ALLUMÉ et que vous êtes connecté avec des droits d’administrateur. Si votre ordinateur ne comporte pas de lecteur de DVD-ROM, téléchargez le pilote du scanner depuis Brother Solutions Center, à l’adresse <text:a xlink:type="simple" xlink:href="http://support.brother.com" text:style-name="Internet_20_link" text:visited-style-name="Visited_20_Internet_20_Link">http://support.brother.com</text:a></text:p></table:table-cell></table:table-row></table:table></draw:text-box></draw:frame></text:p>
      <text:h text:style-name="Heading_20_4" text:outline-level="4"><text:bookmark-start text:name="__RefHeading___utilisateurs_windows_13"/><text:bookmark-start text:name="utilisateurs_windows"/>Utilisateurs Windows ®<text:bookmark-end text:name="__RefHeading___utilisateurs_windows_13"/><text:bookmark-end text:name="utilisateurs_windows"/></text:h>
      <text:h text:style-name="Heading_20_4" text:outline-level="4"><text:bookmark-start text:name="__RefHeading___installation_du_pilote_14"/><text:bookmark-start text:name="installation_du_pilote"/>Installation du pilote<text:bookmark-end text:name="__RefHeading___installation_du_pilote_14"/><text:bookmark-end text:name="installation_du_pilote"/></text:h>
      <text:p text:style-name="Text_20_body">Insérez le DVD-ROM. Lorsque l’écran Menu principal s’affiche, cliquez sur Installer le pilote du scanner et suivez les instructions à l’écran.</text:p>
      <text:p text:style-name="Text_20_body"><draw:frame draw:style-name="mediacenter" draw:name="15" text:anchor-type="paragraph" draw:z-index="15" svg:width="9.0222916666667cm" style:rel-width="100%" svg:height="6.82625cm" style:rel-height="scale"><draw:image xlink:href="Pictures/db9ac36e32abdeaa6a707d87f640f8e8.png" xlink:type="simple" xlink:show="embed" xlink:actuate="onLoad"/></draw:frame></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9_1"/><table:table-row><table:table-cell office:value-type="string" table:style-name="tablecell"><text:p text:style-name="tablealignleft">DSmobileCapture (une application de numérisation) sera installée en même temps que le pilote du scanner. Pour plus d’informations sur l’utilisation de DSmobileCapture, consultez Utilisation de DSmobileCapture (Windows ® ) dans le Guide de l’utilisateur.</text:p></table:table-cell></table:table-row></table:table></draw:text-box></draw:frame></text:p>
      <text:h text:style-name="Heading_20_4" text:outline-level="4"><text:bookmark-start text:name="__RefHeading___installation_des_logiciels_15"/><text:bookmark-start text:name="installation_des_logiciels"/>Installation des logiciels<text:bookmark-end text:name="__RefHeading___installation_des_logiciels_15"/><text:bookmark-end text:name="installation_des_logiciels"/></text:h>
      <text:p text:style-name="Text_20_body">Cliquez sur Applications supplémentaires dans le Menu principal pour afficher les applications pouvant être installées :</text:p>
      <text:p text:style-name="Text_20_body">Button Manager V2 : permet de parcourir et de stocker des documents.PaperPortTM 12SE : permet de numériser, modifier et gérer des documents.Presto! BizCard 6 : permet de numériser, modifier et gérer des cartes de visite.<draw:frame draw:style-name="PluginODTAutoStyle_Frame_37_text_frame" draw:name="Frame10" text:anchor-type="paragraph" svg:width="289.134pt" draw:z-index="0" svg:min-height="1cm"><draw:text-box><table:table table:style-name="Table"><table:table-column table:style-name="odt_auto_style_table_column_10_1"/><table:table-row><table:table-cell office:value-type="string" table:style-name="tablecell"><text:p text:style-name="tablealignleft">Pour savoir quelle application de numérisation vous conviendrait le mieux, consultez Choix de votre logiciel de numérisation dans le Guide de l’utilisateur.</text:p></table:table-cell></table:table-row></table:table></draw:text-box></draw:frame></text:p>
      <text:h text:style-name="Heading_20_3" text:outline-level="3"><text:bookmark-start text:name="__RefHeading___guide_de_l_utilisateur_et_faq_16"/><text:bookmark-start text:name="guide_de_l_utilisateur_et_faq"/>Guide de l’utilisateur et FAQ<text:bookmark-end text:name="__RefHeading___guide_de_l_utilisateur_et_faq_16"/><text:bookmark-end text:name="guide_de_l_utilisateur_et_faq"/></text:h>
      <text:p text:style-name="Text_20_body">Le Guide de l’utilisateur de cet appareil figure sur le DVD-ROM fourni. Si votre ordinateur ne comporte pas de lecteur de DVD-ROM, vous pouvez télécharger les manuels en consultant la page correspondant à votre modèle sur <text:a xlink:type="simple" xlink:href="http://support.brother.com" text:style-name="Internet_20_link" text:visited-style-name="Visited_20_Internet_20_Link">http://support.brother.com</text:a><text:span text:style-name="Strong_20_Emphasis">Utilisateurs Windows®</text:span> Insérez le DVD-ROM. Lorsque le Menu principal s’affiche, cliquez sur Guide de l’utilisateur.<text:span text:style-name="Strong_20_Emphasis">FAQ</text:span> : Pour accéder au FAQ (forum aux questions), au support produit, aux questions techniques, aux mises à jour de pilotes, aux utilitaires et aux Guides de l’utilisateur, accédez à la page correspondant à votre modèle sur : <text:a xlink:type="simple" xlink:href="http://support.brother.com" text:style-name="Internet_20_link" text:visited-style-name="Visited_20_Internet_20_Link">http://support.brother.com</text:a></text:p>
      <text:h text:style-name="Heading_20_2" text:outline-level="2"><text:bookmark-start text:name="__RefHeading___configuration_17"/><text:bookmark-start text:name="configuration"/>Configuration<text:bookmark-end text:name="__RefHeading___configuration_17"/><text:bookmark-end text:name="configuration"/></text:h>
      <text:h text:style-name="Heading_20_2" text:outline-level="2"><text:bookmark-start text:name="__RefHeading___utilisation_18"/><text:bookmark-start text:name="utilisation"/>Utilisation<text:bookmark-end text:name="__RefHeading___utilisation_18"/><text:bookmark-end text:name="utilisation"/></text:h>
      <text:h text:style-name="Heading_20_2" text:outline-level="2"><text:bookmark-start text:name="__RefHeading___voir_aussi_19"/><text:bookmark-start text:name="voir_aussi"/>Voir aussi<text:bookmark-end text:name="__RefHeading___voir_aussi_19"/><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03:46</meta:creation-date>
    <dc:creator>Generated</dc:creator>
    <dc:date>2026-08-24T06::03:46</dc:date>
    <dc:language>en-US</dc:language>
    <meta:editing-cycles>1</meta:editing-cycles>
    <meta:editing-duration>PT0S</meta:editing-duration>
    <dc:title>materiel:dsmobile:start</dc:title>
  </office:meta>
</office:document-meta>
</file>