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ec9c99cf78691bc3d0b6da02ffab1c.png"/>
  <manifest:file-entry manifest:media-type="image/png" manifest:full-path="Pictures/0f626067f42c990ec5acf695721b49d5.png"/>
  <manifest:file-entry manifest:media-type="image/png" manifest:full-path="Pictures/545536951cfbbf47392ac6b2e154c1f7.png"/>
  <manifest:file-entry manifest:media-type="image/png" manifest:full-path="Pictures/5d0aa0a07a6465db1910473456f2993e.png"/>
  <manifest:file-entry manifest:media-type="image/png" manifest:full-path="Pictures/8ec78c1e871924bcf3d8b5e6ff1db123.png"/>
  <manifest:file-entry manifest:media-type="image/png" manifest:full-path="Pictures/1c7d8af1d4ef84e57544747ac4d58487.png"/>
  <manifest:file-entry manifest:media-type="image/png" manifest:full-path="Pictures/a595a4de22a1f68c7f4a5e2d230e46bd.png"/>
  <manifest:file-entry manifest:media-type="image/png" manifest:full-path="Pictures/8684f030a89034591552e8433a52f757.png"/>
  <manifest:file-entry manifest:media-type="image/png" manifest:full-path="Pictures/a1dfc02a6b588b45142d3f13ec768e65.png"/>
  <manifest:file-entry manifest:media-type="image/png" manifest:full-path="Pictures/a64decb90111d2cab5fd7a42d2c50e62.png"/>
  <manifest:file-entry manifest:media-type="image/png" manifest:full-path="Pictures/3da0d8d22e8eff851e7101ee64f1b1f3.png"/>
  <manifest:file-entry manifest:media-type="image/png" manifest:full-path="Pictures/7d44afd237f4aaa89223275c205a58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nvmachine:start"/><text:bookmark-start text:name="__RefHeading___creer_une_nouvelle_machine_ex._ubuntu_1"/><text:bookmark-start text:name="creer_une_nouvelle_machine_ex._ubuntu"/>Créer une nouvelle machine (ex. Ubuntu)<text:bookmark-end text:name="__RefHeading___creer_une_nouvelle_machine_ex._ubuntu_1"/><text:bookmark-end text:name="creer_une_nouvelle_machine_ex._ubuntu"/></text:h>
      <text:p text:style-name="Text_20_body"><draw:frame draw:style-name="mediacenter" draw:name="0" text:anchor-type="paragraph" draw:z-index="0" svg:width="15.875cm" svg:height="10.266103316327cm"><draw:image xlink:href="Pictures/b9ec9c99cf78691bc3d0b6da02ffab1c.png" xlink:type="simple" xlink:show="embed" xlink:actuate="onLoad"/></draw:frame>
<draw:frame draw:style-name="mediacenter" draw:name="1" text:anchor-type="paragraph" draw:z-index="1" svg:width="15.875cm" svg:height="8.7483198924731cm"><draw:image xlink:href="Pictures/0f626067f42c990ec5acf695721b49d5.png" xlink:type="simple" xlink:show="embed" xlink:actuate="onLoad"/></draw:frame>
<draw:frame draw:style-name="mediacenter" draw:name="2" text:anchor-type="paragraph" draw:z-index="2" svg:width="15.875cm" svg:height="8.7483198924731cm"><draw:image xlink:href="Pictures/545536951cfbbf47392ac6b2e154c1f7.png" xlink:type="simple" xlink:show="embed" xlink:actuate="onLoad"/></draw:frame>
<draw:frame draw:style-name="mediacenter" draw:name="3" text:anchor-type="paragraph" draw:z-index="3" svg:width="15.875cm" svg:height="8.7483198924731cm"><draw:image xlink:href="Pictures/5d0aa0a07a6465db1910473456f2993e.png" xlink:type="simple" xlink:show="embed" xlink:actuate="onLoad"/></draw:frame>
<draw:frame draw:style-name="mediacenter" draw:name="4" text:anchor-type="paragraph" draw:z-index="4" svg:width="15.875cm" svg:height="8.8405688622755cm"><draw:image xlink:href="Pictures/8ec78c1e871924bcf3d8b5e6ff1db123.png" xlink:type="simple" xlink:show="embed" xlink:actuate="onLoad"/></draw:frame>
<draw:frame draw:style-name="mediacenter" draw:name="5" text:anchor-type="paragraph" draw:z-index="5" svg:width="15.875cm" svg:height="8.8405688622755cm"><draw:image xlink:href="Pictures/1c7d8af1d4ef84e57544747ac4d58487.png" xlink:type="simple" xlink:show="embed" xlink:actuate="onLoad"/></draw:frame>
<draw:frame draw:style-name="mediacenter" draw:name="6" text:anchor-type="paragraph" draw:z-index="6" svg:width="15.875cm" svg:height="8.8405688622755cm"><draw:image xlink:href="Pictures/a595a4de22a1f68c7f4a5e2d230e46bd.png" xlink:type="simple" xlink:show="embed" xlink:actuate="onLoad"/></draw:frame>
<draw:frame draw:style-name="mediacenter" draw:name="7" text:anchor-type="paragraph" draw:z-index="7" svg:width="15.875cm" svg:height="10.266103316327cm"><draw:image xlink:href="Pictures/8684f030a89034591552e8433a52f757.png" xlink:type="simple" xlink:show="embed" xlink:actuate="onLoad"/></draw:frame>
<draw:frame draw:style-name="mediacenter" draw:name="8" text:anchor-type="paragraph" draw:z-index="8" svg:width="15.875cm" svg:height="10.775644783118cm"><draw:image xlink:href="Pictures/a1dfc02a6b588b45142d3f13ec768e65.png" xlink:type="simple" xlink:show="embed" xlink:actuate="onLoad"/></draw:frame>
<draw:frame draw:style-name="mediacenter" draw:name="9" text:anchor-type="paragraph" draw:z-index="9" svg:width="15.875cm" svg:height="10.775644783118cm"><draw:image xlink:href="Pictures/a64decb90111d2cab5fd7a42d2c50e62.png" xlink:type="simple" xlink:show="embed" xlink:actuate="onLoad"/></draw:frame>
<draw:frame draw:style-name="mediacenter" draw:name="10" text:anchor-type="paragraph" draw:z-index="10" svg:width="15.875cm" svg:height="10.775644783118cm"><draw:image xlink:href="Pictures/3da0d8d22e8eff851e7101ee64f1b1f3.png" xlink:type="simple" xlink:show="embed" xlink:actuate="onLoad"/></draw:frame>
<draw:frame draw:style-name="mediacenter" draw:name="11" text:anchor-type="paragraph" draw:z-index="11" svg:width="15.875cm" svg:height="10.266103316327cm"><draw:image xlink:href="Pictures/7d44afd237f4aaa89223275c205a5816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50:51</meta:creation-date>
    <dc:creator>Generated</dc:creator>
    <dc:date>2026-08-24T03::50:51</dc:date>
    <dc:language>en-US</dc:language>
    <meta:editing-cycles>1</meta:editing-cycles>
    <meta:editing-duration>PT0S</meta:editing-duration>
    <dc:title>logiciel:systeme:virtualisation:virtualbox:nvmachine:start</dc:title>
  </office:meta>
</office:document-meta>
</file>