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fichiers:secure-delete:start"/><text:bookmark-start text:name="__RefHeading___secure-deleteeffacement_complet_d_un_disque_1"/><text:bookmark-start text:name="secure-deleteeffacement_complet_d_un_disque"/>Secure-delete : effacement complet d'un disque<text:bookmark-end text:name="__RefHeading___secure-deleteeffacement_complet_d_un_disque_1"/><text:bookmark-end text:name="secure-deleteeffacement_complet_d_un_disque"/></text:h>
      <text:p text:style-name="Text_20_body">Ce paquet fournit les outils suivants :</text:p>
      <text:p text:style-name="Text_20_body"><text:span text:style-name="Strong_20_Emphasis">srm</text:span> <text:note text:id="ftn0" text:note-class="footnote"><text:note-citation text:label="1)">1)</text:note-citation><text:note-body><text:p text:style-name="Text_20_body">Secure remove</text:p></text:note-body></text:note> : supprime complètement des fichiers ou des répertoires sur le disque.<text:span text:style-name="Strong_20_Emphasis">smem</text:span> <text:note text:id="ftn1" text:note-class="footnote"><text:note-citation text:label="2)">2)</text:note-citation><text:note-body><text:p text:style-name="Text_20_body">Secure Memory Wiper</text:p></text:note-body></text:note> : efface les données et autres traces dans la RAM.<text:span text:style-name="Strong_20_Emphasis">sfill</text:span> <text:note text:id="ftn2" text:note-class="footnote"><text:note-citation text:label="3)">3)</text:note-citation><text:note-body><text:p text:style-name="Text_20_body">Secure Free Space Wiper</text:p></text:note-body></text:note> : efface toutes les traces dans la place libre du disque dur.<text:span text:style-name="Strong_20_Emphasis">sswap</text:span> <text:span text:style-name="Footnote_20_Anchor"><text:note-ref text:note-class="footnote" text:reference-format="text" text:ref-name="ftn2">3)</text:note-ref></text:span> : nettoie toutes les traces de la partition swap.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es outils mettent beaucoup de temps à agir ca, par défaut, ils font 38 passes, ce qui est 2,7 fois plus que ce qui serait éventuellement récupérable par les meilleurs logiciels de récupération de données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paquet <text:span text:style-name="Strong_20_Emphasis"><text:a xlink:type="simple" xlink:href="apt://secure-delete" text:style-name="Internet_20_link" text:visited-style-name="Visited_20_Internet_20_Link">secure-delete</text:a>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srmsupprimer_completement_des_fichiers_ou_des_repertoires_6"/><text:bookmark-start text:name="srmsupprimer_completement_des_fichiers_ou_des_repertoires"/>SRM : supprimer complètement des fichiers ou des répertoires<text:bookmark-end text:name="__RefHeading___srmsupprimer_completement_des_fichiers_ou_des_repertoires_6"/><text:bookmark-end text:name="srmsupprimer_completement_des_fichiers_ou_des_repertoires"/></text:h>
      <text:p text:style-name="Text_20_body">Analogue à <text:span text:style-name="Strong_20_Emphasis">shred</text:span>, <text:span text:style-name="Strong_20_Emphasis">srm</text:span> ajoute des valeurs chiffrées spéciales pour rendre les données VRAIMENT irrécupérables.</text:p>
      <text:h text:style-name="Heading_20_4" text:outline-level="4"><text:bookmark-start text:name="__RefHeading___syntaxe_7"/><text:bookmark-start text:name="syntaxe"/>Syntaxe<text:bookmark-end text:name="__RefHeading___syntaxe_7"/><text:bookmark-end text:name="syntaxe"/></text:h>
      <text:p text:style-name="Preformatted_20_Text">srm [-d] [-f] [-l] [-l] [-r] [-v] [-z] files</text:p>
      <text:h text:style-name="Heading_20_4" text:outline-level="4"><text:bookmark-start text:name="__RefHeading___parametres_8"/><text:bookmark-start text:name="parametres"/>Paramètres<text:bookmark-end text:name="__RefHeading___parametres_8"/><text:bookmark-end text:name="parametres"/></text:h>
      <text:p text:style-name="Text_20_body">-dignorer les deux fichiers spéciaux <text:span text:style-name="Strong_20_Emphasis">.</text:span> et <text:span text:style-name="Strong_20_Emphasis">..</text:span> sur la ligne de commande. (de sorte que vous pouvez l'exécuter comme <text:span text:style-name="Strong_20_Emphasis">srm -d .* *</text:span>)-fmode rapide (et peu sûr) : pas de passe /dev/urandom, pas de mode synchronisé.-ldiminue la sécurité. Deux écritures seulement : une avec 0xff et une avec des valeurs aléatoires.-l-ll (deux fois l), diminue encore plus la sécurité : une seule passe aléatoire est écrite.-rmode récursif, supprime tous les sous-répertoires.-vmode détaillé-zdernière écriture avec des zéros au lieu de données aléatoires</text:p>
      <text:h text:style-name="Heading_20_4" text:outline-level="4"><text:bookmark-start text:name="__RefHeading___exemples_9"/><text:bookmark-start text:name="exemples"/>Exemples<text:bookmark-end text:name="__RefHeading___exemples_9"/><text:bookmark-end text:name="exemples"/></text:h>
      <text:p text:style-name="Text_20_body">Pour supprimer un fichier sensible, tapez :</text:p>
      <text:p text:style-name="Preformatted_20_Text">srm monfichiersupersensible.zip</text:p>
      <text:p text:style-name="Text_20_body">Pour supprimer un répertoire, tapez <text:note text:id="ftn3" text:note-class="footnote"><text:note-citation text:label="4)">4)</text:note-citation><text:note-body><text:p text:style-name="Text_20_body">le -r veut dire récursif… c'est à dire qu'il ira aussi dans tous les sous répertoires</text:p></text:note-body></text:note> :</text:p>
      <text:p text:style-name="Preformatted_20_Text">srm -r toutelamusiquequejaime/</text:p>
      <text:h text:style-name="Heading_20_3" text:outline-level="3"><text:bookmark-start text:name="__RefHeading___smemeffacer_les_traces_dans_la_ram_10"/><text:bookmark-start text:name="smemeffacer_les_traces_dans_la_ram"/>SMEM : effacer les traces dans la RAM<text:bookmark-end text:name="__RefHeading___smemeffacer_les_traces_dans_la_ram_10"/><text:bookmark-end text:name="smemeffacer_les_traces_dans_la_ram"/></text:h>
      <text:p text:style-name="Text_20_body">Pour effacer les traces en mémoire RAM, tapez :</text:p>
      <text:p text:style-name="Preformatted_20_Text">smem</text:p>
      <text:h text:style-name="Heading_20_3" text:outline-level="3"><text:bookmark-start text:name="__RefHeading___sfillnettoyer_la_place_libre_du_disque_dur_11"/><text:bookmark-start text:name="sfillnettoyer_la_place_libre_du_disque_dur"/>SFILL : nettoyer la place libre du disque dur<text:bookmark-end text:name="__RefHeading___sfillnettoyer_la_place_libre_du_disque_dur_11"/><text:bookmark-end text:name="sfillnettoyer_la_place_libre_du_disque_dur"/></text:h>
      <text:p text:style-name="Text_20_body">Pour nettoyer l'espace libre du disque dur sans effacer ou formater tout le disque, en conservant les données et en effaçant tout ce qui a été déjà effacé, tapez la commande suivi du nom du point de montage a nettoyer :</text:p>
      <text:p text:style-name="Preformatted_20_Text">sfill /home/votrecompte</text:p>
      <text:h text:style-name="Heading_20_4" text:outline-level="4"><text:bookmark-start text:name="__RefHeading___syntaxe_12"/><text:bookmark-start text:name="syntaxe1"/>Syntaxe<text:bookmark-end text:name="__RefHeading___syntaxe_12"/><text:bookmark-end text:name="syntaxe1"/></text:h>
      <text:p text:style-name="Preformatted_20_Text">sfill [-f] [-i] [-I] [-l] [-l] [-v] [-z] directory/mountpoint</text:p>
      <text:h text:style-name="Heading_20_4" text:outline-level="4"><text:bookmark-start text:name="__RefHeading___parametres_13"/><text:bookmark-start text:name="parametres1"/>Paramètres<text:bookmark-end text:name="__RefHeading___parametres_13"/><text:bookmark-end text:name="parametres1"/></text:h>
      <text:p text:style-name="Text_20_body">-fmode rapide (et peu sûr) : Pas de passe /dev/urandom, pas de mode synchronisé.-ine nettoie que les inodes, pas l'espace libre du disque.-Ine nettoie que l'espace libre du disque, pas les inodes.-ldiminue la sécurité. Deux écritures seulement : une avec 0xff et une avec des valeurs aléatoires.-l-ll (deux fois l), diminue encore plus la sécurité : une seule passe aléatoire est écrite.-vmode détaillé-zdernière écriture avec des zéros au lieu de données aléatoires<text:span text:style-name="Strong_20_Emphasis">directory/mountpoint</text:span> : emplacement du fichier créé dans votre système de fichiers. Il doit se trouver sur la partition à traiter.</text:p>
      <text:h text:style-name="Heading_20_3" text:outline-level="3"><text:bookmark-start text:name="__RefHeading___sswapnettoyer_la_partition_swap_14"/><text:bookmark-start text:name="sswapnettoyer_la_partition_swap"/>SSWAP : nettoyer la partition swap<text:bookmark-end text:name="__RefHeading___sswapnettoyer_la_partition_swap_14"/><text:bookmark-end text:name="sswapnettoyer_la_partition_swap"/></text:h>
      <text:p text:style-name="Text_20_body">Nettoie la partition de swap comme SMEM le fait pour la RAM.</text:p>
      <text:h text:style-name="Heading_20_4" text:outline-level="4"><text:bookmark-start text:name="__RefHeading___syntaxe_15"/><text:bookmark-start text:name="syntaxe2"/>Syntaxe<text:bookmark-end text:name="__RefHeading___syntaxe_15"/><text:bookmark-end text:name="syntaxe2"/></text:h>
      <text:p text:style-name="Preformatted_20_Text">sswap [-f] [-l] [-l] [-v] [-z] swapdevice</text:p>
      <text:h text:style-name="Heading_20_4" text:outline-level="4"><text:bookmark-start text:name="__RefHeading___parametres_16"/><text:bookmark-start text:name="parametres2"/>Paramètres<text:bookmark-end text:name="__RefHeading___parametres_16"/><text:bookmark-end text:name="parametres2"/></text:h>
      <text:p text:style-name="Text_20_body">-fmode rapide (et peu sûr) : pas de passe /dev/urandom, pas de mode synchronisé.-ldiminue la sécurité. Deux écritures seulement : une avec 0xff et une avec des valeurs aléatoires.-l-ll (deux fois l), diminue encore plus la sécurité : une seule passe aléatoire est écrite.     -vmode détaillé-zdernière écriture avec des zéros au lieu de données aléatoires</text:p>
      <text:h text:style-name="Heading_20_4" text:outline-level="4"><text:bookmark-start text:name="__RefHeading___utilisation_17"/><text:bookmark-start text:name="utilisation1"/>Utilisation<text:bookmark-end text:name="__RefHeading___utilisation_17"/><text:bookmark-end text:name="utilisation1"/></text:h>
      <text:p text:style-name="Text_20_body">Avant d'utiliser le soft, il faut démonter la partition swap. Localisez donc d'abord l'emplacement de votre swap avec un</text:p>
      <text:p text:style-name="Preformatted_20_Text">cat /proc/swaps</text:p>
      <text:p text:style-name="Text_20_body">Supposons que l'on trouve <text:span text:style-name="Strong_20_Emphasis">/dev/sda1</text:span>.</text:p>
      <text:p text:style-name="Text_20_body">Désactivez-la :</text:p>
      <text:p text:style-name="Preformatted_20_Text">sudo swapoff /dev/sda1</text:p>
      <text:p text:style-name="Text_20_body">Lancez le nettoyage :</text:p>
      <text:p text:style-name="Preformatted_20_Text">sudo sswap /dev/sda1</text:p>
      <text:p text:style-name="Text_20_body">Enfin, réactivez la partition swap :</text:p>
      <text:p text:style-name="Preformatted_20_Text">sudo swapon /dev/sda1</text:p>
      <text:h text:style-name="Heading_20_2" text:outline-level="2"><text:bookmark-start text:name="__RefHeading___desinstallation_18"/><text:bookmark-start text:name="desinstallation"/>Désinstallation<text:bookmark-end text:name="__RefHeading___desinstallation_18"/><text:bookmark-end text:name="desinstallation"/></text:h>
      <text:h text:style-name="Heading_20_2" text:outline-level="2"><text:bookmark-start text:name="__RefHeading___voir_aussi_19"/><text:bookmark-start text:name="voir_aussi"/>Voir aussi<text:bookmark-end text:name="__RefHeading___voir_aussi_19"/><text:bookmark-end text:name="voir_aussi"/></text:h>
      <text:p text:style-name="Text_20_body"><text:span text:style-name="Strong_20_Emphasis">(fr)</text:span> <text:a xlink:type="simple" xlink:href="http://korben.info/comment-faire-un-bon-menage-de-printemps-sur-son-disque-dur-sous-linux.html" text:style-name="Internet_20_link" text:visited-style-name="Visited_20_Internet_20_Link">http://korben.info/comment-faire-un-bon-menage-de-printemps-sur-son-disque-dur-sous-linux.html</text:a></text:p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" text:style-name="Internet_20_link" text:visited-style-name="Visited_20_Internet_20_Link">&lt;Titre original de l'article&gt;</text:a> par &lt;Auteur Original&gt;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03:35</meta:creation-date>
    <dc:creator>Generated</dc:creator>
    <dc:date>2026-08-24T06::03:35</dc:date>
    <dc:language>en-US</dc:language>
    <meta:editing-cycles>1</meta:editing-cycles>
    <meta:editing-duration>PT0S</meta:editing-duration>
    <dc:title>logiciel:systeme:fichiers:secure-delete:start</dc:title>
  </office:meta>
</office:document-meta>
</file>