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bash:start"/><text:bookmark-start text:name="__RefHeading___bashla_ligne_de_commande_sous_linux_1"/><text:bookmark-start text:name="bashla_ligne_de_commande_sous_linux"/>Bash : la ligne de commande sous Linux<text:bookmark-end text:name="__RefHeading___bashla_ligne_de_commande_sous_linux_1"/><text:bookmark-end text:name="bashla_ligne_de_commande_sous_linux"/></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Le fichier de configuration de l'ensemble de la console est <text:span text:style-name="Strong_20_Emphasis">.bashrc</text:span> dans le répertoire personnel. Normalement, il existe déjà.</text:p>
      <text:p text:style-name="Text_20_body">Editez-le dans nano:</text:p>
      <text:p text:style-name="Command Line Interface"><text:span text:style-name="PluginODTAutoStyle_span_1">$ </text:span><text:span text:style-name="PluginODTAutoStyle_span_2">nano ~/.bashrc</text:span></text:p>
      <text:h text:style-name="Heading_20_3" text:outline-level="3"><text:bookmark-start text:name="__RefHeading___edition_du.bashrc_personnel_6"/><text:bookmark-start text:name="edition_du.bashrc_personnel"/>Édition du.bashrc personnel<text:bookmark-end text:name="__RefHeading___edition_du.bashrc_personnel_6"/><text:bookmark-end text:name="edition_du.bashrc_personnel"/></text:h>
      <text:p text:style-name="Text_20_body"><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ttention à ne pas éditer n'importe quoi au risque de tout casser.</text:p></table:table-cell></table:table-row></table:table></draw:text-box></draw:frame></text:p>
      <text:p text:style-name="Text_20_body">Nous allons seulement voir quelques lignes faciles à éditer qui vous permettront de personnaliser un peu votre console.</text:p>
      <text:h text:style-name="Heading_20_4" text:outline-level="4"><text:bookmark-start text:name="__RefHeading___personnaliser_l_invite_de_commandes_7"/><text:bookmark-start text:name="personnaliser_l_invite_de_commandes"/>Personnaliser l'invite de commandes<text:bookmark-end text:name="__RefHeading___personnaliser_l_invite_de_commandes_7"/><text:bookmark-end text:name="personnaliser_l_invite_de_commandes"/></text:h>
      <text:p text:style-name="Text_20_body">Le fichier.bashrc permet de personnaliser l'invite de commandes.</text:p>
      <text:p text:style-name="Text_20_body">Cherchez ces lignes dans le fichier :</text:p>
      <text:p text:style-name="Preformatted_20_Text"># set a fancy prompt (non-color, unless we know we "want" color)<text:line-break/>case "$TERM" in<text:line-break/>xterm-color)<text:line-break/><text:s text:c="4"/>PS1='${debian_chroot:+($debian_chroot)}\[\033[01;32m\]\u@\h\[\033[00m\]:\[\033[01;34m\]\w\[\033[00m\]\$ '<text:line-break/><text:s text:c="4"/>;;<text:line-break/>*)<text:line-break/><text:s text:c="4"/>PS1='${debian_chroot:+($debian_chroot)}\u@\h:\w\$ '<text:line-break/><text:s text:c="4"/>;;<text:line-break/>esac<text:line-break/> <text:line-break/># Comment in the above and uncomment this below for a color prompt<text:line-break/># PS1='${debian_chroot:+($debian_chroot)}\[\033[01;32m\]\u@\h\[\033[00m\]:\[\033[01;34m\]\w\[\033[00m\]\$ '</text:p>
      <text:p text:style-name="Text_20_body">Commentez par un # les deux premiers PS1 et décommentez le dernier PS1 pour que la coloration de l'invite de commandes puisse fonctionner :</text:p>
      <text:p text:style-name="Preformatted_20_Text"># set a fancy prompt (non-color, unless we know we "want" color)<text:line-break/>case "$TERM" in<text:line-break/>xterm-color)<text:line-break/>#<text:s text:c="4"/>PS1='${debian_chroot:+($debian_chroot)}\[\033[01;32m\]\u@\h\[\033[00m\]:\[\033[01;34m\]\w\[\033[00m\]\$ '<text:line-break/><text:s text:c="4"/>;;<text:line-break/>*)<text:line-break/>#<text:s text:c="4"/>PS1='${debian_chroot:+($debian_chroot)}\u@\h:\w\$ '<text:line-break/><text:s text:c="4"/>;;<text:line-break/>esac<text:line-break/> <text:line-break/># Comment in the above and uncomment this below for a color prompt<text:line-break/>PS1='${debian_chroot:+($debian_chroot)}\[\033[01;32m\]\u@\h\[\033[00m\]:\[\033[01;34m\]\w\[\033[00m\]\$ '</text:p>
      <text:p text:style-name="Text_20_body">Enregistrez. Il faudra ouvrir une nouvelle console pour que la modification soit prise en compte.</text:p>
      <text:p text:style-name="Text_20_body">Si vous êtes en forme, vous pouvez éditer la ligne que vous venez de décommenter :</text:p>
      <text:p text:style-name="Preformatted_20_Text">PS1='${debian_chroot:+($debian_chroot)}\[\033[01;32m\]\u@\h\[\033[00m\]: \[\033[01;34m\]\w\[\033[00m\]\$ '</text:p>
      <text:p text:style-name="Text_20_body">Cette ligne indique ce que l'invite de commandes doit afficher. Les séquences de type \033 servent à paramétrer la couleur.</text:p>
      <text:p text:style-name="Text_20_body">Le symbole \u au milieu indique le nom de l'utilisateur et \h indique le nom de la machine hôte. Vous pouvez repérer dans cette ligne le « @ » qui sépare les deux, le « : », le « $ », etc.</text:p>
      <text:p text:style-name="Text_20_body">Vous pouvez essayer de personnaliser un peu ces éléments ainsi que leur ordre si ça vous amuse.</text:p>
      <text:h text:style-name="Heading_20_4" text:outline-level="4"><text:bookmark-start text:name="__RefHeading___creer_des_alias_8"/><text:bookmark-start text:name="creer_des_alias"/>Créer des alias<text:bookmark-end text:name="__RefHeading___creer_des_alias_8"/><text:bookmark-end text:name="creer_des_alias"/></text:h>
      <text:p text:style-name="Text_20_body">éditez le fichier <text:span text:style-name="Strong_20_Emphasis">~/.bash_aliases</text:span> pour le modifier comme ceci <text:note text:id="ftn0" text:note-class="footnote"><text:note-citation text:label="1)">1)</text:note-citation><text:note-body><text:p text:style-name="Text_20_body">pour éviter de modifier trop souvent le fichier sensible qu'est .bashrc, il est conseillé d'utiliser le fichier ~/.bash_aliases</text:p></text:note-body></text:note> pour ajouter les lignes voulues :</text:p>
      <text:p text:style-name="Text_20_body">Format d'une ligne :</text:p>
      <text:p text:style-name="Preformatted_20_Text">alias nom_de_votre_alias='commande de votre alias'</text:p>
      <text:p text:style-name="Text_20_body">On peut aussi utiliser des guillemets doubles.</text:p>
      <text:p text:style-name="Preformatted_20_Text">alias ll='ls -lArth'<text:line-break/>alias rm='rm --preserve-root'<text:line-break/>alias la='ls -A'<text:line-break/>alias l='ls -CF'<text:line-break/>alias update="sudo apt-get -y update"<text:line-break/>alias upgrade="sudo apt-get -y upgrade"<text:line-break/>alias dist-upgrade="sudo apt-get -y dist-upgrade"<text:line-break/>alias l2r="sudo service lighttpd restart"</text:p>
      <text:p text:style-name="Text_20_body">En ligne de commande ssh, pour activer ces aliases, lancer :
</text:p>
      <text:p text:style-name="Command Line Interface"><text:span text:style-name="PluginODTAutoStyle_span_7">$ </text:span><text:span text:style-name="PluginODTAutoStyle_span_8">source .bashrc</text:span></text:p>
      <text:p text:style-name="Text_20_body">On peut par exemple sécuriser un peu rm pour éviter que l'on puisse supprimer tout le système depuis la racine/. Pour cela, on utilise le paramètre de sécurité preserve-root :</text:p>
      <text:p text:style-name="Preformatted_20_Text">alias rm='rm --preserve-root'</text:p>
      <text:p text:style-name="Text_20_body"><draw:frame draw:style-name="PluginODTAutoStyle_Frame_9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Ne testez pas l'efficacité de cette commande en faisant unrm -rf /en root ! En effet, il faut relancer une console pour que les modifications soient prises en compte, et si vous avez fait une faute de frappe dans votre alias, vous ne serez pas protégés… mais pendant ce temps votre système sera détruit, lui !</text:p></table:table-cell></table:table-row></table:table></draw:text-box></draw:frame></text:p>
      <text:h text:style-name="Heading_20_4" text:outline-level="4"><text:bookmark-start text:name="__RefHeading___edition_du_bashrc_global_9"/><text:bookmark-start text:name="edition_du_bashrc_global"/>Édition du bashrc global<text:bookmark-end text:name="__RefHeading___edition_du_bashrc_global_9"/><text:bookmark-end text:name="edition_du_bashrc_global"/></text:h>
      <text:p text:style-name="Text_20_body">Si vous voulez définir des alias ou modifier l'invite de commandes pour tous vos utilisateurs, vous pouvez le faire en une seule fois en éditant le fichierbashrcglobal situé dans :/etc/bash.bashrc.
Ce bashrc doit être édité en root.</text:p>
      <text:p text:style-name="Text_20_body">Ce fichier est un peu moins commenté que celui présent dans le home. Vous pouvez y copier vos alias et la ligne définissant l'invite de commandes (commençant parPS1).</text:p>
      <text:p text:style-name="Text_20_body">Les éléments du bashrc personnel ont la priorité sur ceux du bashrc global. Si un même alias est défini dans les deux, c'est celui du bashrc personnel qui sera pris en compte.</text:p>
      <text:h text:style-name="Heading_20_4" text:outline-level="4"><text:bookmark-start text:name="__RefHeading___et_aussi_le_.profile_10"/><text:bookmark-start text:name="et_aussi_le_.profile"/>Et aussi… le .profile<text:bookmark-end text:name="__RefHeading___et_aussi_le_.profile_10"/><text:bookmark-end text:name="et_aussi_le_.profile"/></text:h>
      <text:p text:style-name="Text_20_body">De même qu'il existe un ~/.bashrc et un /etc/bash.bashrc, il existe un ~/.profile et un/etc/profile. Quelle est la différence ?</text:p>
      <text:p text:style-name="Text_20_body">En gros, le .profile est lu à chaque nouvelle console dans laquelle vous vous loggez (vous rentrez votre login / mot de passe). C'est le cas des consoles que vous ouvrez avec Ctrl + Alt + F1 à F6 (tty1àtty6).</text:p>
      <text:p text:style-name="Text_20_body">Le .bashrc est lu lorsque vous ouvrez une console dans laquelle vous ne vous loggez pas. C'est le cas des consoles que vous ouvrez en mode graphique (Terminal sous Unity, Konsole sous KDE).</text:p>
      <text:p text:style-name="Text_20_body">C'est un peu compliqué pour pas grand-chose au final. Dans la pratique, le.profile fait par défaut appel au .bashrc. Donc il suffit d'éditer votre .bashrc et vous modifierez ainsi les options de toutes vos consoles : celles avec et sans login. Voilà pourquoi je vous ai fait éditer dès le début le.bashrc.</text:p>
      <text:h text:style-name="Heading_20_2" text:outline-level="2"><text:bookmark-start text:name="__RefHeading___utilisation_11"/><text:bookmark-start text:name="utilisation"/>Utilisation<text:bookmark-end text:name="__RefHeading___utilisation_11"/><text:bookmark-end text:name="utilisation"/></text:h>
      <text:h text:style-name="Heading_20_2" text:outline-level="2"><text:bookmark-start text:name="__RefHeading___desinstallation_12"/><text:bookmark-start text:name="desinstallation"/>Désinstallation<text:bookmark-end text:name="__RefHeading___desinstallation_12"/><text:bookmark-end text:name="desinstallation"/></text:h>
      <text:h text:style-name="Heading_20_2" text:outline-level="2"><text:bookmark-start text:name="__RefHeading___voir_aussi_13"/><text:bookmark-start text:name="voir_aussi"/>Voir aussi<text:bookmark-end text:name="__RefHeading___voir_aussi_13"/><text:bookmark-end text:name="voir_aussi"/></text:h>
      <text:p text:style-name="Text_20_body"><text:span text:style-name="Strong_20_Emphasis">(fr)</text:span> <text:a xlink:type="simple" xlink:href="https://openclassrooms.com/fr/courses/43538-reprenez-le-controle-a-laide-de-linux/39267-nano-lediteur-de-texte-du-debutant" text:style-name="Internet_20_link" text:visited-style-name="Visited_20_Internet_20_Link">https://openclassrooms.com/fr/courses/43538-reprenez-le-controle-a-laide-de-linux/39267-nano-lediteur-de-texte-du-debutant</text:a></text:p>
      <text:p text:style-name="Horizontal_20_Line"/>
      <text:p text:style-name="Text_20_body"><text:span text:style-name="Emphasis">Basé sur « [[<text:a xlink:type="simple" xlink:href="https://openclassrooms.com/fr/courses/43538-reprenez-le-controle-a-laide-de-linux/39267-nano-lediteur-de-texte-du-debutant]" text:style-name="Internet_20_link" text:visited-style-name="Visited_20_Internet_20_Link">https://openclassrooms.com/fr/courses/43538-reprenez-le-controle-a-laide-de-linux/39267-nano-lediteur-de-texte-du-debutant]</text:a> » par OpenClassRoom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5::45:24</meta:creation-date>
    <dc:creator>Generated</dc:creator>
    <dc:date>2026-08-24T05::45:24</dc:date>
    <dc:language>en-US</dc:language>
    <meta:editing-cycles>1</meta:editing-cycles>
    <meta:editing-duration>PT0S</meta:editing-duration>
    <dc:title>logiciel:systeme:bash:start</dc:title>
  </office:meta>
</office:document-meta>
</file>