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17424faf5b812ed96541a16bb59a48.png"/>
  <manifest:file-entry manifest:media-type="image/png" manifest:full-path="Pictures/c528567af8d72e7124536c7c298b896f.png"/>
  <manifest:file-entry manifest:media-type="image/png" manifest:full-path="Pictures/5acf809de162c02ab8e215506666b4d5.png"/>
  <manifest:file-entry manifest:media-type="image/png" manifest:full-path="Pictures/5d346047340cf3239a31057f5b6a09c6.png"/>
  <manifest:file-entry manifest:media-type="image/png" manifest:full-path="Pictures/3395f77bf1be1a3917664459d8303986.png"/>
  <manifest:file-entry manifest:media-type="image/png" manifest:full-path="Pictures/5f5f4cbc0ed579ba01b63c5990af704b.png"/>
  <manifest:file-entry manifest:media-type="image/png" manifest:full-path="Pictures/d6a967f6c4b37a2df88c0d12fd51c252.png"/>
  <manifest:file-entry manifest:media-type="image/png" manifest:full-path="Pictures/ed41ae2ca57dfad6a4cc74090b7b51d9.png"/>
  <manifest:file-entry manifest:media-type="image/png" manifest:full-path="Pictures/3e572acaa0fb51231e2ab5538ef4fa37.png"/>
  <manifest:file-entry manifest:media-type="image/png" manifest:full-path="Pictures/624064c502c3ba4ae1cd0f9f04cb352c.png"/>
  <manifest:file-entry manifest:media-type="image/png" manifest:full-path="Pictures/b2638783a843cc0d6532de793b1803d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ql:sqlite:start"/><text:bookmark-start text:name="__RefHeading___sqliteune_base_de_donnees_sql_1"/><text:bookmark-start text:name="sqliteune_base_de_donnees_sql"/>SQLite : une base de données SQL<text:bookmark-end text:name="__RefHeading___sqliteune_base_de_donnees_sql_1"/><text:bookmark-end text:name="sqliteune_base_de_donnees_sql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paquet <text:span text:style-name="Strong_20_Emphasis"><text:a xlink:type="simple" xlink:href="apt://sqlite3" text:style-name="Internet_20_link" text:visited-style-name="Visited_20_Internet_20_Link">sqlite3</text:a></text:span> ou en ligne de commande :</text:p>
      <text:p text:style-name="Command Line Interface"><text:span text:style-name="PluginODTAutoStyle_span_1">...@...:~$ </text:span><text:span text:style-name="PluginODTAutoStyle_span_2">sudo apt install sqlite3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avec_un_client_graphiquesqlitemanager_6"/><text:bookmark-start text:name="avec_un_client_graphiquesqlitemanager"/>Avec un client graphique : SQLiteManager<text:bookmark-end text:name="__RefHeading___avec_un_client_graphiquesqlitemanager_6"/><text:bookmark-end text:name="avec_un_client_graphiquesqlitemanager"/></text:h>
      <text:p text:style-name="Text_20_body"><text:span text:style-name="Strong_20_Emphasis"><text:a xlink:type="simple" xlink:href="https://nfrappe.fr/doc-0/doku.php?id=logiciel:sql:sqlite:sqlitemanager:start" text:style-name="Internet_20_link" text:visited-style-name="Visited_20_Internet_20_Link">SQLiteManager : un client graphique pour gérer les bases SQLite</text:a></text:span></text:p>
      <text:h text:style-name="Heading_20_3" text:outline-level="3"><text:bookmark-start text:name="__RefHeading___en_ligne_de_commande_7"/><text:bookmark-start text:name="en_ligne_de_commande"/>En ligne de commande<text:bookmark-end text:name="__RefHeading___en_ligne_de_commande_7"/><text:bookmark-end text:name="en_ligne_de_commande"/></text:h>
      <text:p text:style-name="Text_20_body">Lancez dans un terminal :</text:p>
      <text:p text:style-name="Command Line Interface"><text:span text:style-name="PluginODTAutoStyle_span_3">...@...:~ $ </text:span><text:span text:style-name="PluginODTAutoStyle_span_4">sqlite3</text:span><text:line-break/><text:span text:style-name="PluginODTAutoStyle_span_5">SQLite version 3.31.1 2020-01-27 19:55:54</text:span><text:line-break/><text:span text:style-name="PluginODTAutoStyle_span_6">Enter ".help" for usage hints.</text:span><text:line-break/><text:span text:style-name="PluginODTAutoStyle_span_7">Connected to a transient in-memory database.</text:span><text:line-break/><text:span text:style-name="PluginODTAutoStyle_span_8">Use ".open FILENAME" to reopen on a persistent database.</text:span><text:line-break/><text:span text:style-name="PluginODTAutoStyle_span_9">sqlite&gt; </text:span><text:line-break/></text:p>
      <text:p text:style-name="Text_20_body">Le prompt change et signale que vous êtes dans le <text:span text:style-name="Strong_20_Emphasis">terminal SQlite</text:span> :</text:p>
      <text:h text:style-name="Heading_20_4" text:outline-level="4"><text:bookmark-start text:name="__RefHeading___lister_les_commandes_8"/><text:bookmark-start text:name="lister_les_commandes"/>Lister les commandes<text:bookmark-end text:name="__RefHeading___lister_les_commandes_8"/><text:bookmark-end text:name="lister_les_commandes"/></text:h>
      <text:p text:style-name="Text_20_body"><text:span text:style-name="Strong_20_Emphasis">.help</text:span> : Lister les commandes :</text:p>
      <text:p text:style-name="Command Line Interface"><text:span text:style-name="PluginODTAutoStyle_span_10">sqlite&gt; </text:span><text:span text:style-name="PluginODTAutoStyle_span_11">.help</text:span><text:line-break/><text:span text:style-name="PluginODTAutoStyle_span_12">.archive ...<text:s text:c="13"/>Manage SQL archives</text:span></text:p>
      <text:h text:style-name="Heading_20_4" text:outline-level="4"><text:bookmark-start text:name="__RefHeading___quitter_sqlite_9"/><text:bookmark-start text:name="quitter_sqlite"/>Quitter sqlite<text:bookmark-end text:name="__RefHeading___quitter_sqlite_9"/><text:bookmark-end text:name="quitter_sqlite"/></text:h>
      <text:p text:style-name="Text_20_body"><text:span text:style-name="Strong_20_Emphasis">.exit</text:span> : Quitter le programme sqlite<text:span text:style-name="Strong_20_Emphasis">.quit</text:span> : Quitter le programme sqlite</text:p>
      <text:h text:style-name="Heading_20_4" text:outline-level="4"><text:bookmark-start text:name="__RefHeading___modifier_le_format_de_sortie_10"/><text:bookmark-start text:name="modifier_le_format_de_sortie"/>Modifier le format de sortie<text:bookmark-end text:name="__RefHeading___modifier_le_format_de_sortie_10"/><text:bookmark-end text:name="modifier_le_format_de_sortie"/></text:h>
      <text:p text:style-name="Text_20_body"><text:span text:style-name="Strong_20_Emphasis">.mode MODE ?TABLE?</text:span> : Mode de sortie, MODE est à choisir parmi :<text:span text:style-name="Strong_20_Emphasis">csv</text:span> : valeurs séparées par des virgules<text:span text:style-name="Strong_20_Emphasis">column</text:span> : colonnes alignées à gauche (voir .width)<text:span text:style-name="Strong_20_Emphasis">html</text:span> : &lt;table&gt; (code HTML)</text:p>
      <text:p text:style-name="Command Line Interface"><text:span text:style-name="PluginODTAutoStyle_span_13">sqlite&gt; </text:span><text:span text:style-name="PluginODTAutoStyle_span_14">.mode html</text:span></text:p>
      <text:p text:style-name="Text_20_body">affichera :<draw:frame draw:style-name="media" draw:name="0" text:anchor-type="as-char" draw:z-index="0" svg:width="7.77875cm" style:rel-width="100%" svg:height="13.123333333333cm" style:rel-height="scale"><draw:image xlink:href="Pictures/4b17424faf5b812ed96541a16bb59a48.png" xlink:type="simple" xlink:show="embed" xlink:actuate="onLoad"/></draw:frame><text:span text:style-name="Strong_20_Emphasis">insert</text:span> : commande SQL <text:span text:style-name="Strong_20_Emphasis">insert</text:span> pour la table TABLE<text:span text:style-name="Strong_20_Emphasis">line</text:span> : Une valeur par ligne<text:span text:style-name="Strong_20_Emphasis">[<text:span text:style-name="underline">list</text:span>]</text:span> : Valeurs délimitées par la chaîne de séparation .separator<text:span text:style-name="Strong_20_Emphasis">tabs</text:span> : valeurs séparées par des tabulations<text:span text:style-name="Strong_20_Emphasis">tcl</text:span> : Liste TCL des éléments</text:p>
      <text:h text:style-name="Heading_20_4" text:outline-level="4"><text:bookmark-start text:name="__RefHeading___afficher_le_nom_des_colonnes_changer_l_aspect_des_colonnes_.mode_column_11"/><text:bookmark-start text:name="afficher_le_nom_des_colonnes_changer_l_aspect_des_colonnes_.mode_column"/>Afficher le nom des colonnes / Changer l'aspect des colonnes (.mode column)<text:bookmark-end text:name="__RefHeading___afficher_le_nom_des_colonnes_changer_l_aspect_des_colonnes_.mode_column_11"/><text:bookmark-end text:name="afficher_le_nom_des_colonnes_changer_l_aspect_des_colonnes_.mode_column"/></text:h>
      <text:p text:style-name="Text_20_body"><text:span text:style-name="Strong_20_Emphasis">.header(s) on|[<text:span text:style-name="underline">off</text:span>]</text:span> : Affiche (ou non) les titres. Par exemple, </text:p>
      <text:p text:style-name="Command Line Interface"><text:span text:style-name="PluginODTAutoStyle_span_15">sqlite&gt; </text:span><text:span text:style-name="PluginODTAutoStyle_span_16">.header on</text:span><text:line-break/><text:span text:style-name="PluginODTAutoStyle_span_17">sqlite&gt; </text:span><text:span text:style-name="PluginODTAutoStyle_span_18">.mode column</text:span></text:p>
      <text:p text:style-name="Text_20_body">affichera les résultats comme ceci :<draw:frame draw:style-name="media" draw:name="1" text:anchor-type="as-char" draw:z-index="1" svg:width="6.9585416666667cm" style:rel-width="100%" svg:height="1.825625cm" style:rel-height="scale"><draw:image xlink:href="Pictures/c528567af8d72e7124536c7c298b896f.png" xlink:type="simple" xlink:show="embed" xlink:actuate="onLoad"/></draw:frame>L'affichage par défaut </text:p>
      <text:p text:style-name="Command Line Interface"><text:span text:style-name="PluginODTAutoStyle_span_19">sqlite&gt; </text:span><text:span text:style-name="PluginODTAutoStyle_span_20">.header off</text:span><text:line-break/><text:span text:style-name="PluginODTAutoStyle_span_21">sqlite&gt; </text:span><text:span text:style-name="PluginODTAutoStyle_span_22">.mode list</text:span></text:p>
      <text:p text:style-name="Text_20_body">affiche comme ceci :<draw:frame draw:style-name="media" draw:name="2" text:anchor-type="as-char" draw:z-index="2" svg:width="6.9585416666667cm" style:rel-width="100%" svg:height="0.84666666666667cm" style:rel-height="scale"><draw:image xlink:href="Pictures/5acf809de162c02ab8e215506666b4d5.png" xlink:type="simple" xlink:show="embed" xlink:actuate="onLoad"/></draw:frame><text:span text:style-name="Strong_20_Emphasis">.width NUM1 NUM2 …</text:span> : largeur des colonnes [par défaut, 10 caractères]. Par exemple,</text:p>
      <text:p text:style-name="Command Line Interface"><text:span text:style-name="PluginODTAutoStyle_span_23">sqlite&gt; </text:span><text:span text:style-name="PluginODTAutoStyle_span_24">.width 2 15 10 20 3</text:span></text:p>
      <text:p text:style-name="Text_20_body">affichera:<draw:frame draw:style-name="media" draw:name="3" text:anchor-type="as-char" draw:z-index="3" svg:width="15.504583333333cm" svg:height="2.1695833333333cm"><draw:image xlink:href="Pictures/5d346047340cf3239a31057f5b6a09c6.png" xlink:type="simple" xlink:show="embed" xlink:actuate="onLoad"/></draw:frame><text:span text:style-name="Strong_20_Emphasis">.separator STRING</text:span> : change le séparateur utilisé par le mode de sortie et par .import. En mode liste,</text:p>
      <text:p text:style-name="Command Line Interface"><text:span text:style-name="PluginODTAutoStyle_span_25">sqlite&gt; </text:span><text:span text:style-name="PluginODTAutoStyle_span_26">.separator ", "</text:span></text:p>
      <text:p text:style-name="Text_20_body">affichera :<draw:frame draw:style-name="media" draw:name="4" text:anchor-type="as-char" draw:z-index="4" svg:width="6.9585416666667cm" style:rel-width="100%" svg:height="0.84666666666667cm" style:rel-height="scale"><draw:image xlink:href="Pictures/5acf809de162c02ab8e215506666b4d5.png" xlink:type="simple" xlink:show="embed" xlink:actuate="onLoad"/></draw:frame></text:p>
      <text:h text:style-name="Heading_20_4" text:outline-level="4"><text:bookmark-start text:name="__RefHeading___rappel_des_parametres_12"/><text:bookmark-start text:name="rappel_des_parametres"/>Rappel des paramètres<text:bookmark-end text:name="__RefHeading___rappel_des_parametres_12"/><text:bookmark-end text:name="rappel_des_parametres"/></text:h>
      <text:p text:style-name="Text_20_body"><text:span text:style-name="Strong_20_Emphasis">.show</text:span> Affiche les valeurs actuelles des différents paramètres :</text:p>
      <text:p text:style-name="Command Line Interface"><text:span text:style-name="PluginODTAutoStyle_span_27">sqlite&gt; </text:span><text:span text:style-name="PluginODTAutoStyle_span_28">.show</text:span><text:line-break/><text:span text:style-name="PluginODTAutoStyle_span_29"><text:s text:c="8"/>echo: off</text:span><text:line-break/><text:span text:style-name="PluginODTAutoStyle_span_30"><text:s text:c="9"/>eqp: off</text:span><text:line-break/><text:span text:style-name="PluginODTAutoStyle_span_31"><text:s text:c="5"/>explain: auto</text:span><text:line-break/><text:span text:style-name="PluginODTAutoStyle_span_32"><text:s text:c="5"/>headers: off</text:span><text:line-break/><text:span text:style-name="PluginODTAutoStyle_span_33"><text:s text:c="8"/>mode: html</text:span><text:line-break/><text:span text:style-name="PluginODTAutoStyle_span_34"><text:s text:c="3"/>nullvalue: ""</text:span><text:line-break/><text:span text:style-name="PluginODTAutoStyle_span_35"><text:s text:c="6"/>output: stdout</text:span><text:line-break/><text:span text:style-name="PluginODTAutoStyle_span_36">colseparator: "|"</text:span><text:line-break/><text:span text:style-name="PluginODTAutoStyle_span_37">rowseparator: "\n"</text:span><text:line-break/><text:span text:style-name="PluginODTAutoStyle_span_38"><text:s text:c="7"/>stats: off</text:span><text:line-break/><text:span text:style-name="PluginODTAutoStyle_span_39"><text:s text:c="7"/>width: </text:span><text:line-break/><text:span text:style-name="PluginODTAutoStyle_span_40"><text:s text:c="4"/>filename: :memory:</text:span></text:p>
      <text:h text:style-name="Heading_20_4" text:outline-level="4"><text:bookmark-start text:name="__RefHeading___gestion_des_bases_13"/><text:bookmark-start text:name="gestion_des_bases"/>Gestion des bases<text:bookmark-end text:name="__RefHeading___gestion_des_bases_13"/><text:bookmark-end text:name="gestion_des_bases"/></text:h>
      <text:p text:style-name="Preformatted_20_Text"><text:s text:c="2"/><text:line-break/>* **.databases** : Liste les noms et les fichiers des bases de données associées<text:line-break/>* **.tables ?TABLE?** : Liste les noms des tables dans la base courante. Si TABLE est spécifié, ne liste que les tables correspondant au motif TABLE.<text:line-break/>* **.import FILE TABLE** : Importer les données de FILE dans TABLE<text:line-break/>* **.indices ?TABLE?** : Afficher les noms de tous les indices ; si TABLE est spécifiée, n'affiche que les indices correspondant au motif TABLE<text:line-break/>* **.output FILENAME** : Envoyer la sortie vers FILENAME&lt;cli prompt='&gt; '&gt;sqlite&gt; .output bd.txt</text:p>
      <text:p text:style-name="Text_20_body">sqlite&gt; select * from bd;
sqlite&gt; cat bd.txt
sqlite&gt; .quit&lt;/cli&gt;</text:p>
      <text:p text:style-name="Text_20_body"><text:span text:style-name="Strong_20_Emphasis">.output stdout</text:span> : Envoyer la sortie vers l'écran</text:p>
      <text:h text:style-name="Heading_20_4" text:outline-level="4"><text:bookmark-start text:name="__RefHeading___dumper_une_table_depuis_sqlite_en_format_sql_pour_sauvegarder_la_structure_et_les_donnees_sur_un_disque_14"/><text:bookmark-start text:name="dumper_une_table_depuis_sqlite_en_format_sql_pour_sauvegarder_la_structure_et_les_donnees_sur_un_disque"/>Dumper une table depuis SQLite en format SQL pour sauvegarder la structure et les données sur un disque<text:bookmark-end text:name="__RefHeading___dumper_une_table_depuis_sqlite_en_format_sql_pour_sauvegarder_la_structure_et_les_donnees_sur_un_disque_14"/><text:bookmark-end text:name="dumper_une_table_depuis_sqlite_en_format_sql_pour_sauvegarder_la_structure_et_les_donnees_sur_un_disque"/></text:h>
      <text:p text:style-name="Text_20_body"><text:span text:style-name="Strong_20_Emphasis">.dump ?TABLE? …</text:span> : Dump de la base de données dans un format texte SQL. Si TABLE est spécifié, ne dumpe que les tables correspondant au motif TABLE</text:p>
      <text:p text:style-name="Command Line Interface"><text:span text:style-name="PluginODTAutoStyle_span_41">sqlite&gt; </text:span><text:span text:style-name="PluginODTAutoStyle_span_42">.dump bd</text:span></text:p>
      <text:p text:style-name="Text_20_body"><draw:frame draw:style-name="media" draw:name="5" text:anchor-type="as-char" draw:z-index="5" svg:width="24.156458333333cm" style:rel-width="100%" svg:height="3.2279166666667cm" style:rel-height="scale"><draw:image xlink:href="Pictures/3395f77bf1be1a3917664459d8303986.png" xlink:type="simple" xlink:show="embed" xlink:actuate="onLoad"/></draw:frame>Rediriger la sortie vers un fichier puis dumper la table depuis SQLite</text:p>
      <text:p text:style-name="Command Line Interface"><text:span text:style-name="PluginODTAutoStyle_span_43">sqlite&gt; </text:span><text:span text:style-name="PluginODTAutoStyle_span_44">.output bd.sql</text:span><text:line-break/><text:span text:style-name="PluginODTAutoStyle_span_45">sqlite&gt; </text:span><text:span text:style-name="PluginODTAutoStyle_span_46">.dump bd</text:span></text:p>
      <text:p text:style-name="Text_20_body">Le résultat n'est plus affiché dans le terminal, mais redirigé vers le fichier bd.sql. Pour le vérifier il suffit d'afficher le contenu du fichier:</text:p>
      <text:p text:style-name="Command Line Interface"><text:span text:style-name="PluginODTAutoStyle_span_47">sqlite&gt; </text:span><text:span text:style-name="PluginODTAutoStyle_span_48">.quit</text:span><text:line-break/><text:span text:style-name="PluginODTAutoStyle_span_49">...@...:~ $ </text:span><text:span text:style-name="PluginODTAutoStyle_span_50">cat bd.sql</text:span><text:line-break/></text:p>
      <text:p text:style-name="Text_20_body">Lire directement un fichier dumpé depuis sqlite :Effacez la table de la base:</text:p>
      <text:p text:style-name="Command Line Interface"><text:span text:style-name="PluginODTAutoStyle_span_51">sqlite&gt; </text:span><text:span text:style-name="PluginODTAutoStyle_span_52">drop table bd;</text:span></text:p>
      <text:p text:style-name="Text_20_body">Puis lisez le fichier sauvegardé:</text:p>
      <text:p text:style-name="Command Line Interface"><text:span text:style-name="PluginODTAutoStyle_span_53">sqlite&gt; </text:span><text:span text:style-name="PluginODTAutoStyle_span_54">.read bd.sql</text:span><text:line-break/><text:span text:style-name="PluginODTAutoStyle_span_55">sqlite&gt; </text:span><text:span text:style-name="PluginODTAutoStyle_span_56">select * from bd;</text:span></text:p>
      <text:p text:style-name="Text_20_body">Affichera:<draw:frame draw:style-name="media" draw:name="6" text:anchor-type="as-char" draw:z-index="6" svg:width="14.340416666667cm" svg:height="1.27cm"><draw:image xlink:href="Pictures/5f5f4cbc0ed579ba01b63c5990af704b.png" xlink:type="simple" xlink:show="embed" xlink:actuate="onLoad"/></draw:frame>Dumper une base en format SQL pour sauvegarder sa structure, ses tables et ses données :</text:p>
      <text:p text:style-name="Command Line Interface"><text:span text:style-name="PluginODTAutoStyle_span_57">...:...$ </text:span><text:span text:style-name="PluginODTAutoStyle_span_58">sqlite3 livres.db .dump &gt; livres.sql</text:span></text:p>
      <text:p text:style-name="Text_20_body">Récupérer un fichier dumpé pour recréer la base :Effacez la base originale :</text:p>
      <text:p text:style-name="Command Line Interface"><text:span text:style-name="PluginODTAutoStyle_span_59">...@...:~ $ </text:span><text:span text:style-name="PluginODTAutoStyle_span_60">rm -r livres.db</text:span></text:p>
      <text:p text:style-name="Text_20_body">Récupérez la base depuis le fichier de svg :</text:p>
      <text:p text:style-name="Command Line Interface"><text:span text:style-name="PluginODTAutoStyle_span_61">...@...:~ $ </text:span><text:span text:style-name="PluginODTAutoStyle_span_62">sqlite3 livres.db &lt; livres.sql</text:span></text:p>
      <text:p text:style-name="Text_20_body">Connectez-vous à la base&lt; :</text:p>
      <text:p text:style-name="Command Line Interface"><text:span text:style-name="PluginODTAutoStyle_span_63">...@...:~ $ </text:span><text:span text:style-name="PluginODTAutoStyle_span_64">sqlite3 livres.db</text:span></text:p>
      <text:p text:style-name="Text_20_body">Faites un requête pour vérification :</text:p>
      <text:p text:style-name="Command Line Interface"><text:span text:style-name="PluginODTAutoStyle_span_65">sqlite&gt; select * from bd;</text:span></text:p>
      <text:p text:style-name="Text_20_body">Affichera:<draw:frame draw:style-name="media" draw:name="7" text:anchor-type="as-char" draw:z-index="7" svg:width="14.340416666667cm" svg:height="1.27cm"><draw:image xlink:href="Pictures/d6a967f6c4b37a2df88c0d12fd51c252.png" xlink:type="simple" xlink:show="embed" xlink:actuate="onLoad"/></draw:frame></text:p>
      <text:h text:style-name="Heading_20_4" text:outline-level="4"><text:bookmark-start text:name="__RefHeading___manipuler_une_base_15"/><text:bookmark-start text:name="manipuler_une_base"/>Manipuler une base<text:bookmark-end text:name="__RefHeading___manipuler_une_base_15"/><text:bookmark-end text:name="manipuler_une_base"/></text:h>
      <text:p text:style-name="Text_20_body"><text:span text:style-name="Strong_20_Emphasis">Créer une base - ouvrir une base</text:span> : Lancez sqlite3 avec le nom de la base :</text:p>
      <text:p text:style-name="Command Line Interface"><text:span text:style-name="PluginODTAutoStyle_span_66">...@...:~ $ </text:span><text:span text:style-name="PluginODTAutoStyle_span_67">sqlite3 livres.db</text:span></text:p>
      <text:p text:style-name="Text_20_body">Si la base n'existe pas, elle sera créée. Toutes les commandes qui suivront concerneront cette base.<text:span text:style-name="Strong_20_Emphasis">Détruire une base</text:span> : Il suffit d'effacer son fichier .db :</text:p>
      <text:p text:style-name="Command Line Interface"><text:span text:style-name="PluginODTAutoStyle_span_68">...@...:~ $ </text:span><text:span text:style-name="PluginODTAutoStyle_span_69">rm livres.db</text:span></text:p>
      <text:p text:style-name="Text_20_body"><text:span text:style-name="Strong_20_Emphasis">Créer une table</text:span> : Dans sqlite, dans une base existante, lancer la commande :</text:p>
      <text:p text:style-name="Command Line Interface"><text:span text:style-name="PluginODTAutoStyle_span_70">sqlite&gt; </text:span><text:span text:style-name="PluginODTAutoStyle_span_71">CREATE TABLE bandedessinée (id integer primary key, titre VARCHAR(30), auteur VARCHAR(30), resume TEXT, num double, date_creation date);</text:span></text:p>
      <text:p text:style-name="Text_20_body">Si le prompt apparaît après avoir tapé la commande, c'est qu'il manque le “;” à la fin de la requête. Ajoutez-le juste après le prompt validez.<text:line-break/>Les types de données SQLite3 sont : NULL, INTEGER, REAL, TEXT et BLOB. Ce qui donne par exemple :</text:p>
      <text:p text:style-name="Command Line Interface"><text:span text:style-name="PluginODTAutoStyle_span_72">sqlite&gt; </text:span><text:span text:style-name="PluginODTAutoStyle_span_73">CREATE TABLE bandedessinée (id integer primary key, titre TEXT, auteur TEXT, resume TEXT, num REAL, date_creation INTEGER);</text:span></text:p>
      <text:p text:style-name="Text_20_body"><text:span text:style-name="Strong_20_Emphasis">Insérer des valeurs dans la table</text:span> : Un exemple :</text:p>
      <text:p text:style-name="Command Line Interface"><text:span text:style-name="PluginODTAutoStyle_span_74">sqlite&gt; </text:span><text:span text:style-name="PluginODTAutoStyle_span_75">INSERT INTO "bandedessinée" VALUES(1, 'tintin au congo', 'hergé', 'Tintin est au congo.', 5.0, NULL);</text:span><text:line-break/><text:span text:style-name="PluginODTAutoStyle_span_76">sqlite&gt; </text:span><text:span text:style-name="PluginODTAutoStyle_span_77">INSERT INTO "bandedessinée" VALUES(2, 'le nid des marsupilamis', 'franquin', 'Un reportage incroyable', 6.0, date('now'));</text:span><text:line-break/><text:span text:style-name="PluginODTAutoStyle_span_78">sqlite&gt; </text:span><text:span text:style-name="PluginODTAutoStyle_span_79">INSERT INTO "bandedessinée" VALUES(3, 'la déesse', 'moebius', 'une aventure géniale', 7.0, strftime("%Y-%m-%d %H:%M:%S",'now','localtime'));</text:span></text:p>
      <text:p text:style-name="Text_20_body"><text:span text:style-name="Strong_20_Emphasis">Simple requête pour visualiser le contenu de la table</text:span> : </text:p>
      <text:p text:style-name="Command Line Interface"><text:span text:style-name="PluginODTAutoStyle_span_80">sqlite&gt; </text:span><text:span text:style-name="PluginODTAutoStyle_span_81">select * from bandedessinée;</text:span></text:p>
      <text:p text:style-name="Text_20_body">affichera :<draw:frame draw:style-name="media" draw:name="8" text:anchor-type="as-char" draw:z-index="8" svg:width="14.2875cm" svg:height="1.3229166666667cm"><draw:image xlink:href="Pictures/ed41ae2ca57dfad6a4cc74090b7b51d9.png" xlink:type="simple" xlink:show="embed" xlink:actuate="onLoad"/></draw:frame><text:span text:style-name="Strong_20_Emphasis">Requête de visualisation d'une table formatée en sortie COMME une insertion de valeur</text:span> : </text:p>
      <text:p text:style-name="Command Line Interface"><text:span text:style-name="PluginODTAutoStyle_span_82">sqlite&gt; </text:span><text:span text:style-name="PluginODTAutoStyle_span_83">.mode insert bandedessinée</text:span><text:line-break/><text:span text:style-name="PluginODTAutoStyle_span_84">sqlite&gt; </text:span><text:span text:style-name="PluginODTAutoStyle_span_85">select * from bandedessinée;</text:span></text:p>
      <text:p text:style-name="Text_20_body">Affichera :<draw:frame draw:style-name="media" draw:name="9" text:anchor-type="as-char" draw:z-index="9" svg:width="22.463125cm" style:rel-width="100%" svg:height="1.3229166666667cm" style:rel-height="scale"><draw:image xlink:href="Pictures/3e572acaa0fb51231e2ab5538ef4fa37.png" xlink:type="simple" xlink:show="embed" xlink:actuate="onLoad"/></draw:frame>Quelques exemples de requêtes :<text:span text:style-name="Strong_20_Emphasis">Limiter une requête par nombre d'éléments</text:span> : </text:p>
      <text:p text:style-name="Command Line Interface"><text:span text:style-name="PluginODTAutoStyle_span_86">sqlite&gt; </text:span><text:span text:style-name="PluginODTAutoStyle_span_87">select * from bandedessinée limit 2;</text:span></text:p>
      <text:p text:style-name="Text_20_body">affiche :<draw:frame draw:style-name="mediacenter" draw:name="10" text:anchor-type="paragraph" draw:z-index="10" svg:width="12.647083333333cm" svg:height="0.89958333333333cm"><draw:image xlink:href="Pictures/624064c502c3ba4ae1cd0f9f04cb352c.png" xlink:type="simple" xlink:show="embed" xlink:actuate="onLoad"/></draw:frame><text:span text:style-name="Strong_20_Emphasis">Sélectionner les titres de la table bandedessinée enregistrés depuis février</text:span> : </text:p>
      <text:p text:style-name="Command Line Interface"><text:span text:style-name="PluginODTAutoStyle_span_88">sqlite&gt; </text:span><text:span text:style-name="PluginODTAutoStyle_span_89">select titre from bandedessinée where strftime('%m', date_creation)='02';</text:span></text:p>
      <text:p text:style-name="Text_20_body">affiche :<draw:frame draw:style-name="media" draw:name="11" text:anchor-type="as-char" draw:z-index="11" svg:width="5.0535416666667cm" style:rel-width="100%" svg:height="0.89958333333333cm" style:rel-height="scale"><draw:image xlink:href="Pictures/b2638783a843cc0d6532de793b1803df.png" xlink:type="simple" xlink:show="embed" xlink:actuate="onLoad"/></draw:frame><text:span text:style-name="Strong_20_Emphasis">Effacer une valeur dans la table</text:span> : </text:p>
      <text:p text:style-name="Command Line Interface"><text:span text:style-name="PluginODTAutoStyle_span_90">sqlite&gt; </text:span><text:span text:style-name="PluginODTAutoStyle_span_91">DELETE FROM "bandedessinée" WHERE id = 3;</text:span></text:p>
      <text:p text:style-name="Text_20_body"><text:span text:style-name="Strong_20_Emphasis">Ajouter une colonne à la table</text:span> : </text:p>
      <text:p text:style-name="Command Line Interface"><text:span text:style-name="PluginODTAutoStyle_span_92">sqlite&gt; </text:span><text:span text:style-name="PluginODTAutoStyle_span_93">ALTER TABLE "bandedessinée" add column "éditeur";</text:span></text:p>
      <text:p text:style-name="Text_20_body"><text:span text:style-name="Strong_20_Emphasis">Mettre à jour une valeur de la table</text:span> : </text:p>
      <text:p text:style-name="Command Line Interface"><text:span text:style-name="PluginODTAutoStyle_span_94">sqlite&gt; </text:span><text:span text:style-name="PluginODTAutoStyle_span_95">UPDATE "bandedessinée" SET éditeur ='casterman' WHERE id = 1;</text:span></text:p>
      <text:p text:style-name="Text_20_body"><text:span text:style-name="Strong_20_Emphasis">Modifier le nom d'une table</text:span> : </text:p>
      <text:p text:style-name="Command Line Interface"><text:span text:style-name="PluginODTAutoStyle_span_96">sqlite&gt; </text:span><text:span text:style-name="PluginODTAutoStyle_span_97">alter table 'bandedessinée' rename to 'bd';</text:span></text:p>
      <text:h text:style-name="Heading_20_4" text:outline-level="4"><text:bookmark-start text:name="__RefHeading___autres_commandes_16"/><text:bookmark-start text:name="autres_commandes"/>Autres commandes<text:bookmark-end text:name="__RefHeading___autres_commandes_16"/><text:bookmark-end text:name="autres_commandes"/></text:h>
      <text:p text:style-name="Text_20_body"><text:span text:style-name="Strong_20_Emphasis">.backup ?DB? FILE</text:span> : Sauvegarde DB (par défaut “main”) vers FILE<text:span text:style-name="Strong_20_Emphasis">.bail ON|[<text:span text:style-name="underline">OFF</text:span>]</text:span> : Stop après une erreur<text:span text:style-name="Strong_20_Emphasis">.echo ON|OFF</text:span> : Bascule la commande d'écho ON/OFF<text:span text:style-name="Strong_20_Emphasis">.explain ?ON|OFF?</text:span> : Bascule le mode de sortie approprié pour EXPLIQUER on or off<text:line-break/>Sans argument, on<text:span text:style-name="Strong_20_Emphasis">.load FILE ?ENTRY?</text:span> : Charger une bibliothèque d'extension<text:span text:style-name="Strong_20_Emphasis">.log FILE|off</text:span> : Activer ou désactiver la journalisation. FILE peut être stderr/stdout<text:span text:style-name="Strong_20_Emphasis">.nullvalue STRING</text:span> : Imprime STRING à la place des valeurs NULL<text:span text:style-name="Strong_20_Emphasis">.prompt MAIN CONTINUE</text:span> : Remplace les prompts standards<text:span text:style-name="Strong_20_Emphasis">.read FILENAME</text:span> : Exécuter SQL dans FILENAME<text:span text:style-name="Strong_20_Emphasis">.restore ?DB? FILE</text:span> : Restaurer le contenu de la DB (par défaut “main”) à partir de FILE<text:span text:style-name="Strong_20_Emphasis">.schema ?TABLE?</text:span> : Afficher les déclarations CREATE. Si TABLE est spécifié, ne montrer que les tables correspondant au motif TABLE<text:span text:style-name="Strong_20_Emphasis">.stats ON|OFF</text:span> : Active ou désactive les stats<text:span text:style-name="Strong_20_Emphasis">.timeout MS</text:span> : Essayer d'ouvrir les tables verrouillées durant MS millisecondes<text:span text:style-name="Strong_20_Emphasis">.trace FILE|off</text:span> : afficher chaque instruction SQL au moment de son exécution<text:span text:style-name="Strong_20_Emphasis">.vfsname ?AUX?</text:span> : afficher le nom de la pile VFS<text:span text:style-name="Strong_20_Emphasis">.timer ON|OFF</text:span> : activer ou désactiver la minuterie du CPU</text:p>
      <text:h text:style-name="Heading_20_2" text:outline-level="2"><text:bookmark-start text:name="__RefHeading___desinstallation_17"/><text:bookmark-start text:name="desinstallation"/>Désinstallation<text:bookmark-end text:name="__RefHeading___desinstallation_17"/><text:bookmark-end text:name="desinstallation"/></text:h>
      <text:h text:style-name="Heading_20_2" text:outline-level="2"><text:bookmark-start text:name="__RefHeading___voir_aussi_18"/><text:bookmark-start text:name="voir_aussi"/>Voir aussi<text:bookmark-end text:name="__RefHeading___voir_aussi_1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50:47</meta:creation-date>
    <dc:creator>Generated</dc:creator>
    <dc:date>2026-08-24T04::50:47</dc:date>
    <dc:language>en-US</dc:language>
    <meta:editing-cycles>1</meta:editing-cycles>
    <meta:editing-duration>PT0S</meta:editing-duration>
    <dc:title>logiciel:sql:sqlite:start</dc:title>
  </office:meta>
</office:document-meta>
</file>