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fe74c1f4a1903ad3e9ec476ba4e6551.png"/>
  <manifest:file-entry manifest:media-type="image/png" manifest:full-path="Pictures/ebf55e2a722cd0c52538bb290684f6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ql:postgresql:start"/><text:bookmark-start text:name="__RefHeading___postgresql_1"/><text:bookmark-start text:name="postgresql"/>PostGreSQL<text:bookmark-end text:name="__RefHeading___postgresql_1"/><text:bookmark-end text:name="postgresql"/></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Pour installer ce logiciel, Installez les paquets <text:span text:style-name="Strong_20_Emphasis"><text:a xlink:type="simple" xlink:href="apt://postgresql,php5-pgsql,phppgadmin" text:style-name="Internet_20_link" text:visited-style-name="Visited_20_Internet_20_Link">postgresql,php5-pgsql,phppgadmin</text:a></text:span> ou en ligne de commande :</text:p>
      <text:p text:style-name="Command Line Interface"><text:span text:style-name="PluginODTAutoStyle_span_1">$ </text:span><text:span text:style-name="PluginODTAutoStyle_span_2">sudo apt install sudo apt-get install postgresql php5-pgsql phppgadmin</text:span></text:p>
      <text:p text:style-name="Text_20_body">Acceptez d'installer tous les paquets et attendez quelques minutes. Après un certain temps, il s'affiche :<draw:frame draw:style-name="mediacenter" draw:name="0" text:anchor-type="paragraph" draw:z-index="0" svg:width="18.467916666667cm" style:rel-width="100%" svg:height="3.1485416666667cm" style:rel-height="scale"><draw:image xlink:href="Pictures/4fe74c1f4a1903ad3e9ec476ba4e6551.png" xlink:type="simple" xlink:show="embed" xlink:actuate="onLoad"/></draw:frame></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Tout d'abord, nous allons créer un utilisateur pour gérer les bases.</text:p>
      <text:p text:style-name="Text_20_body">Lancez l'outil d'administration de PostgreSQL en tant qu'utilisateur <text:span text:style-name="Strong_20_Emphasis">postgres</text:span> :</text:p>
      <text:p text:style-name="Command Line Interface"><text:span text:style-name="PluginODTAutoStyle_span_3">$ </text:span><text:span text:style-name="PluginODTAutoStyle_span_4">sudo -u postgres psql</text:span></text:p>
      <text:p text:style-name="Text_20_body"><draw:frame draw:style-name="media" draw:name="1" text:anchor-type="as-char" draw:z-index="1" svg:width="14.869583333333cm" svg:height="2.0372916666667cm"><draw:image xlink:href="Pictures/ebf55e2a722cd0c52538bb290684f6fa.png" xlink:type="simple" xlink:show="embed" xlink:actuate="onLoad"/></draw:frame></text:p>
      <text:p text:style-name="Text_20_body">Créez l'utilisateur <text:span text:style-name="Strong_20_Emphasis">pgadmin</text:span> (par exemple) en lui donnant un mot de passe :</text:p>
      <text:p text:style-name="Command Line Interface"><text:span text:style-name="PluginODTAutoStyle_span_5">$ </text:span><text:span text:style-name="PluginODTAutoStyle_span_6">create role pgadmin login encrypted password 'XXXXXXXX' superuser noinherit createdb createrole;</text:span></text:p>
      <text:p text:style-name="Text_20_body">Nous pouvons désormais nous connecter sur <text:span text:style-name="Strong_20_Emphasis">phppgadmin</text:span> avec cet utilisateur pour toutes les opérations.</text:p>
      <text:h text:style-name="Heading_20_3" text:outline-level="3"><text:bookmark-start text:name="__RefHeading___configuration_du_serveur_lighttpd_6"/><text:bookmark-start text:name="configuration_du_serveur_lighttpd"/>Configuration du serveur (Lighttpd)<text:bookmark-end text:name="__RefHeading___configuration_du_serveur_lighttpd_6"/><text:bookmark-end text:name="configuration_du_serveur_lighttpd"/></text:h>
      <text:p text:style-name="Text_20_body">éditez avec les droits d'administration le fichier <text:span text:style-name="Strong_20_Emphasis">/etc/lighttpd/conf-available/50-vhost-phppgadmin.conf</text:span> pour y écrire :</text:p>
      <text:p text:style-name="Preformatted_20_Text">...<text:line-break/>alias.url += ( "/phppgadmin" =&gt; "/usr/share/phppgadmin/")</text:p>
      <text:p text:style-name="Text_20_body"><draw:frame draw:style-name="PluginODTAutoStyle_Frame_7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la fait pointer l'adresse <text:a xlink:type="simple" xlink:href="http://RACINE_DU_SERVEUR/phppgadmin" text:style-name="Internet_20_link" text:visited-style-name="Visited_20_Internet_20_Link">http://RACINE_DU_SERVEUR/phppgadmin</text:a> sur le bon répertoire.</text:p></table:table-cell></table:table-row></table:table></draw:text-box></draw:frame></text:p>
      <text:p text:style-name="Text_20_body">Activez-le :</text:p>
      <text:p text:style-name="Command Line Interface"><text:span text:style-name="PluginODTAutoStyle_span_11">$ </text:span><text:span text:style-name="PluginODTAutoStyle_span_12">sudo lighty-enable-mod vhost-phppgadmin</text:span></text:p>
      <text:p text:style-name="Text_20_body">Dans le fichier /etc/lighttpd/lighttpd.conf, assurez-vous que le module <text:span text:style-name="Strong_20_Emphasis">mod_alias</text:span> est décommenté (donc activé)</text:p>
      <text:p text:style-name="Text_20_body">Lancez la commande :</text:p>
      <text:p text:style-name="Command Line Interface"><text:span text:style-name="PluginODTAutoStyle_span_13">$ </text:span><text:span text:style-name="PluginODTAutoStyle_span_14">sudo lighty-enable-mod</text:span></text:p>
      <text:p text:style-name="Text_20_body">et vérifiez que les modules <text:span text:style-name="Strong_20_Emphasis">fastcgi</text:span> et <text:span text:style-name="Strong_20_Emphasis">cgi</text:span> sont activés. Sinon, activer ceux qui manquent.</text:p>
      <text:p text:style-name="Text_20_body">Redémarrez le serveur :</text:p>
      <text:p text:style-name="Command Line Interface"><text:span text:style-name="PluginODTAutoStyle_span_15">$ </text:span><text:span text:style-name="PluginODTAutoStyle_span_16">sudo service lighttpd restart</text:span></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Lancez l'application via le tableau de bord via le terminal</text:p>
      <text:h text:style-name="Heading_20_2" text:outline-level="2"><text:bookmark-start text:name="__RefHeading___desinstallation_8"/><text:bookmark-start text:name="desinstallation"/>Désinstallation<text:bookmark-end text:name="__RefHeading___desinstallation_8"/><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9T03::20:19</meta:creation-date>
    <dc:creator>Generated</dc:creator>
    <dc:date>2026-08-29T03::20:19</dc:date>
    <dc:language>en-US</dc:language>
    <meta:editing-cycles>1</meta:editing-cycles>
    <meta:editing-duration>PT0S</meta:editing-duration>
    <dc:title>logiciel:sql:postgresql:start</dc:title>
  </office:meta>
</office:document-meta>
</file>