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f28a832a684eb0257410d7b5225176.png"/>
  <manifest:file-entry manifest:media-type="image/png" manifest:full-path="Pictures/970b4c4b969dc17047eea3e93cf32733.png"/>
  <manifest:file-entry manifest:media-type="image/png" manifest:full-path="Pictures/cf33b42bdd29cfa5dbffd0809b5211ab.png"/>
  <manifest:file-entry manifest:media-type="image/png" manifest:full-path="Pictures/c64f46e9db9275547531e60680424541.png"/>
  <manifest:file-entry manifest:media-type="image/png" manifest:full-path="Pictures/b34c45c114217bf369b22300039ace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5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postgresql:rpi:start"/><text:bookmark-start text:name="__RefHeading___postgresql_sur_un_raspberry_piune_base_de_donnees_sql_1"/><text:bookmark-start text:name="postgresql_sur_un_raspberry_piune_base_de_donnees_sql"/>PostGreSQL sur un Raspberry Pi : une base de données SQL<text:bookmark-end text:name="__RefHeading___postgresql_sur_un_raspberry_piune_base_de_donnees_sql_1"/><text:bookmark-end text:name="postgresql_sur_un_raspberry_piune_base_de_donnees_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Sur un Raspberry Pi :le Raspberry Pi doit être accessible en local <text:note text:id="ftn0" text:note-class="footnote"><text:note-citation text:label="1)">1)</text:note-citation><text:note-body><text:p text:style-name="Text_20_body">par exemple sur <text:a xlink:type="simple" xlink:href="http://framboise.local" text:style-name="Internet_20_link" text:visited-style-name="Visited_20_Internet_20_Link">http://framboise.local</text:a> avec <text:span text:style-name="Strong_20_Emphasis">avahi</text:span></text:p></text:note-body></text:note> ou sur internet (<text:a xlink:type="simple" xlink:href="http://monsite.tld" text:style-name="Internet_20_link" text:visited-style-name="Visited_20_Internet_20_Link">http://monsite.tld</text:a>)et un serveur <text:span text:style-name="Strong_20_Emphasis">LLSP</text:span> <text:note text:id="ftn1" text:note-class="footnote"><text:note-citation text:label="2)">2)</text:note-citation><text:note-body><text:p text:style-name="Text_20_body">lighttpd + php + SQLite</text:p></text:note-body></text:note> tourne dessus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 installation_de_postgresql_5"/><text:bookmark-start text:name=" installation_de_postgresql"/> Installation de PostgreSQL<text:bookmark-end text:name="__RefHeading___ installation_de_postgresql_5"/><text:bookmark-end text:name=" installation_de_postgresql"/></text:h>
      <text:p text:style-name="Text_20_body">Nous sommes sur le Raspberry Pi via ssh (ou dans une console).</text:p>
      <text:p text:style-name="Text_20_body">Sur le Raspberry Pi, installez <text:span text:style-name="Strong_20_Emphasis">postgresql</text:span> en lançant :</text:p>
      <text:p text:style-name="Command Line Interface"><text:span text:style-name="PluginODTAutoStyle_span_1">$ </text:span><text:span text:style-name="PluginODTAutoStyle_span_2">sudo apt-get update</text:span><text:line-break/><text:span text:style-name="PluginODTAutoStyle_span_3">$ </text:span><text:span text:style-name="PluginODTAutoStyle_span_4">sudo apt-get install postgresql</text:span></text:p>
      <text:p text:style-name="Text_20_body">Acceptez d'installer tous les paquets <text:note text:id="ftn2" text:note-class="footnote"><text:note-citation text:label="3)">3)</text:note-citation><text:note-body><text:p text:style-name="Text_20_body">les paquets supplémentaires suivants vont être installés : libpq5, lsb-release, postgresql-9.1, postgresql-client-9.1, postgresql-client-common, postgresql-common,,ssl-cert</text:p></text:note-body></text:note>.</text:p>
      <text:p text:style-name="Text_20_body">Après un certain temps, il s'affiche :<draw:frame draw:style-name="mediacenter" draw:name="0" text:anchor-type="paragraph" draw:z-index="0" svg:width="15.875cm" svg:height="8.5670684292379cm"><draw:image xlink:href="Pictures/8cf28a832a684eb0257410d7b5225176.png" xlink:type="simple" xlink:show="embed" xlink:actuate="onLoad"/></draw:frame></text:p>
      <text:p text:style-name="Text_20_body">Un utilisateur système postgres a été créé.  Il n'a pas de mot de passe : c'est un utilisateur bloqué et le mieux est qu'il le reste.</text:p>
      <text:p text:style-name="Text_20_body"><draw:frame draw:style-name="PluginODTAutoStyle_Frame_5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span text:style-name="underline">utilisateur postgres</text:span></text:span>
Au départ, toutes les opérations d'administration se font donc avec l'utilisateur <text:span text:style-name="Strong_20_Emphasis">postgres</text:span> qui seul peut se connecter.</text:p><text:p text:style-name="Text_20_body">Pour vous connecter en tant qu'utilisateur <text:span text:style-name="Strong_20_Emphasis">postgres</text:span>, utilisez la commande :</text:p><text:p text:style-name="Command Line Interface"><text:span text:style-name="PluginODTAutoStyle_span_9">$ </text:span><text:span text:style-name="PluginODTAutoStyle_span_10">sudo -i -u postgres</text:span></text:p><text:p text:style-name="Text_20_body">L'invite de commande mentionne que vous êtes actif en tant que postgres :<draw:frame draw:style-name="media" draw:name="1" text:anchor-type="as-char" draw:z-index="1" svg:width="8.810625cm" style:rel-width="100%" svg:height="1.0054166666667cm" style:rel-height="scale"><draw:image xlink:href="Pictures/970b4c4b969dc17047eea3e93cf32733.png" xlink:type="simple" xlink:show="embed" xlink:actuate="onLoad"/></draw:frame></text:p><text:p text:style-name="Text_20_body">A la fin de cette session d'administration dans PostgreSQL, il suffira de taper</text:p><text:p text:style-name="Command Line Interface"><text:span text:style-name="PluginODTAutoStyle_span_11">$ </text:span><text:span text:style-name="PluginODTAutoStyle_span_12">exit</text:span></text:p><text:p text:style-name="Text_20_body">pour reprendre la main en tant qu'utilisateur du système.</text:p><text:p text:style-name="Text_20_body">On peut aussi lancer une commande (ici <text:span text:style-name="Strong_20_Emphasis">psql</text:span>) en tant que postgres :</text:p><text:p text:style-name="Command Line Interface"><text:span text:style-name="PluginODTAutoStyle_span_13">$ </text:span><text:span text:style-name="PluginODTAutoStyle_span_14">sudo -u postgres psql</text:span></text:p><text:p text:style-name="Text_20_body">Dès que cette commande se termine, on se retrouve avec l'utilisateur habituel.</text:p></table:table-cell></table:table-row></table:table></draw:text-box></draw:frame></text:p>
      <text:p text:style-name="Text_20_body">Le serveur PostgreSQL est en place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creation_d_un_nouvel_utilisateur_pour_gerer_postgresql_7"/><text:bookmark-start text:name="creation_d_un_nouvel_utilisateur_pour_gerer_postgresql"/>Création d'un nouvel utilisateur pour gérer postgresql<text:bookmark-end text:name="__RefHeading___creation_d_un_nouvel_utilisateur_pour_gerer_postgresql_7"/><text:bookmark-end text:name="creation_d_un_nouvel_utilisateur_pour_gerer_postgresql"/></text:h>
      <text:p text:style-name="Text_20_body">Nous allons créer l'utilisateur qui nous permettra de gérer postgresql.</text:p>
      <text:p text:style-name="Text_20_body">Pour cela, lancez l'outil d'administration de PostgreSQL en tant qu'utilisateur <text:span text:style-name="Strong_20_Emphasis">postgres</text:span> :</text:p>
      <text:p text:style-name="Command Line Interface"><text:span text:style-name="PluginODTAutoStyle_span_15">$ </text:span><text:span text:style-name="PluginODTAutoStyle_span_16">sudo -u postgres psql</text:span></text:p>
      <text:p text:style-name="Text_20_body"><draw:frame draw:style-name="media" draw:name="2" text:anchor-type="as-char" draw:z-index="2" svg:width="8.810625cm" style:rel-width="100%" svg:height="2.7252083333333cm" style:rel-height="scale"><draw:image xlink:href="Pictures/cf33b42bdd29cfa5dbffd0809b5211ab.png" xlink:type="simple" xlink:show="embed" xlink:actuate="onLoad"/></draw:frame></text:p>
      <text:p text:style-name="Text_20_body">Vous êtes dans une interface en ligne de commande, en tant que <text:span text:style-name="Strong_20_Emphasis">root</text:span> (<text:span text:style-name="Strong_20_Emphasis">#</text:span> en bout de ligne).</text:p>
      <text:p text:style-name="Text_20_body">Pour créer un environnement plus sûr, créez un rôle pour l'administration, avec toutes les autorisations sauf l'héritage des droits :</text:p>
      <text:p text:style-name="Command Line Interface"><text:span text:style-name="PluginODTAutoStyle_span_17">$ CREATE ROLE &lt;admin&gt; </text:span><text:span text:style-name="PluginODTAutoStyle_span_18">LOGIN ENCRYPTED PASSWORD '&lt;mot_de_passe&gt;' SUPERUSER NOINHERIT CREATEDB CREATEROLE;</text:span></text:p>
      <text:p text:style-name="Text_20_body"><draw:frame draw:style-name="PluginODTAutoStyle_Frame_19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&lt;admin&gt;nom d'utilisateur&lt;mot_de_passe&gt;mot de passeN'oubliez pas le point-virgule en fin de ligne !</text:p></table:table-cell></table:table-row></table:table></draw:text-box></draw:frame></text:p>
      <text:p text:style-name="Text_20_body">Quittez l'environnement psql :</text:p>
      <text:p text:style-name="Command Line Interface"><text:span text:style-name="PluginODTAutoStyle_span_23">$ </text:span><text:span text:style-name="PluginODTAutoStyle_span_24">\q</text:span></text:p>
      <text:p text:style-name="Text_20_body">Vérifiez en essayant de vous connecter avec l'utilisateur que vous venez de créer :</text:p>
      <text:p text:style-name="Command Line Interface"><text:span text:style-name="PluginODTAutoStyle_span_25">$ </text:span><text:span text:style-name="PluginODTAutoStyle_span_26">sudo -i -u postgres</text:span></text:p>
      <text:h text:style-name="Heading_20_3" text:outline-level="3"><text:bookmark-start text:name="__RefHeading___installation_de_l_interface_web_phppgadmin_8"/><text:bookmark-start text:name="installation_de_l_interface_web_phppgadmin"/>Installation de l'interface web PhpPgAdmin<text:bookmark-end text:name="__RefHeading___installation_de_l_interface_web_phppgadmin_8"/><text:bookmark-end text:name="installation_de_l_interface_web_phppgadmin"/></text:h>
      <text:p text:style-name="Text_20_body">L'interface web <text:span text:style-name="Strong_20_Emphasis">PhpPgAdmin</text:span> pour PostgreSQL simplifie la mise en place et l'administration.</text:p>
      <text:p text:style-name="Text_20_body">Installez le paquet :</text:p>
      <text:p text:style-name="Command Line Interface"><text:span text:style-name="PluginODTAutoStyle_span_27">$ </text:span><text:span text:style-name="PluginODTAutoStyle_span_28">sudo apt install phppgadmin</text:span></text:p>
      <text:p text:style-name="Text_20_body">Éditez avec les droits d'administration le fichier <text:span text:style-name="Strong_20_Emphasis">/etc/lighttpd/lighttpd.conf</text:span> pour ajouter la ligne suivante à la fin du fichier :</text:p>
      <text:p text:style-name="Preformatted_20_Text">...<text:line-break/>alias.url += ( "/phppgadmin" =&gt; "/usr/share/phppgadmin/")</text:p>
      <text:p text:style-name="Text_20_body">Ainsi, l'adresse <text:a xlink:type="simple" xlink:href="http://monsite.tld/phppgadmin" text:style-name="Internet_20_link" text:visited-style-name="Visited_20_Internet_20_Link">http://monsite.tld/phppgadmin</text:a> pointe sur le bon répertoire interne.</text:p>
      <text:p text:style-name="Text_20_body">Dans le fichier <text:span text:style-name="Strong_20_Emphasis">/etc/lighttpd/lighttpd.conf</text:span>, assurez-vous que le module <text:span text:style-name="Strong_20_Emphasis">mod_alias</text:span> est activé (dé-commenté)</text:p>
      <text:p text:style-name="Text_20_body">et activez les modules <text:span text:style-name="Strong_20_Emphasis">mod_fastcgi</text:span> et <text:span text:style-name="Strong_20_Emphasis">mod_cgi</text:span> :</text:p>
      <text:p text:style-name="Command Line Interface"><text:span text:style-name="PluginODTAutoStyle_span_29">$ </text:span><text:span text:style-name="PluginODTAutoStyle_span_30">sudo lighty-enable-mod fastcgi cgi</text:span></text:p>
      <text:p text:style-name="Text_20_body">Redémarrez le serveur :</text:p>
      <text:p text:style-name="Command Line Interface"><text:span text:style-name="PluginODTAutoStyle_span_31">$ </text:span><text:span text:style-name="PluginODTAutoStyle_span_32">sudo service lighttpd restart</text:span></text:p>
      <text:p text:style-name="Text_20_body">Allez à la page de phpPgAdmin : <text:a xlink:type="simple" xlink:href="http://monsite.tld/phppgadmin" text:style-name="Internet_20_link" text:visited-style-name="Visited_20_Internet_20_Link">http://monsite.tld/phppgadmin</text:a></text:p>
      <text:p text:style-name="Text_20_body">Cliquez sur <text:span text:style-name="Strong_20_Emphasis">PostgreSQL</text:span> sur le côté gauche.</text:p>
      <text:p text:style-name="Text_20_body">Dans la fenêtre de connexion, entrez le nom et le mot de passe de l'utilisateur créé plus haut pour gérer postgresql. Cela devrait vous connecter</text:p>
      <text:p text:style-name="Text_20_body"><draw:frame draw:style-name="media" draw:name="3" text:anchor-type="as-char" draw:z-index="3" svg:width="20.399375cm" style:rel-width="100%" svg:height="8.016875cm" style:rel-height="scale"><draw:image xlink:href="Pictures/c64f46e9db9275547531e60680424541.png" xlink:type="simple" xlink:show="embed" xlink:actuate="onLoad"/></draw:frame></text:p>
      <text:p text:style-name="Text_20_body">Pour ajouter un rôle (utilisateur)</text:p>
      <text:p text:style-name="Text_20_body">Cliquez sur <text:span text:style-name="Strong_20_Emphasis">rôles</text:span> dans la zone du milieu en haut de la page</text:p>
      <text:p text:style-name="Text_20_body">Cliquez sur <text:span text:style-name="Strong_20_Emphasis">Créer Rôle</text:span></text:p>
      <text:p text:style-name="Text_20_body">Créer nom d'utilisateur / mot de passe et donner toutes les autorisations autres que <text:span text:style-name="Strong_20_Emphasis">privilèges Inherits</text:span>.</text:p>
      <text:p text:style-name="Text_20_body">Ignorer les autres options dans les cases à cocher</text:p>
      <text:p text:style-name="Text_20_body">Cliquez sur <text:span text:style-name="Strong_20_Emphasis">Créer</text:span></text:p>
      <text:h text:style-name="Heading_20_4" text:outline-level="4"><text:bookmark-start text:name="__RefHeading___sous_apache_9"/><text:bookmark-start text:name="sous_apache"/>Sous Apache<text:bookmark-end text:name="__RefHeading___sous_apache_9"/><text:bookmark-end text:name="sous_apache"/></text:h>
      <text:p text:style-name="Text_20_body">Installez le paquet :</text:p>
      <text:p text:style-name="Command Line Interface"><text:span text:style-name="PluginODTAutoStyle_span_33">$ </text:span><text:span text:style-name="PluginODTAutoStyle_span_34">sudo apt-get install phppgadmin</text:span></text:p>
      <text:p text:style-name="Text_20_body">Ajouter la directive :</text:p>
      <text:p text:style-name="Preformatted_20_Text"># Mes alias<text:line-break/>Alias /phppgadmin /usr/share/phppgadmin/ </text:p>
      <text:h text:style-name="Heading_20_5" text:outline-level="5"><text:bookmark-start text:name="__RefHeading___securisation_de_l_interface_web_10"/><text:bookmark-start text:name="securisation_de_l_interface_web"/>Sécurisation de l'interface web<text:bookmark-end text:name="__RefHeading___securisation_de_l_interface_web_10"/><text:bookmark-end text:name="securisation_de_l_interface_web"/></text:h>
      <text:p text:style-name="Text_20_body">Nous allons maintenant configurer un utilisateur pour l'interface Web.</text:p>
      <text:p text:style-name="Text_20_body">Pour cela, il faut d'abord retirer les sécurités. éditez avec les droits d'administration le fichier <text:span text:style-name="Strong_20_Emphasis">/usr/share/phppgadmin/conf/config.inc.php</text:span> pour mettre la ligne suivante à false :</text:p>
      <text:p text:style-name="Preformatted_20_Text">$conf['extra_login_security'] = false;</text:p>
      <text:p text:style-name="Text_20_body">Il faut encore modifier l'utilisateur postgres pour lui donner un mot de  passe.</text:p>
      <text:p text:style-name="Text_20_body">Lancer :</text:p>
      <text:p text:style-name="Command Line Interface"><text:span text:style-name="PluginODTAutoStyle_span_35">$ </text:span><text:span text:style-name="PluginODTAutoStyle_span_36">sudo -u postgres psql</text:span></text:p>
      <text:p text:style-name="Text_20_body">Au prompt, exécuter :</text:p>
      <text:p text:style-name="Command Line Interface"><text:span text:style-name="PluginODTAutoStyle_span_37">$ </text:span><text:span text:style-name="PluginODTAutoStyle_span_38">ALTER USER postgres password 'Mot_DE_PASSE';</text:span></text:p>
      <text:p text:style-name="Text_20_body">et quitter par </text:p>
      <text:p text:style-name="Command Line Interface"><text:span text:style-name="PluginODTAutoStyle_span_39">$ </text:span><text:span text:style-name="PluginODTAutoStyle_span_40">\q</text:span></text:p>
      <text:p text:style-name="Text_20_body"><draw:frame draw:style-name="media" draw:name="4" text:anchor-type="as-char" draw:z-index="4" svg:width="14.472708333333cm" svg:height="2.8045833333333cm"><draw:image xlink:href="Pictures/b34c45c114217bf369b22300039aceb8.png" xlink:type="simple" xlink:show="embed" xlink:actuate="onLoad"/></draw:frame></text:p>
      <text:h text:style-name="Heading_20_5" text:outline-level="5"><text:bookmark-start text:name="__RefHeading___arborescence_11"/><text:bookmark-start text:name="arborescence"/>Arborescence<text:bookmark-end text:name="__RefHeading___arborescence_11"/><text:bookmark-end text:name="arborescence"/></text:h>
      <text:p text:style-name="Text_20_body">fichiers de configuration : dans <text:span text:style-name="Strong_20_Emphasis">/etc/postgresql/[VERSION]/main/</text:span> :environmentpostgresql.confpg_hba.confpg_ident.confstart.confLes données se trouveront dans “/var/lib/postgresql/[VERSION]/main”<draw:frame draw:style-name="PluginODTAutoStyle_Frame_41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our déplacer le répertoire des données, éditer la ligne suivante du fichier <text:span text:style-name="Strong_20_Emphasis">postgresql.conf</text:span> :</text:p><text:p text:style-name="Preformatted_20_Text">data_directory = ...</text:p><text:p text:style-name="Text_20_body"><draw:frame draw:style-name="PluginODTAutoStyle_Frame_45_text_frame" draw:name="Frame4" text:anchor-type="as-char" svg:width="0pt" draw:z-index="1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Le répertoire des données doit appartenir à “postgres:postgres” :</text:p><text:p text:style-name="Command Line Interface"><text:span text:style-name="PluginODTAutoStyle_span_49">$ </text:span><text:span text:style-name="PluginODTAutoStyle_span_50">sudo chown postgres:postgres -R repertoiredata</text:span></text:p></table:table-cell></table:table-row></table:table></draw:text-box></draw:frame></text:p></table:table-cell></table:table-row></table:table></draw:text-box></draw:frame></text:p>
      <text:p text:style-name="Text_20_body">Le port par défaut se configure dans le fichier <text:span text:style-name="Strong_20_Emphasis">postgresql.conf</text:span>.</text:p>
      <text:h text:style-name="Heading_20_5" text:outline-level="5"><text:bookmark-start text:name="__RefHeading___securisation_12"/><text:bookmark-start text:name="securisation"/>Sécurisation<text:bookmark-end text:name="__RefHeading___securisation_12"/><text:bookmark-end text:name="securisation"/></text:h>
      <text:p text:style-name="Text_20_body">Maintenant, allez à la page de phpPgAdmin : <text:a xlink:type="simple" xlink:href="http://framboise.local/phppgadmin/" text:style-name="Internet_20_link" text:visited-style-name="Visited_20_Internet_20_Link">http://framboise.local/phppgadmin/</text:a>.</text:p>
      <text:p text:style-name="Text_20_body">Choisir la langue française.Cliquez sur <text:span text:style-name="Strong_20_Emphasis">PostgreSQL</text:span> sur le côté gauche pour charger le serveur. Pour la connexion,Utilisateur : <text:span text:style-name="Strong_20_Emphasis">postgres</text:span>Mot de passe : mot de passe défini ci-dessus→ Cela vous connecte.Nous allons maintenant créer un nouveau compte d'utilisateur qui peut accéder à l'interface de phpPgAdmin en toute sécurité.</text:p>
      <text:p text:style-name="Text_20_body"><draw:frame draw:style-name="PluginODTAutoStyle_Frame_51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En effet pour l'instant, n'importe qui peut se connecter en utilisant le mot de passe avec l'utilisateur <text:span text:style-name="Strong_20_Emphasis">postgres</text:span>.</text:p></table:table-cell></table:table-row></table:table></draw:text-box></draw:frame></text:p>
      <text:p text:style-name="Text_20_body">Pour créer un environnement plus sûr</text:p>
      <text:p text:style-name="Text_20_body">Cliquez sur <text:span text:style-name="Strong_20_Emphasis">Rôles</text:span> dans la zone du milieu en haut de la pageCliquez sur <text:span text:style-name="Strong_20_Emphasis">Créer un rôle</text:span>Créez un nom d'utilisateur/mot de passe et donnez-lui toutes les autorisations autres que “Hérite des droits”. Ignorez les autres options dans les cases à cocherCliquez sur <text:span text:style-name="Plugin_Keyboard___keyboard">Créer</text:span>Cliquez sur <text:span text:style-name="Strong_20_Emphasis">Déconnexion</text:span> en haut à droite de la pageMaintenant que vous êtes déconnecté, Essayez de vous connecter avec l'utilisateur que vous venez de créer : Vous devez y arriver.</text:p>
      <text:p text:style-name="Text_20_body">Il est temps de re-sécuriser notre serveur. éditez avec les droits d'administration le fichier <text:span text:style-name="Strong_20_Emphasis">/usr/share/phppgadmin/conf/config.inc.php</text:span> pour mettre la ligne suivante à true :</text:p>
      <text:p text:style-name="Preformatted_20_Text">$conf['extra_login_security'] = true;</text:p>
      <text:p text:style-name="Text_20_body">C'est tout! Vous avez maintenant une page de phpgaadmin sécurisé et une interface agréable pour configurer votre serveur PostgreSQL.</text:p>
      <text:h text:style-name="Heading_20_2" text:outline-level="2"><text:bookmark-start text:name="__RefHeading___utilisation_13"/><text:bookmark-start text:name="utilisation"/>Utilisation<text:bookmark-end text:name="__RefHeading___utilisation_13"/><text:bookmark-end text:name="utilisation"/></text:h>
      <text:h text:style-name="Heading_20_3" text:outline-level="3"><text:bookmark-start text:name="__RefHeading___aide-memoire_de_psql_14"/><text:bookmark-start text:name="aide-memoire_de_psql"/>Aide-mémoire de psql<text:bookmark-end text:name="__RefHeading___aide-memoire_de_psql_14"/><text:bookmark-end text:name="aide-memoire_de_psql"/></text:h>
      <text:p text:style-name="Text_20_body">Voir :</text:p>
      <text:a xlink:type="simple" xlink:href="https://nfrappe.fr/doc-0/doku.php?id=logiciel:sql:postgresql:memo_psql:start" text:style-name="Internet_20_link" text:visited-style-name="Visited_20_Internet_20_Link">Aide-mémoire des commandes psql</text:a>
      <text:a xlink:type="simple" xlink:href="https://nfrappe.fr/doc-0/doku.php?id=tutoriel:sql:memo:start" text:style-name="Internet_20_link" text:visited-style-name="Visited_20_Internet_20_Link">Aide-mémoire des commandes SQL</text:a>
      <text:p text:style-name="Text_20_body"><draw:frame draw:style-name="PluginODTAutoStyle_Frame_55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Petit guide de survie pour le client psql</text:p><text:p text:style-name="Text_20_body">\hpour l'aide-mémoire des commandes SQL\?pour l'aide-mémoire des commandes psql\g ou point-virgule en fin d'instructionpour exécuter la requête\qpour quitter</text:p></table:table-cell></table:table-row></table:table></draw:text-box></draw:frame></text:p>
      <text:h text:style-name="Heading_20_2" text:outline-level="2"><text:bookmark-start text:name="__RefHeading___desinstallation_15"/><text:bookmark-start text:name="desinstallation"/>Désinstallation<text:bookmark-end text:name="__RefHeading___desinstallation_15"/><text:bookmark-end text:name="desinstallation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://c-mobberley.com/wordpress/index.php/2013/10/18/raspberry-pi-installation-of-postgresql-its-simple/" text:style-name="Internet_20_link" text:visited-style-name="Visited_20_Internet_20_Link">http://c-mobberley.com/wordpress/index.php/2013/10/18/raspberry-pi-installation-of-postgresql-its-simple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5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28</meta:creation-date>
    <dc:creator>Generated</dc:creator>
    <dc:date>2026-08-24T03::04:28</dc:date>
    <dc:language>en-US</dc:language>
    <meta:editing-cycles>1</meta:editing-cycles>
    <meta:editing-duration>PT0S</meta:editing-duration>
    <dc:title>logiciel:sql:postgresql:rpi:start</dc:title>
  </office:meta>
</office:document-meta>
</file>