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c4a32fe0f59012179e24a5394f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reseau:ssh:sftp:raspi:start"/><text:bookmark-start text:name="__RefHeading___sftp_sur_un_raspberry_pi_1"/><text:bookmark-start text:name="sftp_sur_un_raspberry_pi"/>SFTP sur un Raspberry Pi<text:bookmark-end text:name="__RefHeading___sftp_sur_un_raspberry_pi_1"/><text:bookmark-end text:name="sftp_sur_un_raspberry_pi"/></text:h>
      <text:p text:style-name="Text_20_body">Le plus facile pour accéder en FTP au Raspberry et d’utiliser la connexion sécurisée <text:span text:style-name="Strong_20_Emphasis">SFTP</text:span> (SSH File Transfert Protocol) proposée par le protocole <text:span text:style-name="Strong_20_Emphasis">SSH</text:span>.</text:p>
      <text:p text:style-name="Text_20_body">En utilisant une connexion sécurisée SSH, vous n’aurez aucun serveur FTP à installer et à mettre à jo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dont l'accès SSH est activé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Il faut d'abord connaître l’adresse IP du Raspberry. Pour cela, lancez :</text:p>
      <text:p text:style-name="Command Line Interface"><text:span text:style-name="PluginODTAutoStyle_span_1">pi@framboise:~ $ </text:span><text:span text:style-name="PluginODTAutoStyle_span_2">ip route</text:span><text:line-break/><text:span text:style-name="PluginODTAutoStyle_span_3">default via 192.168.0.254 dev eth0 src 192.168.0.31 metric 202 </text:span><text:line-break/><text:span text:style-name="PluginODTAutoStyle_span_4">default via 192.168.0.254 dev wlan0 proto dhcp src 192.168.0.31 metric 303 </text:span><text:line-break/><text:span text:style-name="PluginODTAutoStyle_span_5">192.168.0.0/24 dev eth0 proto dhcp scope link src 192.168.0.31 metric 202 </text:span><text:line-break/><text:span text:style-name="PluginODTAutoStyle_span_6">192.168.0.0/24 dev wlan0 proto dhcp scope link src 192.168.0.31 metric 303</text:span></text:p>
      <text:p text:style-name="Text_20_body">L’adresse IP locale de votre Raspberry Pi est celle qui suit <text:span text:style-name="Strong_20_Emphasis">src</text:span> dans la commande précédente ici, 192.168.0.31.Sur le PC du réseau, lancez <text:span text:style-name="Strong_20_Emphasis">FileZilla</text:span>. Configurez la connexion comme ceci :<draw:frame draw:style-name="mediacenter" draw:name="0" text:anchor-type="paragraph" draw:z-index="0" svg:width="10.583333333333cm" svg:height="9.0890944498539cm"><draw:image xlink:href="Pictures/f9c4a32fe0f59012179e24a5394f6637.png" xlink:type="simple" xlink:show="embed" xlink:actuate="onLoad"/></draw:frame><draw:frame draw:style-name="PluginODTAutoStyle_Frame_7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Hôte</text:span> : l’adresse ip du Raspberry<text:span text:style-name="Strong_20_Emphasis">Identifiant</text:span> : par défaut pi<text:span text:style-name="Strong_20_Emphasis">Mot de passe</text:span> : le mot de passe de l’utilisateur pi. Par défaut raspberry<text:span text:style-name="Strong_20_Emphasis">Port</text:span> : 22 (le port SSH)Appuyez sur <text:span text:style-name="Plugin_Keyboard___keyboard">Connexion rapide</text:span> 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projetsdiy.fr/connexion-ftp-raspberry-pi/" text:style-name="Internet_20_link" text:visited-style-name="Visited_20_Internet_20_Link">https://projetsdiy.fr/connexion-ftp-raspberry-pi/</text:a></text:p>
      <text:p text:style-name="Horizontal_20_Line"/>
      <text:p text:style-name="Text_20_body"><text:span text:style-name="Emphasis">Basé sur « <text:a xlink:type="simple" xlink:href="https://projetsdiy.fr/connexion-ftp-raspberry-pi/" text:style-name="Internet_20_link" text:visited-style-name="Visited_20_Internet_20_Link">Comment se connecter en FTP à un Raspberry Pi</text:a> » par projetsdiy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04::09:00</meta:creation-date>
    <dc:creator>Generated</dc:creator>
    <dc:date>2026-08-25T04::09:00</dc:date>
    <dc:language>en-US</dc:language>
    <meta:editing-cycles>1</meta:editing-cycles>
    <meta:editing-duration>PT0S</meta:editing-duration>
    <dc:title>logiciel:reseau:ssh:sftp:raspi:start</dc:title>
  </office:meta>
</office:document-meta>
</file>