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0a93199df84de0daa2cdfb3954abb4d.png"/>
  <manifest:file-entry manifest:media-type="image/png" manifest:full-path="Pictures/7afeb733361f0c5401c09bab10154d3b.png"/>
  <manifest:file-entry manifest:media-type="image/png" manifest:full-path="Pictures/972683bd34e9eaed59f23cc9079f1418.png"/>
  <manifest:file-entry manifest:media-type="image/png" manifest:full-path="Pictures/d62f6a1850f0b17f20720ee54fd5409f.png"/>
  <manifest:file-entry manifest:media-type="image/png" manifest:full-path="Pictures/cb6a07edefbfb8cc22577be5e8570b85.png"/>
  <manifest:file-entry manifest:media-type="image/png" manifest:full-path="Pictures/4d453cdd00e7673bf9ec3f015d921fd9.png"/>
  <manifest:file-entry manifest:media-type="image/png" manifest:full-path="Pictures/97adbd5539846f92dc69543f08a2d089.png"/>
  <manifest:file-entry manifest:media-type="image/png" manifest:full-path="Pictures/1bafccaa7f731bcb51fca3fc6ecc161d.png"/>
  <manifest:file-entry manifest:media-type="image/png" manifest:full-path="Pictures/afbd2abccf42050d2c0330ecfd9e420f.png"/>
  <manifest:file-entry manifest:media-type="image/png" manifest:full-path="Pictures/d2c5e9bf4faafe4c5781e16f6382bcc5.png"/>
  <manifest:file-entry manifest:media-type="image/png" manifest:full-path="Pictures/68a414e440c5feedbe197c97f831b274.png"/>
  <manifest:file-entry manifest:media-type="image/png" manifest:full-path="Pictures/d64ee17ae573aa9c4742d3ea3ea3ec21.png"/>
  <manifest:file-entry manifest:media-type="image/png" manifest:full-path="Pictures/3d3245d8371425eeb75b12148b45ea60.png"/>
  <manifest:file-entry manifest:media-type="image/png" manifest:full-path="Pictures/7b094f00ceb5008cf98dc50a4e5de073.png"/>
  <manifest:file-entry manifest:media-type="image/png" manifest:full-path="Pictures/61f072b825e0b5dbf1e5de2447450144.png"/>
  <manifest:file-entry manifest:media-type="image/png" manifest:full-path="Pictures/f93bb533a5e51fe85759e0b85d18878f.png"/>
  <manifest:file-entry manifest:media-type="image/png" manifest:full-path="Pictures/4008bc1ad3b26888688753c95584434b.png"/>
  <manifest:file-entry manifest:media-type="image/png" manifest:full-path="Pictures/5f321e777ab2f8f8fe10332314d9e452.png"/>
  <manifest:file-entry manifest:media-type="image/png" manifest:full-path="Pictures/852def01db7f639af4dff40d49c3f068.png"/>
  <manifest:file-entry manifest:media-type="image/png" manifest:full-path="Pictures/cde7fbfb610a1be3bec015dbd5ef7c53.png"/>
  <manifest:file-entry manifest:media-type="image/png" manifest:full-path="Pictures/7ad39c387b7772a7e58f6618b214684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s:windows:xp:start"/><text:bookmark-start text:name="__RefHeading___windows_xp_1"/><text:bookmark-start text:name="windows_xp"/>Windows XP<text:bookmark-end text:name="__RefHeading___windows_xp_1"/><text:bookmark-end text:name="windows_xp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Voici comment installer Windows XP édition familiale en français.</text:p>
      <text:p text:style-name="Text_20_body">Choisissez la partition sur laquelle installer Windows.Dans le BIOS, changez l'ordre de démarrage en :CD-romdisque pour Windowsetc.Démarrez le PC sur le CD de Windows :<draw:frame draw:style-name="mediacenter" draw:name="0" text:anchor-type="paragraph" draw:z-index="0" svg:width="10.583333333333cm" svg:height="5.8208333333333cm"><draw:image xlink:href="Pictures/a0a93199df84de0daa2cdfb3954abb4d.png" xlink:type="simple" xlink:show="embed" xlink:actuate="onLoad"/></draw:frame>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C'est à ce niveau qu'on peut lancer la console de récupération par :
<draw:frame draw:style-name="mediacenter" draw:name="1" text:anchor-type="paragraph" draw:z-index="1" svg:width="10.583333333333cm" svg:height="5.8208333333333cm"><draw:image xlink:href="Pictures/7afeb733361f0c5401c09bab10154d3b.png" xlink:type="simple" xlink:show="embed" xlink:actuate="onLoad"/></draw:frame></text:p></table:table-cell></table:table-row></table:table></draw:text-box></draw:frame></text:p>
      <text:p text:style-name="Text_20_body">Tapez <text:span text:style-name="Plugin_Keyboard___keyboard">Entrée</text:span> pour lancer l'installation :<draw:frame draw:style-name="mediacenter" draw:name="2" text:anchor-type="paragraph" draw:z-index="2" svg:width="10.583333333333cm" svg:height="5.8208333333333cm"><draw:image xlink:href="Pictures/972683bd34e9eaed59f23cc9079f1418.png" xlink:type="simple" xlink:show="embed" xlink:actuate="onLoad"/></draw:frame></text:p>
      <text:p text:style-name="Text_20_body"><text:span text:style-name="Plugin_Keyboard___keyboard">F8</text:span> pour accepter la licence :<draw:frame draw:style-name="mediacenter" draw:name="3" text:anchor-type="paragraph" draw:z-index="3" svg:width="10.583333333333cm" svg:height="5.8208333333333cm"><draw:image xlink:href="Pictures/d62f6a1850f0b17f20720ee54fd5409f.png" xlink:type="simple" xlink:show="embed" xlink:actuate="onLoad"/></draw:frame></text:p>
      <text:p text:style-name="Text_20_body">Sélectionnez le disque ou la partition où installer Windows, puis <text:span text:style-name="Plugin_Keyboard___keyboard">Entrée</text:span> :<draw:frame draw:style-name="mediacenter" draw:name="4" text:anchor-type="paragraph" draw:z-index="4" svg:width="10.583333333333cm" svg:height="5.8208333333333cm"><draw:image xlink:href="Pictures/cb6a07edefbfb8cc22577be5e8570b85.png" xlink:type="simple" xlink:show="embed" xlink:actuate="onLoad"/></draw:frame></text:p>
      <text:p text:style-name="Text_20_body"><text:span text:style-name="Plugin_Keyboard___keyboard">Entrée</text:span> pour formater en NTFS :<draw:frame draw:style-name="mediacenter" draw:name="5" text:anchor-type="paragraph" draw:z-index="5" svg:width="10.583333333333cm" svg:height="7.9375cm"><draw:image xlink:href="Pictures/4d453cdd00e7673bf9ec3f015d921fd9.png" xlink:type="simple" xlink:show="embed" xlink:actuate="onLoad"/></draw:frame></text:p>
      <text:p text:style-name="Text_20_body"><text:span text:style-name="Plugin_Keyboard___keyboard">Suivant</text:span> si les réglages sont bons (sinon, faire les réglages) :<draw:frame draw:style-name="mediacenter" draw:name="6" text:anchor-type="paragraph" draw:z-index="6" svg:width="10.583333333333cm" svg:height="7.9375cm"><draw:image xlink:href="Pictures/97adbd5539846f92dc69543f08a2d089.png" xlink:type="simple" xlink:show="embed" xlink:actuate="onLoad"/></draw:frame></text:p>
      <text:p text:style-name="Text_20_body">Donnez votre nom (ex. Roger Dupont) :<draw:frame draw:style-name="mediacenter" draw:name="7" text:anchor-type="paragraph" draw:z-index="7" svg:width="10.583333333333cm" svg:height="7.9375cm"><draw:image xlink:href="Pictures/1bafccaa7f731bcb51fca3fc6ecc161d.png" xlink:type="simple" xlink:show="embed" xlink:actuate="onLoad"/></draw:frame></text:p>
      <text:p text:style-name="Text_20_body">Donnez la clé du CD puis <text:span text:style-name="Plugin_Keyboard___keyboard">Entrée</text:span> :<draw:frame draw:style-name="mediacenter" draw:name="8" text:anchor-type="paragraph" draw:z-index="8" svg:width="10.583333333333cm" svg:height="7.9375cm"><draw:image xlink:href="Pictures/afbd2abccf42050d2c0330ecfd9e420f.png" xlink:type="simple" xlink:show="embed" xlink:actuate="onLoad"/></draw:frame></text:p>
      <text:p text:style-name="Text_20_body">Nom de l'ordinateur sur le réseau local puis <text:span text:style-name="Plugin_Keyboard___keyboard">Suivant</text:span> :<draw:frame draw:style-name="mediacenter" draw:name="9" text:anchor-type="paragraph" draw:z-index="9" svg:width="10.583333333333cm" svg:height="7.9375cm"><draw:image xlink:href="Pictures/d2c5e9bf4faafe4c5781e16f6382bcc5.png" xlink:type="simple" xlink:show="embed" xlink:actuate="onLoad"/></draw:frame></text:p>
      <text:p text:style-name="Text_20_body">Réglez la date et l'heure puis <text:span text:style-name="Plugin_Keyboard___keyboard">Suivant</text:span> :<draw:frame draw:style-name="mediacenter" draw:name="10" text:anchor-type="paragraph" draw:z-index="10" svg:width="10.583333333333cm" svg:height="7.9375cm"><draw:image xlink:href="Pictures/68a414e440c5feedbe197c97f831b274.png" xlink:type="simple" xlink:show="embed" xlink:actuate="onLoad"/></draw:frame></text:p>
      <text:p text:style-name="Text_20_body"><text:span text:style-name="Plugin_Keyboard___keyboard">Suivant</text:span> :<draw:frame draw:style-name="mediacenter" draw:name="11" text:anchor-type="paragraph" draw:z-index="11" svg:width="10.583333333333cm" svg:height="7.9375cm"><draw:image xlink:href="Pictures/d64ee17ae573aa9c4742d3ea3ea3ec21.png" xlink:type="simple" xlink:show="embed" xlink:actuate="onLoad"/></draw:frame></text:p>
      <text:p text:style-name="Text_20_body"><text:span text:style-name="Plugin_Keyboard___keyboard">OK</text:span> pour régler l'affichage :<draw:frame draw:style-name="mediacenter" draw:name="12" text:anchor-type="paragraph" draw:z-index="12" svg:width="10.583333333333cm" svg:height="7.9375cm"><draw:image xlink:href="Pictures/3d3245d8371425eeb75b12148b45ea60.png" xlink:type="simple" xlink:show="embed" xlink:actuate="onLoad"/></draw:frame></text:p>
      <text:p text:style-name="Text_20_body"><text:span text:style-name="Plugin_Keyboard___keyboard">OK</text:span> si c'est bon :<draw:frame draw:style-name="mediacenter" draw:name="13" text:anchor-type="paragraph" draw:z-index="13" svg:width="10.583333333333cm" svg:height="7.9375cm"><draw:image xlink:href="Pictures/7b094f00ceb5008cf98dc50a4e5de073.png" xlink:type="simple" xlink:show="embed" xlink:actuate="onLoad"/></draw:frame></text:p>
      <text:p text:style-name="Text_20_body"><text:span text:style-name="Plugin_Keyboard___keyboard">Suivant</text:span> :<draw:frame draw:style-name="mediacenter" draw:name="14" text:anchor-type="paragraph" draw:z-index="14" svg:width="10.583333333333cm" svg:height="7.9375cm"><draw:image xlink:href="Pictures/61f072b825e0b5dbf1e5de2447450144.png" xlink:type="simple" xlink:show="embed" xlink:actuate="onLoad"/></draw:frame></text:p>
      <text:p text:style-name="Text_20_body">Mises à jour automatiques puis <text:span text:style-name="Plugin_Keyboard___keyboard">Suivant</text:span> :<draw:frame draw:style-name="mediacenter" draw:name="15" text:anchor-type="paragraph" draw:z-index="15" svg:width="10.583333333333cm" svg:height="7.9375cm"><draw:image xlink:href="Pictures/f93bb533a5e51fe85759e0b85d18878f.png" xlink:type="simple" xlink:show="embed" xlink:actuate="onLoad"/></draw:frame></text:p>
      <text:p text:style-name="Text_20_body">Connexion internet puis <text:span text:style-name="Plugin_Keyboard___keyboard">Suivant</text:span> :<draw:frame draw:style-name="mediacenter" draw:name="16" text:anchor-type="paragraph" draw:z-index="16" svg:width="10.583333333333cm" svg:height="7.9375cm"><draw:image xlink:href="Pictures/4008bc1ad3b26888688753c95584434b.png" xlink:type="simple" xlink:show="embed" xlink:actuate="onLoad"/></draw:frame></text:p>
      <text:p text:style-name="Text_20_body">Activer puis <text:span text:style-name="Plugin_Keyboard___keyboard">Suivant</text:span> :<draw:frame draw:style-name="mediacenter" draw:name="17" text:anchor-type="paragraph" draw:z-index="17" svg:width="10.583333333333cm" svg:height="7.9375cm"><draw:image xlink:href="Pictures/5f321e777ab2f8f8fe10332314d9e452.png" xlink:type="simple" xlink:show="embed" xlink:actuate="onLoad"/></draw:frame></text:p>
      <text:p text:style-name="Text_20_body">Noms des utilisateurs puis <text:span text:style-name="Plugin_Keyboard___keyboard">Suivant</text:span> :<draw:frame draw:style-name="mediacenter" draw:name="18" text:anchor-type="paragraph" draw:z-index="18" svg:width="10.583333333333cm" svg:height="7.9375cm"><draw:image xlink:href="Pictures/852def01db7f639af4dff40d49c3f068.png" xlink:type="simple" xlink:show="embed" xlink:actuate="onLoad"/></draw:frame></text:p>
      <text:p text:style-name="Text_20_body"><text:span text:style-name="Plugin_Keyboard___keyboard">Terminer</text:span> La session s'ouvre :<draw:frame draw:style-name="mediacenter" draw:name="19" text:anchor-type="paragraph" draw:z-index="19" svg:width="10.583333333333cm" svg:height="7.9375cm"><draw:image xlink:href="Pictures/cde7fbfb610a1be3bec015dbd5ef7c53.png" xlink:type="simple" xlink:show="embed" xlink:actuate="onLoad"/></draw:frame></text:p>
      <text:p text:style-name="Text_20_body">Si on n'a pas fait l'activation, un trousseau de clés s'affiche en bas avec une bulle donnant le nombre de jours restant avant l'expiration de la période d'essai :<draw:frame draw:style-name="mediacenter" draw:name="20" text:anchor-type="paragraph" draw:z-index="20" svg:width="10.583333333333cm" svg:height="7.9375cm"><draw:image xlink:href="Pictures/7ad39c387b7772a7e58f6618b214684c.png" xlink:type="simple" xlink:show="embed" xlink:actuate="onLoad"/></draw:frame>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3" text:outline-level="3"><text:bookmark-start text:name="__RefHeading___bloquer_les_sites_pour_adultes_7"/><text:bookmark-start text:name="bloquer_les_sites_pour_adultes"/>Bloquer les sites pour adultes<text:bookmark-end text:name="__RefHeading___bloquer_les_sites_pour_adultes_7"/><text:bookmark-end text:name="bloquer_les_sites_pour_adultes"/></text:h>
      <text:a xlink:type="simple" xlink:href="https://nfrappe.fr/doc-0/doku.php?id=tutoriel:securite:blocage:opendns:start" text:style-name="Internet_20_link" text:visited-style-name="Visited_20_Internet_20_Link">Bloquer tous les sites pornographiques ou malveillants avec OpenDNS</text:a>
      <text:a xlink:type="simple" xlink:href="https://nfrappe.fr/doc-0/doku.php?id=tutoriel:securite:blocage:opendns:box:start" text:style-name="Internet_20_link" text:visited-style-name="Visited_20_Internet_20_Link">Contrôle parental : Configurer votre freebox avec OpenDNS pour protéger vos enfants</text:a>
      <text:h text:style-name="Heading_20_2" text:outline-level="2"><text:bookmark-start text:name="__RefHeading___desinstallation_8"/><text:bookmark-start text:name="desinstallation"/>Désinstallation<text:bookmark-end text:name="__RefHeading___desinstallation_8"/><text:bookmark-end text:name="desinstallation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4::50:06</meta:creation-date>
    <dc:creator>Generated</dc:creator>
    <dc:date>2026-08-24T04::50:06</dc:date>
    <dc:language>en-US</dc:language>
    <meta:editing-cycles>1</meta:editing-cycles>
    <meta:editing-duration>PT0S</meta:editing-duration>
    <dc:title>logiciel:os:windows:xp:start</dc:title>
  </office:meta>
</office:document-meta>
</file>