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e6dcdeedc0dad366578ace4ea6d908.png"/>
  <manifest:file-entry manifest:media-type="image/png" manifest:full-path="Pictures/3eebe59130aca023fce1f758b61afc46.png"/>
  <manifest:file-entry manifest:media-type="image/png" manifest:full-path="Pictures/fe8488642a3ac66600c84224d692f92d.png"/>
  <manifest:file-entry manifest:media-type="image/png" manifest:full-path="Pictures/fd478f01effc0f402811bd17a9f2bd61.png"/>
  <manifest:file-entry manifest:media-type="image/png" manifest:full-path="Pictures/cdc92132283cb0611abe5edc3f93ce62.png"/>
  <manifest:file-entry manifest:media-type="image/png" manifest:full-path="Pictures/8765f9eb7ca9fa805649a15ba5ccec5e.png"/>
  <manifest:file-entry manifest:media-type="image/png" manifest:full-path="Pictures/7038dc3030b32c39587c86f3f01c77e9.png"/>
  <manifest:file-entry manifest:media-type="image/png" manifest:full-path="Pictures/d64f019b9731d0952b397357c55fb1bf.png"/>
  <manifest:file-entry manifest:media-type="image/png" manifest:full-path="Pictures/6d9a1452e329d384d3445c0e3c622dbd.png"/>
  <manifest:file-entry manifest:media-type="image/png" manifest:full-path="Pictures/56490beb217ea2ab70424a448f76d81b.png"/>
  <manifest:file-entry manifest:media-type="image/png" manifest:full-path="Pictures/52834fcfbd758917c1a8de7304a565e2.png"/>
  <manifest:file-entry manifest:media-type="image/png" manifest:full-path="Pictures/356a88f5195bf1ab6017c24358bd1466.png"/>
  <manifest:file-entry manifest:media-type="image/png" manifest:full-path="Pictures/e92f7a797a4d2f50be23ba7dc023ea0d.png"/>
  <manifest:file-entry manifest:media-type="image/png" manifest:full-path="Pictures/b73e981e52bfa68e0e2b26a3c1bab14f.png"/>
  <manifest:file-entry manifest:media-type="image/png" manifest:full-path="Pictures/fadc1d78450cc1384971b08b23e9f16f.png"/>
  <manifest:file-entry manifest:media-type="image/png" manifest:full-path="Pictures/4a975cdf60da957dc60bc4c71e97a444.png"/>
  <manifest:file-entry manifest:media-type="image/png" manifest:full-path="Pictures/61d0b7c59363fc9c883a3d7ae782d9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installation:start"/><text:bookmark-start text:name="__RefHeading___installation_d_ubuntu_1"/><text:bookmark-start text:name="installation_d_ubuntu"/>Installation d'Ubuntu<text:bookmark-end text:name="__RefHeading___installation_d_ubuntu_1"/><text:bookmark-end text:name="installation_d_ubuntu"/></text:h>
      <text:p text:style-name="Text_20_body">Démarrez le PC sur le CD (ou la clé) d'installation d'Ubuntu :<draw:frame draw:style-name="mediacenter" draw:name="0" text:anchor-type="paragraph" draw:z-index="0" svg:width="10.583333333333cm" svg:height="7.9375cm"><draw:image xlink:href="Pictures/54e6dcdeedc0dad366578ace4ea6d908.png" xlink:type="simple" xlink:show="embed" xlink:actuate="onLoad"/></draw:frame></text:p>
      <text:p text:style-name="Text_20_body">Choisissez <text:span text:style-name="Plugin_Keyboard___keyboard">Essayer ubuntu</text:span>. Le bureau s'affiche :<draw:frame draw:style-name="mediacenter" draw:name="1" text:anchor-type="paragraph" draw:z-index="1" svg:width="10.583333333333cm" svg:height="7.9375cm"><draw:image xlink:href="Pictures/3eebe59130aca023fce1f758b61afc46.png" xlink:type="simple" xlink:show="embed" xlink:actuate="onLoad"/></draw:frame></text:p>
      <text:p text:style-name="Text_20_body">Lançons l'éditeur de partitions <text:span text:style-name="Strong_20_Emphasis">Gparted</text:span> pour voir les partitions et les disques. Ici, Windows est déjà installé sur le disque <text:span text:style-name="Strong_20_Emphasis">/dev/sda</text:span>.<draw:frame draw:style-name="mediacenter" draw:name="2" text:anchor-type="paragraph" draw:z-index="2" svg:width="10.583333333333cm" svg:height="7.9375cm"><draw:image xlink:href="Pictures/fe8488642a3ac66600c84224d692f92d.png" xlink:type="simple" xlink:show="embed" xlink:actuate="onLoad"/></draw:frame></text:p>
      <text:p text:style-name="Text_20_body">Nous allons installer <text:span text:style-name="Strong_20_Emphasis">Ubuntu</text:span> sur le deuxième disque, <text:span text:style-name="Strong_20_Emphasis">/dev/sdb</text:span>, qui n'est pas partitionné.<draw:frame draw:style-name="mediacenter" draw:name="3" text:anchor-type="paragraph" draw:z-index="3" svg:width="10.583333333333cm" svg:height="7.9375cm"><draw:image xlink:href="Pictures/fd478f01effc0f402811bd17a9f2bd61.png" xlink:type="simple" xlink:show="embed" xlink:actuate="onLoad"/></draw:frame></text:p>
      <text:p text:style-name="Text_20_body">Lancez donc l'installation. Choisissez la langue puis cliquez sur <text:span text:style-name="Plugin_Keyboard___keyboard">Continuer</text:span> :<draw:frame draw:style-name="mediacenter" draw:name="4" text:anchor-type="paragraph" draw:z-index="4" svg:width="10.583333333333cm" svg:height="7.9375cm"><draw:image xlink:href="Pictures/cdc92132283cb0611abe5edc3f93ce62.png" xlink:type="simple" xlink:show="embed" xlink:actuate="onLoad"/></draw:frame></text:p>
      <text:p text:style-name="Text_20_body">Cochez :</text:p>
      <text:p text:style-name="Text_20_body">Télécharger les mises à jourInstaller un logiciel tierspuis <text:span text:style-name="Plugin_Keyboard___keyboard">Continuer</text:span> :<draw:frame draw:style-name="mediacenter" draw:name="5" text:anchor-type="paragraph" draw:z-index="5" svg:width="10.583333333333cm" svg:height="7.9375cm"><draw:image xlink:href="Pictures/8765f9eb7ca9fa805649a15ba5ccec5e.png" xlink:type="simple" xlink:show="embed" xlink:actuate="onLoad"/></draw:frame></text:p>
      <text:p text:style-name="Text_20_body">Cliquez sur <text:span text:style-name="Strong_20_Emphasis">Autre chose</text:span> pour partitionner finement, puis <text:span text:style-name="Plugin_Keyboard___keyboard">Continuer</text:span> :<draw:frame draw:style-name="mediacenter" draw:name="6" text:anchor-type="paragraph" draw:z-index="6" svg:width="10.583333333333cm" svg:height="7.9375cm"><draw:image xlink:href="Pictures/7038dc3030b32c39587c86f3f01c77e9.png" xlink:type="simple" xlink:show="embed" xlink:actuate="onLoad"/></draw:frame></text:p>
      <text:p text:style-name="Text_20_body">En bas, choisissez le disque sur lequel sera installé le menu de démarrage. Ici, on choisit le disque <text:span text:style-name="Strong_20_Emphasis">/dev/sdb</text:span> destiné à Ubuntu pour ne pas toucher à celui de Windows qui se trouve sur le disque <text:span text:style-name="Strong_20_Emphasis">/dev/sda</text:span></text:p>
      <text:p text:style-name="Text_20_body">Dans l'espace libre de <text:span text:style-name="Strong_20_Emphasis">/dev/sdb</text:span> destiné à Ubuntu, ajoutez une nouvelle partition</text:p>
      <text:p text:style-name="Text_20_body">Partition primaireTaille : on laisse un espace libre pour le swapAu début de l'espaceext4Point de montage : / (racine)<draw:frame draw:style-name="mediacenter" draw:name="7" text:anchor-type="paragraph" draw:z-index="7" svg:width="10.583333333333cm" svg:height="7.9375cm"><draw:image xlink:href="Pictures/d64f019b9731d0952b397357c55fb1bf.png" xlink:type="simple" xlink:show="embed" xlink:actuate="onLoad"/></draw:frame></text:p>
      <text:p text:style-name="Text_20_body">Puis <text:span text:style-name="Plugin_Keyboard___keyboard">Valider</text:span>:<draw:frame draw:style-name="mediacenter" draw:name="8" text:anchor-type="paragraph" draw:z-index="8" svg:width="10.583333333333cm" svg:height="7.9375cm"><draw:image xlink:href="Pictures/6d9a1452e329d384d3445c0e3c622dbd.png" xlink:type="simple" xlink:show="embed" xlink:actuate="onLoad"/></draw:frame></text:p>
      <text:p text:style-name="Text_20_body">Dans l'espace libre laissé en fin de disque, créez une partition de swap :<draw:frame draw:style-name="mediacenter" draw:name="9" text:anchor-type="paragraph" draw:z-index="9" svg:width="10.583333333333cm" svg:height="7.9375cm"><draw:image xlink:href="Pictures/56490beb217ea2ab70424a448f76d81b.png" xlink:type="simple" xlink:show="embed" xlink:actuate="onLoad"/></draw:frame></text:p>
      <text:p text:style-name="Text_20_body">Le disque est prêt. Lancez l'installation :<draw:frame draw:style-name="mediacenter" draw:name="10" text:anchor-type="paragraph" draw:z-index="10" svg:width="10.583333333333cm" svg:height="7.9375cm"><draw:image xlink:href="Pictures/52834fcfbd758917c1a8de7304a565e2.png" xlink:type="simple" xlink:show="embed" xlink:actuate="onLoad"/></draw:frame></text:p>
      <text:p text:style-name="Text_20_body">Renseignez l'emplacement géographique, puis<text:span text:style-name="Plugin_Keyboard___keyboard">Continuer</text:span> :<draw:frame draw:style-name="mediacenter" draw:name="11" text:anchor-type="paragraph" draw:z-index="11" svg:width="10.583333333333cm" svg:height="7.9375cm"><draw:image xlink:href="Pictures/356a88f5195bf1ab6017c24358bd1466.png" xlink:type="simple" xlink:show="embed" xlink:actuate="onLoad"/></draw:frame></text:p>
      <text:p text:style-name="Text_20_body">Choisissez le clavier puis <text:span text:style-name="Plugin_Keyboard___keyboard">Continuer</text:span> :<draw:frame draw:style-name="mediacenter" draw:name="12" text:anchor-type="paragraph" draw:z-index="12" svg:width="10.583333333333cm" svg:height="7.9375cm"><draw:image xlink:href="Pictures/e92f7a797a4d2f50be23ba7dc023ea0d.png" xlink:type="simple" xlink:show="embed" xlink:actuate="onLoad"/></draw:frame></text:p>
      <text:p text:style-name="Text_20_body">Renseignez :</text:p>
      <text:p text:style-name="Text_20_body">Nom (ex; Robert Dupont)nom de l'ordinateur sur le réseau localnom d'utilisateur et son mot de passeouvrir la session automatiquementpuis <text:span text:style-name="Plugin_Keyboard___keyboard">Continuer</text:span> :<draw:frame draw:style-name="mediacenter" draw:name="13" text:anchor-type="paragraph" draw:z-index="13" svg:width="10.583333333333cm" svg:height="7.9375cm"><draw:image xlink:href="Pictures/b73e981e52bfa68e0e2b26a3c1bab14f.png" xlink:type="simple" xlink:show="embed" xlink:actuate="onLoad"/></draw:frame></text:p>
      <text:p text:style-name="Text_20_body">Éventuellement, importer des comptes depuis Windows puis <text:span text:style-name="Plugin_Keyboard___keyboard">Continuer</text:span> :<draw:frame draw:style-name="mediacenter" draw:name="14" text:anchor-type="paragraph" draw:z-index="14" svg:width="10.583333333333cm" svg:height="7.9375cm"><draw:image xlink:href="Pictures/fadc1d78450cc1384971b08b23e9f16f.png" xlink:type="simple" xlink:show="embed" xlink:actuate="onLoad"/></draw:frame></text:p>
      <text:p text:style-name="Text_20_body">C'est fini. Cliquez sur <text:span text:style-name="Plugin_Keyboard___keyboard">Redémarrer maintenant</text:span> :<draw:frame draw:style-name="mediacenter" draw:name="15" text:anchor-type="paragraph" draw:z-index="15" svg:width="10.583333333333cm" svg:height="7.9375cm"><draw:image xlink:href="Pictures/4a975cdf60da957dc60bc4c71e97a444.png" xlink:type="simple" xlink:show="embed" xlink:actuate="onLoad"/></draw:frame></text:p>
      <text:p text:style-name="Text_20_body">Quand c'est demandé, enlevez le CD ou la clé puis <text:span text:style-name="Plugin_Keyboard___keyboard">Entrée</text:span></text:p>
      <text:p text:style-name="Text_20_body">Vous pouvez aussi continuer à tester depuis le CD :<draw:frame draw:style-name="mediacenter" draw:name="16" text:anchor-type="paragraph" draw:z-index="16" svg:width="10.583333333333cm" svg:height="7.9375cm"><draw:image xlink:href="Pictures/61d0b7c59363fc9c883a3d7ae782d9e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51:24</meta:creation-date>
    <dc:creator>Generated</dc:creator>
    <dc:date>2026-08-24T05::51:24</dc:date>
    <dc:language>en-US</dc:language>
    <meta:editing-cycles>1</meta:editing-cycles>
    <meta:editing-duration>PT0S</meta:editing-duration>
    <dc:title>logiciel:os:ubuntu:installation:start</dc:title>
  </office:meta>
</office:document-meta>
</file>