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be9f0c7c346136920b8b71de97c06bd.png"/>
  <manifest:file-entry manifest:media-type="image/png" manifest:full-path="Pictures/c76ff9bbb73cf3e209a0eb95b02ba4a7.png"/>
  <manifest:file-entry manifest:media-type="image/png" manifest:full-path="Pictures/00ff0e5a3caaa754f79c19d793a8f2f9.png"/>
  <manifest:file-entry manifest:media-type="image/png" manifest:full-path="Pictures/0dd2defc640c00bbd2c3649ebdd9c1cc.png"/>
  <manifest:file-entry manifest:media-type="image/png" manifest:full-path="Pictures/52814a810f1c3b32b69238cf9eac811c.png"/>
  <manifest:file-entry manifest:media-type="image/png" manifest:full-path="Pictures/4313c35433d4857e6fce17c207f6c07a.png"/>
  <manifest:file-entry manifest:media-type="image/png" manifest:full-path="Pictures/5ecc91282dfc7df3d12a54d52ecd02a1.png"/>
  <manifest:file-entry manifest:media-type="image/png" manifest:full-path="Pictures/e27e640bbc16d3bd531ba06307d7619f.png"/>
  <manifest:file-entry manifest:media-type="image/png" manifest:full-path="Pictures/b62d28835d7ecb81bf3dd41ccb5821d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raspbian:rpi-imager:start"/><text:bookmark-start text:name="__RefHeading___raspberry_pi_imagercreez_votre_carte_sd_pour_le_raspberry_pi_1"/><text:bookmark-start text:name="raspberry_pi_imagercreez_votre_carte_sd_pour_le_raspberry_pi"/>Raspberry Pi Imager : créez votre carte SD pour le Raspberry Pi<text:bookmark-end text:name="__RefHeading___raspberry_pi_imagercreez_votre_carte_sd_pour_le_raspberry_pi_1"/><text:bookmark-end text:name="raspberry_pi_imagercreez_votre_carte_sd_pour_le_raspberry_pi"/></text:h>
      <text:p text:style-name="Text_20_body">La Fondation Raspberry Pi a créé <text:span text:style-name="Strong_20_Emphasis">Raspberry Pi Imager</text:span>, un outil open source pour transférer les images du système d’exploitation <text:span text:style-name="Strong_20_Emphasis">Raspbian</text:span> sur une carte SD.</text:p>
      <text:p text:style-name="Text_20_body"><text:span text:style-name="Strong_20_Emphasis">Raspberry Pi Imager</text:span> existe pour <text:span text:style-name="Strong_20_Emphasis">Windows</text:span>, <text:span text:style-name="Strong_20_Emphasis">Ubuntu</text:span> et <text:span text:style-name="Strong_20_Emphasis">MacOS</text:span>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sur la page de téléchargements <text:a xlink:type="simple" xlink:href="https://www.raspberrypi.org/software/" text:style-name="Internet_20_link" text:visited-style-name="Visited_20_Internet_20_Link">https://www.raspberrypi.org/software/</text:a>, double-cliquez sur le bouton <text:span text:style-name="Plugin_Keyboard___keyboard">Download for Ubuntu for x86</text:span>.Double-cliquez sur le fichier .deb téléchargé et installez avec gdebi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Installez-vous sur un PC.</text:p>
      <text:p text:style-name="Text_20_body"><text:span text:style-name="Strong_20_Emphasis">Mettez en place la carte µSD</text:span> insérée dans dans son lecteur USB.Lancez <text:span text:style-name="Strong_20_Emphasis">rpi-imager</text:span> (dans les applications, cherchez l'icône framboise nommée <text:span text:style-name="Strong_20_Emphasis">imager</text:span> <draw:frame draw:style-name="media" draw:name="0" text:anchor-type="as-char" draw:z-index="0" svg:width="1.0583333333333cm" svg:height="1.031875cm"><draw:image xlink:href="Pictures/6be9f0c7c346136920b8b71de97c06bd.png" xlink:type="simple" xlink:show="embed" xlink:actuate="onLoad"/></draw:frame>) ou en ligne de commande</text:p>
      <text:p text:style-name="Command Line Interface"><text:span text:style-name="PluginODTAutoStyle_span_1">...@...:~$ </text:span><text:span text:style-name="PluginODTAutoStyle_span_2">rpi-imager</text:span></text:p>
      <text:p text:style-name="Text_20_body">Cliquez sur <text:span text:style-name="Plugin_Keyboard___keyboard">ChooseOS</text:span><draw:frame draw:style-name="mediacenter" draw:name="1" text:anchor-type="paragraph" draw:z-index="1" svg:width="10.583333333333cm" svg:height="7.1228005865103cm"><draw:image xlink:href="Pictures/c76ff9bbb73cf3e209a0eb95b02ba4a7.png" xlink:type="simple" xlink:show="embed" xlink:actuate="onLoad"/></draw:frame>La liste des systèmes disponibles s’ouvre. Cliquez sur <text:span text:style-name="Strong_20_Emphasis">Raspberry Pi OS (32 bit)</text:span> : <draw:frame draw:style-name="mediacenter" draw:name="2" text:anchor-type="paragraph" draw:z-index="2" svg:width="10.583333333333cm" svg:height="7.1228005865103cm"><draw:image xlink:href="Pictures/00ff0e5a3caaa754f79c19d793a8f2f9.png" xlink:type="simple" xlink:show="embed" xlink:actuate="onLoad"/></draw:frame>Cliquez sur Choose SD card :<draw:frame draw:style-name="mediacenter" draw:name="3" text:anchor-type="paragraph" draw:z-index="3" svg:width="10.583333333333cm" svg:height="7.1228005865103cm"><draw:image xlink:href="Pictures/0dd2defc640c00bbd2c3649ebdd9c1cc.png" xlink:type="simple" xlink:show="embed" xlink:actuate="onLoad"/></draw:frame>Si vous avez plusieurs emplacements, cliquez sur celui qui contient la carte à utiliser. (<text:span text:style-name="Strong_20_Emphasis">Attention à ne pas vous tromper ! Vérifiez bien (taille) !</text:span>) :<draw:frame draw:style-name="mediacenter" draw:name="4" text:anchor-type="paragraph" draw:z-index="4" svg:width="10.583333333333cm" svg:height="7.1228005865103cm"><draw:image xlink:href="Pictures/52814a810f1c3b32b69238cf9eac811c.png" xlink:type="simple" xlink:show="embed" xlink:actuate="onLoad"/></draw:frame>Cliquez sur <text:span text:style-name="Plugin_Keyboard___keyboard">WRITE</text:span> pour lancer l’écriture. (Soyez patient, c'est long…) :<draw:frame draw:style-name="mediacenter" draw:name="5" text:anchor-type="paragraph" draw:z-index="5" svg:width="10.583333333333cm" svg:height="7.1228005865103cm"><draw:image xlink:href="Pictures/4313c35433d4857e6fce17c207f6c07a.png" xlink:type="simple" xlink:show="embed" xlink:actuate="onLoad"/></draw:frame><draw:frame draw:style-name="mediacenter" draw:name="6" text:anchor-type="paragraph" draw:z-index="6" svg:width="10.583333333333cm" svg:height="7.1228005865103cm"><draw:image xlink:href="Pictures/5ecc91282dfc7df3d12a54d52ecd02a1.png" xlink:type="simple" xlink:show="embed" xlink:actuate="onLoad"/></draw:frame><draw:frame draw:style-name="mediacenter" draw:name="7" text:anchor-type="paragraph" draw:z-index="7" svg:width="10.583333333333cm" svg:height="7.1228005865103cm"><draw:image xlink:href="Pictures/e27e640bbc16d3bd531ba06307d7619f.png" xlink:type="simple" xlink:show="embed" xlink:actuate="onLoad"/></draw:frame>Quand c'est terminé, retirez la carte µSD, cliquez sur <text:span text:style-name="Plugin_Keyboard___keyboard">CONTINUE</text:span> :<draw:frame draw:style-name="mediacenter" draw:name="8" text:anchor-type="paragraph" draw:z-index="8" svg:width="10.583333333333cm" svg:height="7.1228005865103cm"><draw:image xlink:href="Pictures/b62d28835d7ecb81bf3dd41ccb5821dc.png" xlink:type="simple" xlink:show="embed" xlink:actuate="onLoad"/></draw:frame>Fermez la fenêtre (menu avec trois traits en haut à gauche).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raspberrypi.org/blog/raspberry-pi-imager-imaging-utility/" text:style-name="Internet_20_link" text:visited-style-name="Visited_20_Internet_20_Link">https://www.raspberrypi.org/blog/raspberry-pi-imager-imaging-utility/</text:a></text:p>
      <text:p text:style-name="Horizontal_20_Line"/>
      <text:p text:style-name="Text_20_body"><text:span text:style-name="Emphasis">Basé sur « <text:a xlink:type="simple" xlink:href="https://www.raspberrypi.org/blog/raspberry-pi-imager-imaging-utility/" text:style-name="Internet_20_link" text:visited-style-name="Visited_20_Internet_20_Link">Introducing Raspberry Pi Imager, our new imaging utility</text:a> » par Gordon Hollingworth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4::01:11</meta:creation-date>
    <dc:creator>Generated</dc:creator>
    <dc:date>2026-08-24T04::01:11</dc:date>
    <dc:language>en-US</dc:language>
    <meta:editing-cycles>1</meta:editing-cycles>
    <meta:editing-duration>PT0S</meta:editing-duration>
    <dc:title>logiciel:os:raspbian:rpi-imager:start</dc:title>
  </office:meta>
</office:document-meta>
</file>