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387a064eed6f4ebc4e1b19fe8c55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debian:start"/><text:bookmark-start text:name="__RefHeading___linux_debian_1"/><text:bookmark-start text:name="linux_debian"/>Linux Debian<text:bookmark-end text:name="__RefHeading___linux_debian_1"/><text:bookmark-end text:name="linux_debian"/></text:h>
      <text:h text:style-name="Heading_20_2" text:outline-level="2"><text:bookmark-start text:name="__RefHeading___installer_l_auto-completion_sous_debian_2"/><text:bookmark-start text:name="installer_l_auto-completion_sous_debian"/>Installer l’auto-complétion sous Debian<text:bookmark-end text:name="__RefHeading___installer_l_auto-completion_sous_debian_2"/><text:bookmark-end text:name="installer_l_auto-completion_sous_debian"/></text:h>
      <text:p text:style-name="Text_20_body">Le paquet de l'auto complétion permet de terminer les nom des commandes et options dans le terminal grâce à la touche <text:span text:style-name="Plugin_Keyboard___keyboard">Tab ⇆</text:span>.</text:p>
      <text:h text:style-name="Heading_20_3" text:outline-level="3"><text:bookmark-start text:name="__RefHeading___pre-requis_3"/><text:bookmark-start text:name="pre-requis"/>Pré-requis<text:bookmark-end text:name="__RefHeading___pre-requis_3"/><text:bookmark-end text:name="pre-requis"/></text:h>
      <text:p text:style-name="Text_20_body">Il faut au préalable installer le paquet qui permet la complétion en root</text:p>
      <text:p text:style-name="Text_20_body">Installez le paquet <text:span text:style-name="Strong_20_Emphasis"><text:a xlink:type="simple" xlink:href="apt://bash-completion" text:style-name="Internet_20_link" text:visited-style-name="Visited_20_Internet_20_Link">bash-completion</text:a></text:span> ou en ligne de commande :</text:p>
      <text:p text:style-name="Command Line Interface"><text:span text:style-name="PluginODTAutoStyle_span_1">$ </text:span><text:span text:style-name="PluginODTAutoStyle_span_2">sudo apt install bash-completion</text:span></text:p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Éditez le fichier bash.bashrc pour activer la complétion.</text:p>
      <text:p text:style-name="Text_20_body"><text:a xlink:type="simple" xlink:href="https://nfrappe.fr/doc-0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bash.bashrc</text:span> pour le modifier comme ceci :</text:p>
      <text:p text:style-name="Text_20_body">Supprimez les dièses (#) sur la portion de code après la ligne</text:p>
      <text:p text:style-name="Preformatted_20_Text"># enable bash completion in interactive shell</text:p>
      <text:p text:style-name="Text_20_body">jusqu'au dernier fi :</text:p>
      <text:p text:style-name="Text_20_body"><draw:frame draw:style-name="media" draw:name="0" text:anchor-type="as-char" draw:z-index="0" svg:width="16.377708333333cm" svg:height="4.206875cm"><draw:image xlink:href="Pictures/dc387a064eed6f4ebc4e1b19fe8c5520.png" xlink:type="simple" xlink:show="embed" xlink:actuate="onLoad"/></draw:frame></text:p>
      <text:h text:style-name="Heading_20_3" text:outline-level="3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l suffit de compléter avec <text:span text:style-name="Plugin_Keyboard___keyboard">TAB</text:span> et, pour avoir plusieurs propositions, d'utiliser une double tabulation <text:span text:style-name="Plugin_Keyboard___keyboard">TAB</text:span><text:span text:style-name="Plugin_Keyboard___keyboard">TAB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11:19</meta:creation-date>
    <dc:creator>Generated</dc:creator>
    <dc:date>2026-08-24T03::11:19</dc:date>
    <dc:language>en-US</dc:language>
    <meta:editing-cycles>1</meta:editing-cycles>
    <meta:editing-duration>PT0S</meta:editing-duration>
    <dc:title>logiciel:os:linux:debian:start</dc:title>
  </office:meta>
</office:document-meta>
</file>