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41a72aa8135be62ba1548ff94e0b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winff:start"/><text:bookmark-start text:name="__RefHeading___winff_-_interface_graphique_pour_ffmpeg_1"/><text:bookmark-start text:name="winff_-_interface_graphique_pour_ffmpeg"/>WinFF - interface graphique pour ffmpeg<text:bookmark-end text:name="__RefHeading___winff_-_interface_graphique_pour_ffmpeg_1"/><text:bookmark-end text:name="winff_-_interface_graphique_pour_ffmpeg"/></text:h>
      <text:p text:style-name="Text_20_body"><text:span text:style-name="Strong_20_Emphasis">WinFF</text:span> est une interface graphique pour FFmpeg, un puissant convertisseur de média en ligne de commande. Très simple d'utilisation et personnalisable, cette application permet de réaliser rapidement des encodages vidéos.</text:p>
      <text:p text:style-name="Text_20_body"><draw:frame draw:style-name="mediacenter" draw:name="0" text:anchor-type="paragraph" draw:z-index="0" svg:width="10.583333333333cm" svg:height="6.84609375cm"><draw:image xlink:href="Pictures/d441a72aa8135be62ba1548ff94e0bd3.jpg" xlink:type="simple" xlink:show="embed" xlink:actuate="onLoad"/></draw:frame></text:p>
      <text:p text:style-name="Text_20_body">FFmpeg peut lire des fichiers audio et vidéo dans différents formats et les convertir dans d'autres formats.</text:p>
      <text:p text:style-name="Text_20_body">WinFF fournit un ensemble de préréglages pour faciliter l'usage de ffmpeg sans avoir à taper une seule commande.</text:p>
      <text:p text:style-name="Text_20_body">Les utilisateurs avancés peuvent également ajuster en détail les paramètres de conversion tels que le débit binaire et le taux d'échantillonnage.</text:p>
      <text:p text:style-name="Text_20_body">WinFF est également pratique pour créer un clip vidéo à partir d'une vidéo plus grande.</text:p>
      <text:p text:style-name="Text_20_body">WinFF propose une interface de découpage vidéo interactive qui permet de regarder la vidéo et de sélectionner la plage de temps à convertir.</text:p>
      <text:p text:style-name="Text_20_body">Une option permet de modifier la vitesse de la vidéo, permettant de créer des animations au ralenti ou en accéléré. L'audio sera également redimensionné sans changer la haut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winff" text:style-name="Internet_20_link" text:visited-style-name="Visited_20_Internet_20_Link">winff</text:a></text:span> </text:p>
      <text:p text:style-name="Command Line Interface"><text:span text:style-name="PluginODTAutoStyle_span_1">...@...:~$ </text:span><text:span text:style-name="PluginODTAutoStyle_span_2">sudo apt install {winff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prereglages_5"/><text:bookmark-start text:name="prereglages"/>Préréglages<text:bookmark-end text:name="__RefHeading___prereglages_5"/><text:bookmark-end text:name="prereglages"/></text:h>
      <text:p text:style-name="Text_20_body"><text:span text:style-name="Strong_20_Emphasis">Audio</text:span><text:span text:style-name="Strong_20_Emphasis">Wav for CD</text:span> (.wav) :</text:p>
      <text:p text:style-name="Preformatted_20_Text">-vn -ar 44100</text:p>
      <text:p text:style-name="Text_20_body"><text:span text:style-name="Strong_20_Emphasis">MPEG4 Audio</text:span> (.m4a) :</text:p>
      <text:p text:style-name="Preformatted_20_Text">-vn -acodec libfaac -ab 112k -ac 2 -ar 48000</text:p>
      <text:p text:style-name="Text_20_body"><text:span text:style-name="Strong_20_Emphasis">Ac3 DVD - 192kbps Stereo</text:span> (.ac3) :</text:p>
      <text:p text:style-name="Preformatted_20_Text">-f ac3 -acodec ac3 -ab 192k -ar 48000 -ac 2</text:p>
      <text:p text:style-name="Text_20_body"><text:span text:style-name="Strong_20_Emphasis">Ac3 DVD - 384kbps Stereo</text:span> (.ac3) :</text:p>
      <text:p text:style-name="Preformatted_20_Text">-f ac3 -acodec ac3 -ab 384k -ar 48000 -ac 2</text:p>
      <text:p text:style-name="Text_20_body"><text:span text:style-name="Strong_20_Emphasis">MP3</text:span> (.mp3) :</text:p>
      <text:p text:style-name="Preformatted_20_Text">-acodec libmp3lame -ab 160k -ac 2 -ar 44100</text:p>
      <text:p text:style-name="Text_20_body"><text:span text:style-name="Strong_20_Emphasis">OGG</text:span> (.ogg) :</text:p>
      <text:p text:style-name="Preformatted_20_Text">-acodec libvorbis -aq 3 -vn -ac 2</text:p>
      <text:p text:style-name="Text_20_body"><text:span text:style-name="Strong_20_Emphasis">WMA</text:span> (.wma) :</text:p>
      <text:p text:style-name="Preformatted_20_Text">-vn -acodec wmav2 -ab 160k</text:p>
      <text:p text:style-name="Text_20_body"><text:span text:style-name="Strong_20_Emphasis">AVI</text:span><text:span text:style-name="Strong_20_Emphasis">XviD FullScreen</text:span> (.avi, 4:3) :</text:p>
      <text:p text:style-name="Preformatted_20_Text">-f avi -r 29.97 -vcodec libxvid -vtag XVID -vf scale=640:480 -aspect 4:3 -maxrate 1800k -b 1500k -qmin 3 -qmax 5 -bufsize 4096 -mbd 2 -bf 2 -trellis 1 -flags +aic -cmp 2 -subcmp 2 -g 300 -acodec libmp3lame -ar 48000 -ab 128k -ac 2</text:p>
      <text:p text:style-name="Text_20_body"><text:span text:style-name="Strong_20_Emphasis">XviD Widescreen</text:span> (.avi, 16:9) :</text:p>
      <text:p text:style-name="Preformatted_20_Text">-f avi -r 29.97 -vcodec libxvid -vtag XVID -vf scale=704:384 -aspect 16:9 -maxrate 1800k -b 1500k -qmin 3 -qmax 5 -bufsize 4096 -mbd 2 -bf 2 -trellis 1 -flags +aic -cmp 2 -subcmp 2 -g 300 -acodec libmp3lame -ar 48000 -ab 128k -ac 2</text:p>
      <text:p text:style-name="Text_20_body"><text:span text:style-name="Strong_20_Emphasis">XviD Widescreen Anamorphic</text:span> (.avi) :</text:p>
      <text:p text:style-name="Preformatted_20_Text">-f avi -r 29.97 -vf crop=iw:ih-58-62:0:58,scale=640:272 -vcodec libxvid -vtag XVID -aspect 2.35 -maxrate 1800k -b 1500k -qmin 3 -qmax 5 -bufsize 4096 -mbd 2 -bf 2 -trellis 1 -flags +aic -cmp 2 -subcmp 2 -g 300 -acodec libmp3lame -ar 48000 -ab 128k -ac 2</text:p>
      <text:p text:style-name="Text_20_body"><text:span text:style-name="Strong_20_Emphasis">MS Compatible AVI</text:span> (.avi) :</text:p>
      <text:p text:style-name="Preformatted_20_Text">-acodec libmp3lame -vcodec msmpeg4 -ab 192k -b 1000k -vf scale=640:480 -ar 44100</text:p>
      <text:p text:style-name="Text_20_body"><text:span text:style-name="Strong_20_Emphasis">Blackberry</text:span><text:span text:style-name="Strong_20_Emphasis">Creative Zen</text:span><text:span text:style-name="Strong_20_Emphasis">DV</text:span><text:span text:style-name="Strong_20_Emphasis">DVD</text:span><text:span text:style-name="Strong_20_Emphasis">Google</text:span><text:span text:style-name="Strong_20_Emphasis">Google WebM for Android 2.3.3+</text:span> (.webm):</text:p>
      <text:p text:style-name="Preformatted_20_Text">-f webm -aspect 3:2 -vcodec libvpx -vf scale=480:320 -r 13 -g 120 -level 216 -profile 0 -qmax 42 -qmin 10 -rc_buf_aggressivity 0.95 -vb 480k -acodec libvorbis -ab 96000 -aq 90 -ac 2</text:p>
      <text:p text:style-name="Text_20_body"><text:span text:style-name="Strong_20_Emphasis">Google WebM for Android 2.3.3+ Fullscreen</text:span> (.webm) :</text:p>
      <text:p text:style-name="Preformatted_20_Text">-f webm -aspect 4:3 -vcodec libvpx -vf scale=432:320 -r 13 -g 120 -level 216 -profile 0 -qmax 42 -qmin 10 -rc_buf_aggressivity 0.95 -vb 480k -acodec libvorbis -ab 96k -aq 90 -ac 2</text:p>
      <text:p text:style-name="Text_20_body"><text:span text:style-name="Strong_20_Emphasis">Google WebM for Android 2.3.3+ Widescreen</text:span> (.webm) :</text:p>
      <text:p text:style-name="Preformatted_20_Text">-f webm -aspect 16:9 -vcodec libvpx -vf scale=480:272 -r 13 -g 120 -level 216 -profile 0 -qmax 42 -qmin 10 -rc_buf_aggressivity 0.95 -vb 480k -acodec libvorbis -ab 96k -aq 90 -ac 2</text:p>
      <text:p text:style-name="Text_20_body"><text:span text:style-name="Strong_20_Emphasis">Google WebM Generic Fullscreen</text:span> (.webm) :</text:p>
      <text:p text:style-name="Preformatted_20_Text">-f webm -aspect 4:3 -vcodec libvpx -g 120 -level 216 -profile 0 -qmax 42 -qmin 10 -rc_buf_aggressivity 0.95 -vb 2M -acodec libvorbis -aq 90 -ac 2</text:p>
      <text:p text:style-name="Text_20_body"><text:span text:style-name="Strong_20_Emphasis">Google WebM Generic Widescreen</text:span> (.webm) :</text:p>
      <text:p text:style-name="Preformatted_20_Text">-f webm -aspect 16:9 -vcodec libvpx -g 120 -level 216 -profile 0 -qmax 42 -qmin 10 -rc_buf_aggressivity 0.95 -vb 2M -acodec libvorbis -aq 90 -ac 2</text:p>
      <text:p text:style-name="Text_20_body"><text:span text:style-name="Strong_20_Emphasis">Google android</text:span><text:span text:style-name="Strong_20_Emphasis">Ipod-iTunes</text:span><text:span text:style-name="Strong_20_Emphasis">LG</text:span><text:span text:style-name="Strong_20_Emphasis">Microsoft</text:span><text:span text:style-name="Strong_20_Emphasis">Mobile Phones</text:span><text:span text:style-name="Strong_20_Emphasis">MPEG-4</text:span><text:span text:style-name="Strong_20_Emphasis">Neuro OSD</text:span><text:span text:style-name="Strong_20_Emphasis">Nokia</text:span><text:span text:style-name="Strong_20_Emphasis">Palm</text:span><text:span text:style-name="Strong_20_Emphasis">PS3</text:span><text:span text:style-name="Strong_20_Emphasis">PSP</text:span><text:span text:style-name="Strong_20_Emphasis">QuickTime</text:span><text:span text:style-name="Strong_20_Emphasis">Rockbox</text:span><text:span text:style-name="Strong_20_Emphasis">Sony Walkman</text:span><text:span text:style-name="Strong_20_Emphasis">Tuna-Vids</text:span><text:span text:style-name="Strong_20_Emphasis">VCD</text:span><text:span text:style-name="Strong_20_Emphasis">walkman</text:span><text:span text:style-name="Strong_20_Emphasis">Websites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utilisation est simple et intuitive, on ajoute un fichier vidéo, on choisit le format de ré-encodage, on valide, l'application fait le travail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winff" text:style-name="Internet_20_link" text:visited-style-name="Visited_20_Internet_20_Link">https://doc.ubuntu-fr.org/winff</text:a></text:p>
      <text:p text:style-name="Horizontal_20_Line"/>
      <text:p text:style-name="Text_20_body"><text:span text:style-name="Emphasis">Basé sur « <text:a xlink:type="simple" xlink:href="https://doc.ubuntu-fr.org/winff" text:style-name="Internet_20_link" text:visited-style-name="Visited_20_Internet_20_Link">WinFF - interface graphique pour ffmpeg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14::45:34</meta:creation-date>
    <dc:creator>Generated</dc:creator>
    <dc:date>2026-08-26T14::45:34</dc:date>
    <dc:language>en-US</dc:language>
    <meta:editing-cycles>1</meta:editing-cycles>
    <meta:editing-duration>PT0S</meta:editing-duration>
    <dc:title>logiciel:multimedia:video:winff:start</dc:title>
  </office:meta>
</office:document-meta>
</file>