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33902190728dda968c9cba345639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start"/><text:bookmark-start text:name="__RefHeading___unboundun_serveur_dns_local_1"/><text:bookmark-start text:name="unboundun_serveur_dns_local"/>Unbound : un serveur DNS local<text:bookmark-end text:name="__RefHeading___unboundun_serveur_dns_local_1"/><text:bookmark-end text:name="unboundun_serveur_dns_local"/></text:h>
      <text:p text:style-name="Text_20_body"><text:span text:style-name="Strong_20_Emphasis">Unbound</text:span> est un serveur de noms DNS, c’est à dire qu’il traduit un nom de domaine en adresse IP. <text:note text:id="ftn0" text:note-class="footnote"><text:note-citation text:label="1)">1)</text:note-citation><text:note-body><text:p text:style-name="Text_20_body">C'est une alternative plus simple a configurer que <text:span text:style-name="Strong_20_Emphasis">bind9</text:span> pour un LAN de petite taille.</text:p></text:note-body></text:note></text:p>
      <text:p text:style-name="Text_20_body">Il fait cette traduction :</text:p>
      <text:p text:style-name="Text_20_body">soit d’après sa propre config,soit en faisant appel à d’autres serveurs DNS.Dans un souci d’efficacité, il peut mettre les résultats en cache.</text:p>
      <text:p text:style-name="Text_20_body">Nous utiliserons Unbound en tant que serveur DNS sur le réseau local pour définir des domaines factices (comme on le ferait avec un fichiers hosts, mais en plus poussé et automatisé).</text:p>
      <text:p text:style-name="Text_20_body">Le serveur <text:span text:style-name="Strong_20_Emphasis">Unbound</text:span> sera installé sur un serveur du réseau local (un Raspberry Pi dans cet exemple).</text:p>
      <text:h text:style-name="Heading_20_2" text:outline-level="2"><text:bookmark-start text:name="__RefHeading___pre-requis_2"/><text:bookmark-start text:name="pre-requis"/>Pré-requis<text:bookmark-end text:name="__RefHeading___pre-requis_2"/><text:bookmark-end text:name="pre-requis"/></text:h>
      <text:p text:style-name="Text_20_body">un réseau local.et une connexion à Internet active pour les tests.</text:p>
      <text:h text:style-name="Heading_20_2" text:outline-level="2"><text:bookmark-start text:name="__RefHeading___installation_sur_la_machine_du_serveur_3"/><text:bookmark-start text:name="installation_sur_la_machine_du_serveur"/>Installation sur la machine du serveur<text:bookmark-end text:name="__RefHeading___installation_sur_la_machine_du_serveur_3"/><text:bookmark-end text:name="installation_sur_la_machine_du_serveur"/></text:h>
      <text:p text:style-name="Text_20_body"><text:span text:style-name="Strong_20_Emphasis">Sous Linux</text:span> : installez les paquets <text:span text:style-name="Strong_20_Emphasis"><text:a xlink:type="simple" xlink:href="apt://unbound,dnsutils,ldnsutils" text:style-name="Internet_20_link" text:visited-style-name="Visited_20_Internet_20_Link">unbound,dnsutils,ldnsutils</text:a></text:span> ou en ligne de commande (comme sur un Raspberry Pi via SSH) :</text:p>
      <text:p text:style-name="Command Line Interface"><text:span text:style-name="PluginODTAutoStyle_span_1">...@...:~$ </text:span><text:span text:style-name="PluginODTAutoStyle_span_2">sudo apt install unbound dnsutils ldnsutils</text:span></text:p>
      <text:p text:style-name="Text_20_body"><text:span text:style-name="Strong_20_Emphasis">Sous Windows</text:span> : Téléchargez l'installateur <text:span text:style-name="Strong_20_Emphasis">unbound_setup_x.x.x.exe</text:span> sur la page <text:a xlink:type="simple" xlink:href="http://unbound.net/download.html" text:style-name="Internet_20_link" text:visited-style-name="Visited_20_Internet_20_Link">http://unbound.net/download.html</text:a> et lancez-l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sous_linux_5"/><text:bookmark-start text:name="sous_linux"/>Sous Linux<text:bookmark-end text:name="__RefHeading___sous_linux_5"/><text:bookmark-end text:name="sous_linux"/></text:h>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fichiers de configuration (nommés <text:span text:style-name="Strong_20_Emphasis">&lt;xxx&gt;.conf</text:span>) sont désormais placés dans le répertoire <text:span text:style-name="Strong_20_Emphasis">/etc/unbound/unbound.d/</text:span>.</text:p><text:p text:style-name="Text_20_body">Ainsi, le fichier <text:span text:style-name="Strong_20_Emphasis">/etc/unbound/unbound.conf</text:span> reste inchangé.</text:p></table:table-cell></table:table-row></table:table></draw:text-box></draw:frame></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ici un exemple de fichier <text:span text:style-name="Strong_20_Emphasis">local.conf</text:span> pour un serveur DNS avec déclaration automatique des sous-domaines :</text:p><text:p text:style-name="Preformatted_20_Text">server:<text:line-break/><text:s text:c="4"/>#verbosity: 1<text:line-break/><text:line-break/><text:s text:c="4"/># Répondre aux requêtes DNS sur toutes les interfaces réseau.<text:line-break/><text:s text:c="4"/>interface: 0.0.0.0<text:line-break/><text:s text:c="4"/>port: 53<text:line-break/><text:line-break/><text:s text:c="4"/># ouverture à tout le monde<text:line-break/><text:s text:c="4"/>access-control: 0.0.0.0/0 allow<text:line-break/><text:s text:c="4"/>chroot: ""<text:line-break/><text:line-break/><text:s text:c="4"/># emplacement du fichier de log<text:line-break/><text:s text:c="4"/>logfile: "/var/log/unbound.log"<text:line-break/><text:s text:c="4"/># je ne souhaite pas "pourrir" le syslog<text:line-break/><text:s text:c="4"/>use-syslog: no<text:line-break/><text:line-break/><text:s text:c="4"/># zone *.chateau<text:line-break/><text:s text:c="4"/>local-zone: "chateau." redirect<text:line-break/><text:s text:c="4"/>local-data: "chateau. IN A 127.0.0.1"<text:line-break/><text:line-break/><text:s text:c="4"/># zone *.framboise<text:line-break/><text:s text:c="4"/>local-zone: "framboise." redirect<text:line-break/><text:s text:c="4"/>local-data: "framboise. IN A 127.0.0.1"<text:line-break/><text:line-break/># Utilisation du DNS "normal" (ici, celui de la box) pour tout le reste<text:line-break/>forward-zone:<text:line-break/><text:s text:c="4"/>name: "."<text:line-break/><text:s text:c="4"/>forward-addr: 192.168.0.254</text:p></table:table-cell></table:table-row></table:table></draw:text-box></draw:frame></text:p>
      <text:p text:style-name="Text_20_body">Pour les options, voir la page <text:a xlink:type="simple" xlink:href="https://nfrappe.fr/doc-0/doku.php?id=logiciel:internet:unbound:config:start" text:style-name="Internet_20_link" text:visited-style-name="Visited_20_Internet_20_Link">unbound.conf(5) - page de man</text:a>.</text:p>
      <text:p text:style-name="Text_20_body">Fichier exemple fourni avec unbound</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ici le fichier exemple fourni avec unbound :</text:p><text:p text:style-name="Preformatted_20_Text">#<text:line-break/># Example configuration file.<text:line-break/>#<text:line-break/># See unbound.conf(5) man page, version 1.4.22.<text:line-break/>#<text:line-break/># this is a comment.<text:line-break/><text:line-break/>#Use this to include other text into the file.<text:line-break/>#include: "otherfile.conf"<text:line-break/><text:line-break/># The server clause sets the main parameters. <text:line-break/>server:<text:line-break/><text:tab/># whitespace is not necessary, but looks cleaner.<text:line-break/><text:line-break/><text:tab/># verbosity number, 0 is least verbose. 1 is default.<text:line-break/><text:tab/>verbosity: 1<text:line-break/><text:line-break/><text:tab/># print statistics to the log (for every thread) every N seconds.<text:line-break/><text:tab/># Set to "" or 0 to disable. Default is disabled.<text:line-break/><text:tab/># statistics-interval: 0<text:line-break/><text:line-break/><text:tab/># enable cumulative statistics, without clearing them after printing.<text:line-break/><text:tab/># statistics-cumulative: no<text:line-break/><text:line-break/><text:tab/># enable extended statistics (query types, answer codes, status)<text:line-break/><text:tab/># printed from unbound-control. default off, because of speed.<text:line-break/><text:tab/># extended-statistics: no<text:line-break/><text:line-break/><text:tab/># number of threads to create. 1 disables threading.<text:line-break/><text:tab/># num-threads: 1<text:line-break/><text:line-break/><text:tab/># specify the interfaces to answer queries from by ip-address.<text:line-break/><text:tab/># The default is to listen to localhost (127.0.0.1 and ::1).<text:line-break/><text:tab/># specify 0.0.0.0 and ::0 to bind to all available interfaces.<text:line-break/><text:tab/># specify every interface[@port] on a new 'interface:' labelled line.<text:line-break/><text:tab/># The listen interfaces are not changed on reload, only on restart.<text:line-break/><text:tab/># interface: 192.0.2.153<text:line-break/><text:tab/># interface: 192.0.2.154<text:line-break/><text:tab/># interface: 192.0.2.154@5003<text:line-break/><text:tab/># interface: 2001:DB8::5<text:line-break/><text:line-break/><text:tab/># enable this feature to copy the source address of queries to reply.<text:line-break/><text:tab/># Socket options are not supported on all platforms. experimental. <text:line-break/><text:tab/># interface-automatic: no<text:line-break/><text:line-break/><text:tab/># port to answer queries from<text:line-break/><text:tab/># port: 53<text:line-break/><text:line-break/><text:tab/># specify the interfaces to send outgoing queries to authoritative<text:line-break/><text:tab/># server from by ip-address. If none, the default (all) interface<text:line-break/><text:tab/># is used. Specify every interface on a 'outgoing-interface:' line.<text:line-break/><text:tab/># outgoing-interface: 192.0.2.153<text:line-break/><text:tab/># outgoing-interface: 2001:DB8::5<text:line-break/><text:tab/># outgoing-interface: 2001:DB8::6<text:line-break/><text:line-break/><text:tab/># number of ports to allocate per thread, determines the size of the<text:line-break/><text:tab/># port range that can be open simultaneously.<text:s text:c="2"/>About double the<text:line-break/><text:tab/># num-queries-per-thread, or, use as many as the OS will allow you.<text:line-break/><text:tab/># outgoing-range: 4096<text:line-break/><text:line-break/><text:tab/># permit unbound to use this port number or port range for<text:line-break/><text:tab/># making outgoing queries, using an outgoing interface.<text:line-break/><text:tab/># outgoing-port-permit: 32768<text:line-break/><text:line-break/><text:tab/># deny unbound the use this of port number or port range for<text:line-break/><text:tab/># making outgoing queries, using an outgoing interface.<text:line-break/><text:tab/># Use this to make sure unbound does not grab a UDP port that some<text:line-break/><text:tab/># other server on this computer needs. The default is to avoid<text:line-break/><text:tab/># IANA-assigned port numbers.<text:line-break/><text:tab/># If multiple outgoing-port-permit and outgoing-port-avoid options<text:line-break/><text:tab/># are present, they are processed in order.<text:line-break/><text:tab/># outgoing-port-avoid: "3200-3208"<text:line-break/><text:line-break/><text:tab/># number of outgoing simultaneous tcp buffers to hold per thread.<text:line-break/><text:tab/># outgoing-num-tcp: 10<text:line-break/><text:line-break/><text:tab/># number of incoming simultaneous tcp buffers to hold per thread.<text:line-break/><text:tab/># incoming-num-tcp: 10<text:line-break/><text:line-break/><text:tab/># buffer size for UDP port 53 incoming (SO_RCVBUF socket option).<text:line-break/><text:tab/># 0 is system default.<text:s text:c="2"/>Use 4m to catch query spikes for busy servers.<text:line-break/><text:tab/># so-rcvbuf: 0<text:line-break/><text:line-break/><text:tab/># buffer size for UDP port 53 outgoing (SO_SNDBUF socket option).<text:line-break/><text:tab/># 0 is system default.<text:s text:c="2"/>Use 4m to handle spikes on very busy servers.<text:line-break/><text:tab/># so-sndbuf: 0<text:line-break/><text:tab/><text:line-break/><text:tab/># on Linux(3.9+) use SO_REUSEPORT to distribute queries over threads.<text:line-break/><text:tab/># so-reuseport: no<text:line-break/><text:line-break/><text:tab/># EDNS reassembly buffer to advertise to UDP peers (the actual buffer<text:line-break/><text:tab/># is set with msg-buffer-size). 1480 can solve fragmentation (timeouts).<text:line-break/><text:tab/># edns-buffer-size: 4096<text:line-break/><text:line-break/><text:tab/># Maximum UDP response size (not applied to TCP response).<text:line-break/><text:tab/># Suggested values are 512 to 4096. Default is 4096. 65536 disables it.<text:line-break/><text:tab/># max-udp-size: 4096<text:line-break/><text:line-break/><text:tab/># buffer size for handling DNS data. No messages larger than this<text:line-break/><text:tab/># size can be sent or received, by UDP or TCP. In bytes.<text:line-break/><text:tab/># msg-buffer-size: 65552<text:line-break/><text:line-break/><text:tab/># the amount of memory to use for the message cache.<text:line-break/><text:tab/># plain value in bytes or you can append k, m or G. default is "4Mb". <text:line-break/><text:tab/># msg-cache-size: 4m<text:line-break/><text:line-break/><text:tab/># the number of slabs to use for the message cache.<text:line-break/><text:tab/># the number of slabs must be a power of 2.<text:line-break/><text:tab/># more slabs reduce lock contention, but fragment memory usage.<text:line-break/><text:tab/># msg-cache-slabs: 4<text:line-break/><text:line-break/><text:tab/># the number of queries that a thread gets to service.<text:line-break/><text:tab/># num-queries-per-thread: 1024<text:line-break/><text:line-break/><text:tab/># if very busy, 50% queries run to completion, 50% get timeout in msec<text:line-break/><text:tab/># jostle-timeout: 200<text:line-break/><text:tab/><text:line-break/><text:tab/># msec to wait before close of port on timeout UDP. 0 disables.<text:line-break/><text:tab/># delay-close: 0<text:line-break/><text:line-break/><text:tab/># the amount of memory to use for the RRset cache.<text:line-break/><text:tab/># plain value in bytes or you can append k, m or G. default is "4Mb". <text:line-break/><text:tab/># rrset-cache-size: 4m<text:line-break/><text:line-break/><text:tab/># the number of slabs to use for the RRset cache.<text:line-break/><text:tab/># the number of slabs must be a power of 2.<text:line-break/><text:tab/># more slabs reduce lock contention, but fragment memory usage.<text:line-break/><text:tab/># rrset-cache-slabs: 4<text:line-break/><text:line-break/><text:tab/># the time to live (TTL) value lower bound, in seconds. Default 0.<text:line-break/><text:tab/># If more than an hour could easily give trouble due to stale data.<text:line-break/><text:tab/># cache-min-ttl: 0<text:line-break/><text:line-break/><text:tab/># the time to live (TTL) value cap for RRsets and messages in the<text:line-break/><text:tab/># cache. Items are not cached for longer. In seconds.<text:line-break/><text:tab/># cache-max-ttl: 86400<text:line-break/><text:line-break/><text:tab/># the time to live (TTL) value for cached roundtrip times, lameness and<text:line-break/><text:tab/># EDNS version information for hosts. In seconds.<text:line-break/><text:tab/># infra-host-ttl: 900<text:line-break/><text:line-break/><text:tab/># the number of slabs to use for the Infrastructure cache.<text:line-break/><text:tab/># the number of slabs must be a power of 2.<text:line-break/><text:tab/># more slabs reduce lock contention, but fragment memory usage.<text:line-break/><text:tab/># infra-cache-slabs: 4<text:line-break/><text:line-break/><text:tab/># the maximum number of hosts that are cached (roundtrip, EDNS, lame).<text:line-break/><text:tab/># infra-cache-numhosts: 10000<text:line-break/><text:line-break/><text:tab/># Enable IPv4, "yes" or "no".<text:line-break/><text:tab/># do-ip4: yes<text:line-break/><text:line-break/><text:tab/># Enable IPv6, "yes" or "no".<text:line-break/><text:tab/># do-ip6: yes<text:line-break/><text:line-break/><text:tab/># Enable UDP, "yes" or "no".<text:line-break/><text:tab/># do-udp: yes<text:line-break/><text:line-break/><text:tab/># Enable TCP, "yes" or "no".<text:line-break/><text:tab/># do-tcp: yes<text:line-break/><text:line-break/><text:tab/># upstream connections use TCP only (and no UDP), "yes" or "no"<text:line-break/><text:tab/># useful for tunneling scenarios, default no.<text:line-break/><text:tab/># tcp-upstream: no<text:line-break/><text:line-break/><text:tab/># Detach from the terminal, run in background, "yes" or "no".<text:line-break/><text:tab/># do-daemonize: yes<text:line-break/><text:line-break/><text:tab/># control which clients are allowed to make (recursive) queries<text:line-break/><text:tab/># to this server. Specify classless netblocks with /size and action.<text:line-break/><text:tab/># By default everything is refused, except for localhost.<text:line-break/><text:tab/># Choose deny (drop message), refuse (polite error reply),<text:line-break/><text:tab/># allow (recursive ok), allow_snoop (recursive and nonrecursive ok)<text:line-break/><text:tab/># deny_non_local (drop queries unless can be answered from local-data)<text:line-break/><text:tab/># refuse_non_local (like deny_non_local but polite error reply).<text:line-break/><text:tab/># access-control: 0.0.0.0/0 refuse<text:line-break/><text:tab/># access-control: 127.0.0.0/8 allow<text:line-break/><text:tab/># access-control: ::0/0 refuse<text:line-break/><text:tab/># access-control: ::1 allow<text:line-break/><text:tab/># access-control: ::ffff:127.0.0.1 allow<text:line-break/><text:line-break/><text:tab/># if given, a chroot(2) is done to the given directory.<text:line-break/><text:tab/># i.e. you can chroot to the working directory, for example,<text:line-break/><text:tab/># for extra security, but make sure all files are in that directory.<text:line-break/><text:tab/>#<text:line-break/><text:tab/># If chroot is enabled, you should pass the configfile (from the<text:line-break/><text:tab/># commandline) as a full path from the original root. After the<text:line-break/><text:tab/># chroot has been performed the now defunct portion of the config <text:line-break/><text:tab/># file path is removed to be able to reread the config after a reload. <text:line-break/><text:tab/>#<text:line-break/><text:tab/># All other file paths (working dir, logfile, roothints, and<text:line-break/><text:tab/># key files) can be specified in several ways:<text:line-break/><text:tab/># <text:tab/>o as an absolute path relative to the new root.<text:line-break/><text:tab/># <text:tab/>o as a relative path to the working directory.<text:line-break/><text:tab/># <text:tab/>o as an absolute path relative to the original root.<text:line-break/><text:tab/># In the last case the path is adjusted to remove the unused portion.<text:line-break/><text:tab/>#<text:line-break/><text:tab/># The pid file can be absolute and outside of the chroot, it is <text:line-break/><text:tab/># written just prior to performing the chroot and dropping permissions.<text:line-break/><text:tab/>#<text:line-break/><text:tab/># Additionally, unbound may need to access /dev/random (for entropy).<text:line-break/><text:tab/># How to do this is specific to your OS.<text:line-break/><text:tab/>#<text:line-break/><text:tab/># If you give "" no chroot is performed. The path must not end in a /.<text:line-break/><text:tab/># chroot: "/etc/unbound"<text:line-break/><text:line-break/><text:tab/># if given, user privileges are dropped (after binding port),<text:line-break/><text:tab/># and the given username is assumed. Default is user "unbound".<text:line-break/><text:tab/># If you give "" no privileges are dropped.<text:line-break/><text:tab/># username: "unbound"<text:line-break/><text:line-break/><text:tab/># the working directory. The relative files in this config are <text:line-break/><text:tab/># relative to this directory. If you give "" the working directory<text:line-break/><text:tab/># is not changed.<text:line-break/><text:tab/># directory: "/etc/unbound"<text:line-break/><text:line-break/><text:tab/># the log file, "" means log to stderr. <text:line-break/><text:tab/># Use of this option sets use-syslog to "no".<text:line-break/><text:tab/># logfile: ""<text:line-break/><text:line-break/><text:tab/># Log to syslog(3) if yes. The log facility LOG_DAEMON is used to <text:line-break/><text:tab/># log to, with identity "unbound". If yes, it overrides the logfile.<text:line-break/><text:tab/># use-syslog: yes <text:line-break/><text:line-break/><text:tab/># print UTC timestamp in ascii to logfile, default is epoch in seconds.<text:line-break/><text:tab/># log-time-ascii: no<text:line-break/><text:tab/><text:line-break/><text:tab/># print one line with time, IP, name, type, class for every query.<text:line-break/><text:tab/># log-queries: no<text:line-break/><text:line-break/><text:tab/># the pid file. Can be an absolute path outside of chroot/work dir.<text:line-break/><text:tab/># pidfile: "/etc/unbound/unbound.pid"<text:line-break/><text:line-break/><text:tab/># file to read root hints from.<text:line-break/><text:tab/># get one from ftp://FTP.INTERNIC.NET/domain/named.cache<text:line-break/><text:tab/># root-hints: ""<text:line-break/><text:line-break/><text:tab/># enable to not answer id.server and hostname.bind queries.<text:line-break/><text:tab/># hide-identity: no<text:line-break/><text:line-break/><text:tab/># enable to not answer version.server and version.bind queries.<text:line-break/><text:tab/># hide-version: no<text:line-break/><text:line-break/><text:tab/># the identity to report. Leave "" or default to return hostname.<text:line-break/><text:tab/># identity: ""<text:line-break/><text:line-break/><text:tab/># the version to report. Leave "" or default to return package version.<text:line-break/><text:tab/># version: ""<text:line-break/><text:line-break/><text:tab/># the target fetch policy.<text:line-break/><text:tab/># series of integers describing the policy per dependency depth. <text:line-break/><text:tab/># The number of values in the list determines the maximum dependency <text:line-break/><text:tab/># depth the recursor will pursue before giving up. Each integer means:<text:line-break/><text:tab/># <text:tab/>-1 : fetch all targets opportunistically,<text:line-break/><text:tab/># <text:tab/>0: fetch on demand,<text:line-break/><text:tab/>#<text:tab/>positive value: fetch that many targets opportunistically.<text:line-break/><text:tab/># Enclose the list of numbers between quotes ("").<text:line-break/><text:tab/># target-fetch-policy: "3 2 1 0 0"<text:line-break/><text:line-break/><text:tab/># Harden against very small EDNS buffer sizes. <text:line-break/><text:tab/># harden-short-bufsize: no<text:line-break/><text:line-break/><text:tab/># Harden against unseemly large queries.<text:line-break/><text:tab/># harden-large-queries: no<text:line-break/><text:line-break/><text:tab/># Harden against out of zone rrsets, to avoid spoofing attempts. <text:line-break/><text:tab/># harden-glue: yes<text:line-break/><text:line-break/><text:tab/># Harden against receiving dnssec-stripped data. If you turn it<text:line-break/><text:tab/># off, failing to validate dnskey data for a trustanchor will <text:line-break/><text:tab/># trigger insecure mode for that zone (like without a trustanchor).<text:line-break/><text:tab/># Default on, which insists on dnssec data for trust-anchored zones.<text:line-break/><text:tab/># harden-dnssec-stripped: yes<text:line-break/><text:line-break/><text:tab/># Harden against queries that fall under dnssec-signed nxdomain names.<text:line-break/><text:tab/># harden-below-nxdomain: no<text:line-break/><text:line-break/><text:s text:c="8"/># Harden the referral path by performing additional queries for<text:line-break/><text:tab/># infrastructure data.<text:s text:c="2"/>Validates the replies (if possible).<text:line-break/><text:tab/># Default off, because the lookups burden the server.<text:s text:c="2"/>Experimental <text:line-break/><text:tab/># implementation of draft-wijngaards-dnsext-resolver-side-mitigation.<text:line-break/><text:tab/># harden-referral-path: no<text:line-break/><text:line-break/><text:tab/># Use 0x20-encoded random bits in the query to foil spoof attempts.<text:line-break/><text:tab/># This feature is an experimental implementation of draft dns-0x20.<text:line-break/><text:tab/># use-caps-for-id: no<text:line-break/><text:line-break/><text:tab/># Enforce privacy of these addresses. Strips them away from answers. <text:line-break/><text:tab/># It may cause DNSSEC validation to additionally mark it as bogus. <text:line-break/><text:tab/># Protects against 'DNS Rebinding' (uses browser as network proxy). <text:line-break/><text:tab/># Only 'private-domain' and 'local-data' names are allowed to have <text:line-break/><text:tab/># these private addresses. No default.<text:line-break/><text:tab/># private-address: 10.0.0.0/8<text:line-break/><text:tab/># private-address: 172.16.0.0/12<text:line-break/><text:tab/># private-address: 192.168.0.0/16<text:line-break/><text:tab/># private-address: 169.254.0.0/16<text:line-break/><text:tab/># private-address: fd00::/8<text:line-break/><text:tab/># private-address: fe80::/10<text:line-break/><text:line-break/><text:tab/># Allow the domain (and its subdomains) to contain private addresses.<text:line-break/><text:tab/># local-data statements are allowed to contain private addresses too.<text:line-break/><text:tab/># private-domain: "example.com"<text:line-break/><text:line-break/><text:tab/># If nonzero, unwanted replies are not only reported in statistics,<text:line-break/><text:tab/># but also a running total is kept per thread. If it reaches the<text:line-break/><text:tab/># threshold, a warning is printed and a defensive action is taken,<text:line-break/><text:tab/># the cache is cleared to flush potential poison out of it.<text:line-break/><text:tab/># A suggested value is 10000000, the default is 0 (turned off).<text:line-break/><text:tab/># unwanted-reply-threshold: 0<text:line-break/><text:line-break/><text:tab/># Do not query the following addresses. No DNS queries are sent there.<text:line-break/><text:tab/># List one address per entry. List classless netblocks with /size,<text:line-break/><text:tab/># do-not-query-address: 127.0.0.1/8<text:line-break/><text:tab/># do-not-query-address: ::1<text:line-break/><text:line-break/><text:tab/># if yes, the above default do-not-query-address entries are present.<text:line-break/><text:tab/># if no, localhost can be queried (for testing and debugging).<text:line-break/><text:tab/># do-not-query-localhost: yes<text:line-break/><text:line-break/><text:tab/># if yes, perform prefetching of almost expired message cache entries.<text:line-break/><text:tab/># prefetch: no<text:line-break/><text:line-break/><text:tab/># if yes, perform key lookups adjacent to normal lookups.<text:line-break/><text:tab/># prefetch-key: no<text:line-break/><text:line-break/><text:tab/># if yes, Unbound rotates RRSet order in response.<text:line-break/><text:tab/># rrset-roundrobin: no<text:line-break/><text:line-break/><text:tab/># if yes, Unbound doesn't insert authority/additional sections<text:line-break/><text:tab/># into response messages when those sections are not required.<text:line-break/><text:tab/># minimal-responses: no<text:line-break/><text:line-break/><text:tab/># module configuration of the server. A string with identifiers<text:line-break/><text:tab/># separated by spaces. "iterator" or "validator iterator"<text:line-break/><text:tab/># module-config: "validator iterator"<text:line-break/><text:line-break/><text:tab/># File with trusted keys, kept uptodate using RFC5011 probes,<text:line-break/><text:tab/># initial file like trust-anchor-file, then it stores metadata.<text:line-break/><text:tab/># Use several entries, one per domain name, to track multiple zones.<text:line-break/><text:tab/>#<text:line-break/><text:tab/># If you want to perform DNSSEC validation, run unbound-anchor before<text:line-break/><text:tab/># you start unbound (i.e. in the system boot scripts).<text:s text:c="2"/>And enable:<text:line-break/><text:tab/># Please note usage of unbound-anchor root anchor is at your own risk<text:line-break/><text:tab/># and under the terms of our LICENSE (see that file in the source).<text:line-break/><text:tab/># auto-trust-anchor-file: "/etc/unbound/root.key"<text:line-break/><text:line-break/><text:tab/># File with DLV trusted keys. Same format as trust-anchor-file.<text:line-break/><text:tab/># There can be only one DLV configured, it is trusted from root down.<text:line-break/><text:tab/># Download http://ftp.isc.org/www/dlv/dlv.isc.org.key<text:line-break/><text:tab/># dlv-anchor-file: "dlv.isc.org.key"<text:line-break/><text:line-break/><text:tab/># File with trusted keys for validation. Specify more than one file<text:line-break/><text:tab/># with several entries, one file per entry.<text:line-break/><text:tab/># Zone file format, with DS and DNSKEY entries.<text:line-break/><text:tab/># Note this gets out of date, use auto-trust-anchor-file please.<text:line-break/><text:tab/># trust-anchor-file: ""<text:line-break/><text:tab/><text:line-break/><text:tab/># Trusted key for validation. DS or DNSKEY. specify the RR on a<text:line-break/><text:tab/># single line, surrounded by "". TTL is ignored. class is IN default.<text:line-break/><text:tab/># Note this gets out of date, use auto-trust-anchor-file please.<text:line-break/><text:tab/># (These examples are from August 2007 and may not be valid anymore).<text:line-break/><text:tab/># trust-anchor: "nlnetlabs.nl. DNSKEY 257 3 5 AQPzzTWMz8qSWIQlfRnPckx2BiVmkVN6LPupO3mbz7FhLSnm26n6iG9N Lby97Ji453aWZY3M5/xJBSOS2vWtco2t8C0+xeO1bc/d6ZTy32DHchpW 6rDH1vp86Ll+ha0tmwyy9QP7y2bVw5zSbFCrefk8qCUBgfHm9bHzMG1U BYtEIQ=="<text:line-break/><text:tab/># trust-anchor: "jelte.nlnetlabs.nl. DS 42860 5 1 14D739EB566D2B1A5E216A0BA4D17FA9B038BE4A"<text:line-break/><text:line-break/><text:tab/># File with trusted keys for validation. Specify more than one file<text:line-break/><text:tab/># with several entries, one file per entry. Like trust-anchor-file<text:line-break/><text:tab/># but has a different file format. Format is BIND-9 style format, <text:line-break/><text:tab/># the trusted-keys { name flag proto algo "key"; }; clauses are read.<text:line-break/><text:tab/># you need external update procedures to track changes in keys.<text:line-break/><text:tab/># trusted-keys-file: ""<text:line-break/><text:line-break/><text:tab/># Ignore chain of trust. Domain is treated as insecure.<text:line-break/><text:tab/># domain-insecure: "example.com"<text:line-break/><text:line-break/><text:tab/># Override the date for validation with a specific fixed date.<text:line-break/><text:tab/># Do not set this unless you are debugging signature inception<text:line-break/><text:tab/># and expiration. "" or "0" turns the feature off. -1 ignores date.<text:line-break/><text:tab/># val-override-date: ""<text:line-break/><text:line-break/><text:tab/># The time to live for bogus data, rrsets and messages. This avoids<text:line-break/><text:tab/># some of the revalidation, until the time interval expires. in secs.<text:line-break/><text:tab/># val-bogus-ttl: 60<text:line-break/><text:line-break/><text:tab/># The signature inception and expiration dates are allowed to be off<text:line-break/><text:tab/># by 10% of the signature lifetime (expir-incep) from our local clock.<text:line-break/><text:tab/># This leeway is capped with a minimum and a maximum.<text:s text:c="2"/>In seconds.<text:line-break/><text:tab/># val-sig-skew-min: 3600<text:line-break/><text:tab/># val-sig-skew-max: 86400<text:line-break/><text:line-break/><text:tab/># Should additional section of secure message also be kept clean of<text:line-break/><text:tab/># unsecure data. Useful to shield the users of this validator from<text:line-break/><text:tab/># potential bogus data in the additional section. All unsigned data <text:line-break/><text:tab/># in the additional section is removed from secure messages.<text:line-break/><text:tab/># val-clean-additional: yes<text:line-break/><text:line-break/><text:tab/># Turn permissive mode on to permit bogus messages. Thus, messages<text:line-break/><text:tab/># for which security checks failed will be returned to clients,<text:line-break/><text:tab/># instead of SERVFAIL. It still performs the security checks, which<text:line-break/><text:tab/># result in interesting log files and possibly the AD bit in<text:line-break/><text:tab/># replies if the message is found secure. The default is off.<text:line-break/><text:tab/># val-permissive-mode: no<text:line-break/><text:line-break/><text:tab/># Ignore the CD flag in incoming queries and refuse them bogus data.<text:line-break/><text:tab/># Enable it if the only clients of unbound are legacy servers (w2008)<text:line-break/><text:tab/># that set CD but cannot validate themselves.<text:line-break/><text:tab/># ignore-cd-flag: no<text:line-break/><text:line-break/><text:tab/># Have the validator log failed validations for your diagnosis.<text:line-break/><text:tab/># 0: off. 1: A line per failed user query. 2: With reason and bad IP.<text:line-break/><text:tab/># val-log-level: 0<text:line-break/><text:line-break/><text:tab/># It is possible to configure NSEC3 maximum iteration counts per<text:line-break/><text:tab/># keysize. Keep this table very short, as linear search is done.<text:line-break/><text:tab/># A message with an NSEC3 with larger count is marked insecure.<text:line-break/><text:tab/># List in ascending order the keysize and count values.<text:line-break/><text:tab/># val-nsec3-keysize-iterations: "1024 150 2048 500 4096 2500"<text:line-break/><text:tab/><text:line-break/><text:tab/># instruct the auto-trust-anchor-file probing to add anchors after ttl.<text:line-break/><text:tab/># add-holddown: 2592000 # 30 days<text:line-break/><text:line-break/><text:tab/># instruct the auto-trust-anchor-file probing to del anchors after ttl.<text:line-break/><text:tab/># del-holddown: 2592000 # 30 days<text:line-break/><text:line-break/><text:tab/># auto-trust-anchor-file probing removes missing anchors after ttl.<text:line-break/><text:tab/># If the value 0 is given, missing anchors are not removed.<text:line-break/><text:tab/># keep-missing: 31622400 # 366 days<text:line-break/><text:line-break/><text:tab/># the amount of memory to use for the key cache.<text:line-break/><text:tab/># plain value in bytes or you can append k, m or G. default is "4Mb". <text:line-break/><text:tab/># key-cache-size: 4m<text:line-break/><text:line-break/><text:tab/># the number of slabs to use for the key cache.<text:line-break/><text:tab/># the number of slabs must be a power of 2.<text:line-break/><text:tab/># more slabs reduce lock contention, but fragment memory usage.<text:line-break/><text:tab/># key-cache-slabs: 4<text:line-break/><text:line-break/><text:tab/># the amount of memory to use for the negative cache (used for DLV).<text:line-break/><text:tab/># plain value in bytes or you can append k, m or G. default is "1Mb". <text:line-break/><text:tab/># neg-cache-size: 1m<text:line-break/><text:line-break/><text:tab/># By default, for a number of zones a small default 'nothing here'<text:line-break/><text:tab/># reply is built-in.<text:s text:c="2"/>Query traffic is thus blocked.<text:s text:c="2"/>If you<text:line-break/><text:tab/># wish to serve such zone you can unblock them by uncommenting one<text:line-break/><text:tab/># of the nodefault statements below.<text:line-break/><text:tab/># You may also have to use domain-insecure: zone to make DNSSEC work,<text:line-break/><text:tab/># unless you have your own trust anchors for this zone.<text:line-break/><text:tab/># local-zone: "localhost." nodefault<text:line-break/><text:tab/># local-zone: "127.in-addr.arpa." nodefault<text:line-break/><text:tab/># local-zone: "1.0.0.0.0.0.0.0.0.0.0.0.0.0.0.0.0.0.0.0.0.0.0.0.0.0.0.0.0.0.0.0.ip6.arpa." nodefault<text:line-break/><text:tab/># local-zone: "10.in-addr.arpa." nodefault<text:line-break/><text:tab/># local-zone: "16.172.in-addr.arpa." nodefault<text:line-break/><text:tab/># local-zone: "17.172.in-addr.arpa." nodefault<text:line-break/><text:tab/># local-zone: "18.172.in-addr.arpa." nodefault<text:line-break/><text:tab/># local-zone: "19.172.in-addr.arpa." nodefault<text:line-break/><text:tab/># local-zone: "20.172.in-addr.arpa." nodefault<text:line-break/><text:tab/># local-zone: "21.172.in-addr.arpa." nodefault<text:line-break/><text:tab/># local-zone: "22.172.in-addr.arpa." nodefault<text:line-break/><text:tab/># local-zone: "23.172.in-addr.arpa." nodefault<text:line-break/><text:tab/># local-zone: "24.172.in-addr.arpa." nodefault<text:line-break/><text:tab/># local-zone: "25.172.in-addr.arpa." nodefault<text:line-break/><text:tab/># local-zone: "26.172.in-addr.arpa." nodefault<text:line-break/><text:tab/># local-zone: "27.172.in-addr.arpa." nodefault<text:line-break/><text:tab/># local-zone: "28.172.in-addr.arpa." nodefault<text:line-break/><text:tab/># local-zone: "29.172.in-addr.arpa." nodefault<text:line-break/><text:tab/># local-zone: "30.172.in-addr.arpa." nodefault<text:line-break/><text:tab/># local-zone: "31.172.in-addr.arpa." nodefault<text:line-break/><text:tab/># local-zone: "168.192.in-addr.arpa." nodefault<text:line-break/><text:tab/># local-zone: "0.in-addr.arpa." nodefault<text:line-break/><text:tab/># local-zone: "254.169.in-addr.arpa." nodefault<text:line-break/><text:tab/># local-zone: "2.0.192.in-addr.arpa." nodefault<text:line-break/><text:tab/># local-zone: "100.51.198.in-addr.arpa." nodefault<text:line-break/><text:tab/># local-zone: "113.0.203.in-addr.arpa." nodefault<text:line-break/><text:tab/># local-zone: "255.255.255.255.in-addr.arpa." nodefault<text:line-break/><text:tab/># local-zone: "0.0.0.0.0.0.0.0.0.0.0.0.0.0.0.0.0.0.0.0.0.0.0.0.0.0.0.0.0.0.0.0.ip6.arpa." nodefault<text:line-break/><text:tab/># local-zone: "d.f.ip6.arpa." nodefault<text:line-break/><text:tab/># local-zone: "8.e.f.ip6.arpa." nodefault<text:line-break/><text:tab/># local-zone: "9.e.f.ip6.arpa." nodefault<text:line-break/><text:tab/># local-zone: "a.e.f.ip6.arpa." nodefault<text:line-break/><text:tab/># local-zone: "b.e.f.ip6.arpa." nodefault<text:line-break/><text:tab/># local-zone: "8.b.d.0.1.0.0.2.ip6.arpa." nodefault<text:line-break/><text:line-break/><text:tab/># a number of locally served zones can be configured.<text:line-break/><text:tab/># <text:tab/>local-zone: &lt;zone&gt; &lt;type&gt;<text:line-break/><text:tab/># <text:tab/>local-data: "&lt;resource record string&gt;"<text:line-break/><text:tab/># o deny serves local data (if any), else, drops queries. <text:line-break/><text:tab/># o refuse serves local data (if any), else, replies with error.<text:line-break/><text:tab/># o static serves local data, else, nxdomain or nodata answer.<text:line-break/><text:tab/># o transparent gives local data, but resolves normally for other names<text:line-break/><text:tab/># o redirect serves the zone data for any subdomain in the zone.<text:line-break/><text:tab/># o nodefault can be used to normally resolve AS112 zones.<text:line-break/><text:tab/># o typetransparent resolves normally for other types and other names<text:line-break/><text:tab/>#<text:line-break/><text:tab/># defaults are localhost address, reverse for 127.0.0.1 and ::1<text:line-break/><text:tab/># and nxdomain for AS112 zones. If you configure one of these zones<text:line-break/><text:tab/># the default content is omitted, or you can omit it with 'nodefault'.<text:line-break/><text:tab/># <text:line-break/><text:tab/># If you configure local-data without specifying local-zone, by<text:line-break/><text:tab/># default a transparent local-zone is created for the data.<text:line-break/><text:tab/>#<text:line-break/><text:tab/># You can add locally served data with<text:line-break/><text:tab/># local-zone: "local." static<text:line-break/><text:tab/># local-data: "mycomputer.local. IN A 192.0.2.51"<text:line-break/><text:tab/># local-data: 'mytext.local TXT "content of text record"'<text:line-break/><text:tab/>#<text:line-break/><text:tab/># You can override certain queries with<text:line-break/><text:tab/># local-data: "adserver.example.com A 127.0.0.1"<text:line-break/><text:tab/>#<text:line-break/><text:tab/># You can redirect a domain to a fixed address with<text:line-break/><text:tab/># (this makes example.com, www.example.com, etc, all go to 192.0.2.3)<text:line-break/><text:tab/># local-zone: "example.com" redirect<text:line-break/><text:tab/># local-data: "example.com A 192.0.2.3"<text:line-break/><text:tab/>#<text:line-break/><text:tab/># Shorthand to make PTR records, "IPv4 name" or "IPv6 name".<text:line-break/><text:tab/># You can also add PTR records using local-data directly, but then<text:line-break/><text:tab/># you need to do the reverse notation yourself.<text:line-break/><text:tab/># local-data-ptr: "192.0.2.3 www.example.com"<text:line-break/><text:line-break/><text:tab/># service clients over SSL (on the TCP sockets), with plain DNS inside<text:line-break/><text:tab/># the SSL stream.<text:s text:c="2"/>Give the certificate to use and private key.<text:line-break/><text:tab/># default is "" (disabled).<text:s text:c="2"/>requires restart to take effect.<text:line-break/><text:tab/># ssl-service-key: "path/to/privatekeyfile.key"<text:line-break/><text:tab/># ssl-service-pem: "path/to/publiccertfile.pem"<text:line-break/><text:tab/># ssl-port: 443<text:line-break/><text:line-break/><text:tab/># request upstream over SSL (with plain DNS inside the SSL stream).<text:line-break/><text:tab/># Default is no.<text:s text:c="2"/>Can be turned on and off with unbound-control.<text:line-break/><text:tab/># ssl-upstream: no<text:line-break/><text:line-break/># Python config section. To enable:<text:line-break/># o use --with-pythonmodule to configure before compiling.<text:line-break/># o list python in the module-config string (above) to enable.<text:line-break/># o and give a python-script to run.<text:line-break/>python:<text:line-break/><text:tab/># Script file to load<text:line-break/><text:tab/># python-script: "/etc/unbound/ubmodule-tst.py"<text:line-break/><text:line-break/># Remote control config section. <text:line-break/>remote-control:<text:line-break/><text:tab/># Enable remote control with unbound-control(8) here.<text:line-break/><text:tab/># set up the keys and certificates with unbound-control-setup.<text:line-break/><text:tab/># control-enable: no<text:line-break/><text:line-break/><text:tab/># what interfaces are listened to for remote control.<text:line-break/><text:tab/># give 0.0.0.0 and ::0 to listen to all interfaces.<text:line-break/><text:tab/># control-interface: 127.0.0.1<text:line-break/><text:tab/># control-interface: ::1<text:line-break/><text:line-break/><text:tab/># port number for remote control operations.<text:line-break/><text:tab/># control-port: 8953<text:line-break/><text:line-break/><text:tab/># unbound server key file.<text:line-break/><text:tab/># server-key-file: "/etc/unbound/unbound_server.key"<text:line-break/><text:line-break/><text:tab/># unbound server certificate file.<text:line-break/><text:tab/># server-cert-file: "/etc/unbound/unbound_server.pem"<text:line-break/><text:line-break/><text:tab/># unbound-control key file.<text:line-break/><text:tab/># control-key-file: "/etc/unbound/unbound_control.key"<text:line-break/><text:line-break/><text:tab/># unbound-control certificate file.<text:line-break/><text:tab/># control-cert-file: "/etc/unbound/unbound_control.pem"<text:line-break/><text:line-break/># Stub zones.<text:line-break/># Create entries like below, to make all queries for 'example.com' and <text:line-break/># 'example.org' go to the given list of nameservers. list zero or more <text:line-break/># nameservers by hostname or by ipaddress. If you set stub-prime to yes, <text:line-break/># the list is treated as priming hints (default is no).<text:line-break/># With stub-first yes, it attempts without the stub if it fails.<text:line-break/># stub-zone:<text:line-break/>#<text:tab/>name: "example.com"<text:line-break/>#<text:tab/>stub-addr: 192.0.2.68<text:line-break/>#<text:tab/>stub-prime: no<text:line-break/>#<text:tab/>stub-first: no<text:line-break/># stub-zone:<text:line-break/>#<text:tab/>name: "example.org"<text:line-break/>#<text:tab/>stub-host: ns.example.com.<text:line-break/><text:line-break/># Forward zones<text:line-break/># Create entries like below, to make all queries for 'example.com' and<text:line-break/># 'example.org' go to the given list of servers. These servers have to handle<text:line-break/># recursion to other nameservers. List zero or more nameservers by hostname<text:line-break/># or by ipaddress. Use an entry with name "." to forward all queries.<text:line-break/># If you enable forward-first, it attempts without the forward if it fails.<text:line-break/># forward-zone:<text:line-break/># <text:tab/>name: "example.com"<text:line-break/># <text:tab/>forward-addr: 192.0.2.68<text:line-break/># <text:tab/>forward-addr: 192.0.2.73@5355<text:s text:c="2"/># forward to port 5355.<text:line-break/># <text:tab/>forward-first: no<text:line-break/># forward-zone:<text:line-break/># <text:tab/>name: "example.org"<text:line-break/># <text:tab/>forward-host: fwd.example.com</text:p></table:table-cell></table:table-row></table:table></draw:text-box></draw:frame></text:p>
      <text:p text:style-name="Text_20_body">Liste des serveurs DNS racines</text:p>
      <text:p text:style-name="Text_20_body">Téléchargez le fichier <text:span text:style-name="Strong_20_Emphasis">named.cache</text:span> (liste des serveurs DNS racines sur lequel s'appuiera <text:span text:style-name="Strong_20_Emphasis">unbound</text:span> pour répondre aux requêtes et enregistrez-le dans le répertoire <text:span text:style-name="Strong_20_Emphasis">/var/lib/unbound/</text:span> en le renommant <text:span text:style-name="Strong_20_Emphasis">root.hints</text:span> :
</text:p>
      <text:p text:style-name="Command Line Interface"><text:span text:style-name="PluginODTAutoStyle_span_15">$ </text:span><text:span text:style-name="PluginODTAutoStyle_span_16">wget ftp://FTP.INTERNIC.NET/domain/named.cache -O /var/lib/unbound/root.hints</text:span></text:p>
      <text:p text:style-name="Text_20_body">Voici l'exemple fourni avec le paquet : <text:a xlink:type="simple" xlink:href="https://nfrappe.fr/doc-0/doku.php?id=logiciel:internet:unbound:config:unbound.conf.exemple" text:style-name="Internet_20_link" text:visited-style-name="Visited_20_Internet_20_Link">Exemple de fichier Unbound.conf</text:a></text:p>
      <text:p text:style-name="Text_20_body"><draw:frame draw:style-name="PluginODTAutoStyle_Frame_17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verbosity: &lt;chiffre&gt;Niveau de détail des messages.0 ⇒ pas de message, que les erreurs.<text:span text:style-name="Strong_20_Emphasis">1 ⇒ informations opérationnelles.</text:span> (par défaut)2 ⇒ informations opérationnelles détaillées.3 ⇒ informations au niveau requête, classées par requête.4 ⇒ informations au niveau de l'algorithme.5 ⇒ enregistre l'identification des clients non mis en cache.interface: &lt;ip address[@port]&gt;Interface à utiliser pour se connecter au réseau.<text:span text:style-name="Strong_20_Emphasis">Par défaut : localhost, port par défaut (fourni par le paramètre port, 53 sinon)</text:span>.Cette interface sert à l’écoute des requêtes des clients et au renvoi des réponses.Peut être fourni plusieurs fois pour travailler sur de multiples interfaces.Les interfaces ne sont pas modifiées par un reload (kill -HUP), mais seulement au redémarrage.port: &lt;port number&gt;Numéro de port sur lequel le serveur répond aux requêtes.<text:span text:style-name="Strong_20_Emphasis">par défaut : 53</text:span>do-ip4: &lt;yes or no&gt;Active ou désactive les réponses aux requêtes IP4.<text:span text:style-name="Strong_20_Emphasis">Par défaut : yes</text:span>.do-ip6: &lt;yes or no&gt;Active ou désactive les réponses aux requêtes IP6.<text:span text:style-name="Strong_20_Emphasis">Par défaut : yes</text:span>.do-udp: &lt;yes or no&gt;Active ou désactive les réponses aux requêtes UDP.<text:span text:style-name="Strong_20_Emphasis">Par défaut : yes</text:span>.do-tcp: &lt;yes or no&gt;Active ou désactive les réponses aux requêtes TCP.<text:span text:style-name="Strong_20_Emphasis">Par défaut : yes</text:span>.do-daemonize: &lt;yes or no&gt;Active ou désactive le fonctionnement en arrière-plan (comme un démon).<text:span text:style-name="Strong_20_Emphasis">Par défaut : yes</text:span>.     access-control: &lt;IP netblock&gt; &lt;action&gt;<text:span text:style-name="Strong_20_Emphasis">netblock</text:span> : plage d'adresses IP4 ou IP6 suivie de /size pour un bloc de réseau sans classes.Actions possibles : deny, refuse, allow, allow_snoop, deny_non_local ou refuse_non_local.<text:span text:style-name="Strong_20_Emphasis">deny</text:span> : bloque les requêtes des hôtes de cette plage d'adresses<text:span text:style-name="Strong_20_Emphasis">refuse</text:span> : bloque aussi les requêtes mais renvoie un message d'erreur DNS rcode REFUSED.<text:span text:style-name="Strong_20_Emphasis">allow</text:span> autorise les requêtes des hôtes de cette plage d'adresses. N'autorise que les clients récursifs, les requêtes non recursives sont refusées.<text:span text:style-name="Strong_20_Emphasis">allow_snoop</text:span> autorise aussi l'accès non recursif. Cela donne un accès à la fois récursif et non récursif.<text:span text:style-name="Strong_20_Emphasis">deny_non_local</text:span> : les messages non autorisés sont sautés<text:span text:style-name="Strong_20_Emphasis">refuse_non_local</text:span> ils reçoivent le code d'erreur REFUSED.Si aucun <text:span text:style-name="Strong_20_Emphasis">deny</text:span> ne correspond, la correspondance de plage la plus spécifique est utilisée.<text:span text:style-name="Strong_20_Emphasis">Par défaut, seul localhost est autorisé, le reste est bloqué</text:span>.root-hints: &lt;filename&gt;Lire les indications de racine dans ce fichier.<text:span text:style-name="Strong_20_Emphasis">Par défaut : rien, en utilisant des builtin pour la classe IN.</text:span>Le fichier a le format des fichiers de zone, avec seulement root names et addresses.hide-identity: &lt;yes or no&gt;hide-version: &lt;yes or no&gt;Cacher les infos sur le serveur DNS.harden-glue: &lt;yes or no&gt;limite l'usurpation de DNS.<text:span text:style-name="Strong_20_Emphasis">Par défaut : yes.</text:span>harden-dnssec-stripped: &lt;yes or no&gt;Requérir les infos DNSSEC pour les zones de confiance.<text:span text:style-name="Strong_20_Emphasis">Par défaut : on</text:span>.use-caps-for-id: &lt;yes or no&gt;Ne pas tenir compte de la casse dans la requête : MonSite.com équivaut à monsite.com.<text:span text:style-name="Strong_20_Emphasis">no par défaut</text:span>cache-min-ttl: &lt;seconds&gt;valeur mini de la TTL en secondes. Ne pas dépasser 1h<text:span text:style-name="Strong_20_Emphasis">Par défaut : 0</text:span>.prefetch: &lt;yes or no&gt;activation du prefetch. Si un requête est faite lorsque la tll expire dans moins de 10% du temps qu'il lui est imparti, le cache se mettra à jour aussitôt après avoir répondu à la requête.<text:span text:style-name="Strong_20_Emphasis">Par défaut : no</text:span>.num-threads: &lt;number&gt;Le nombre de threads à créer pour servir les clients. Utilisez 1 pour pas de threading.msg-cache-slabs: &lt;number&gt;rrset-cache-slabs: &lt;number&gt;infra-cache-slabs: &lt;number&gt;key-cache-slabs: &lt;number&gt;Nombre de slabs à utiliser . Doit être une puissance de 2 du num-threads.rrset-cache-size: &lt;number&gt;msg-cache-size: &lt;number&gt;Taille du cache. A  plain number is in bytes, append 'k', 'm' or 'g' for kilobytes, megabytes or  gigabytes  (1024*1024  bytes  in  a megabyte).<text:span text:style-name="Strong_20_Emphasis">Par défaut : 4 mégaoctets</text:span>.so-rcvbuf: &lt;number&gt;Taille du buffer pour le port UPD en entrée. Évite la perte de message lors des requêtes<text:span text:style-name="Strong_20_Emphasis">Par défaut : 0</text:span> (utiliser la valeur système)private-address: &lt;IP address or subnet&gt;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By default all the local-data that  you  configured  is  allowed to, and you can specify additional names using private-domain.   No  private  addresses  are enabled  by default.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blocklists   as  they  use  that.   Adding  ::ffff:0:0/96  stops IPv4-mapped IPv6 addresses from bypassing the filter.unwanted-reply-threshold: &lt;number&gt;Si non nulles, les réponses indésirables ne sont pas seulement signalés dans les statistiques, mais aussi ajoutées à un total cumulé maintenu par thread. Quand le seuil est atteint, un avertissement est affiché et une action défensive est prise, le cache est vidé pour éviter l'empoissonnement DNS. Une valeur de 10000 est suggérée, la valeur par défaut est de 0 (service désactivé).<text:span text:style-name="Strong_20_Emphasis">Par défaut : 0 (désactivé)</text:span>.do-not-query-localhost: &lt;yes or no&gt;Interdire de répondre aux requêtes du localhost ?<text:span text:style-name="Strong_20_Emphasis">Par défaut : yes</text:span> (localhost est interdit)Si no, localhost est utilisable.val-clean-additional: &lt;yes or no&gt;Est-ce que cette section supplémentaire, doit être conservée intacte pour les données non-sécurisées ? Utile pour protéger les utilisateurs d'une validation de données potentiellement boguées. Toutes les données non signés dans la section supplémentaire seront retirés des messages sécurisés<text:span text:style-name="Strong_20_Emphasis">Par défaut : yes</text:span>.chroot: &lt;directory&gt;If chroot is enabled, you should pass the configfile  (from  the commandline)  as  a  full path from the original root. After the chroot has been performed the now defunct portion of the  config file  path  is  removed  to be able to reread the config after a reload.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he  pidfile can be either a relative path to the working directory, or an absolute path relative to the original root.  It  is written  just  prior  to  chroot  and dropping permissions. This allows the pidfile to be /var/run/unbound.pid and the chroot  to be /var/unbound, for example.Additionally,  unbound  may  need  to  access  /dev/random  (for entropy) from inside the chroot.If given a chroot is done to the given directory.The default is “/usr/local/etc/unbound”.If you give “” no chroot is performed.username: &lt;name&gt;If  given,  after  binding  the  port  the  user  privileges are dropped. Default is “unbound”. If you give username: “” no  user change is performed.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usr/local/etc/unbound”.  On Windows the string  “%EXECUTABLE%” tries to change to the directory that unbound.exe resides in.use-syslog: &lt;yes or no&gt;Sets unbound to send log messages to  the  syslogd,  using  syslog(3).   The  log  facility  LOG_DAEMON  is used, with identity “unbound”.  The logfile setting is overridden when use-syslog is turned on.<text:span text:style-name="Strong_20_Emphasis">The default is to log to syslog</text:span>.pidfile: &lt;filename&gt;The  process  id  is   written   to   the   file.Default   is “/usr/local/etc/unbound/unbound.pid”.  So, kill -HUP `cat /usr/local/etc/unbound/unbound.pid` triggers a reload, kill -TERM `cat /usr/local/etc/unbound/unbound.pid` gracefully terminates.root-hints: &lt;filename&gt;Read  the  root  hints from this file.Default is nothing, using builtin hints for the IN class. The file has the format of  zone files,  with  root  nameserver  names  and  addresses  only. The default may become outdated, when servers change,  therefore  it is good practice to use a root-hints file.</text:p></table:table-cell></table:table-row></table:table></draw:text-box></draw:frame></text:p>
      <text:p text:style-name="Text_20_body"><draw:frame draw:style-name="PluginODTAutoStyle_Frame_21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Voici un exemple commenté</text:p><text:p text:style-name="Preformatted_20_Text">server:<text:s text:c="2"/><text:line-break/><text:s text:c="2"/># Répondre aux requêtes DNS sur toutes les interfaces réseau.<text:line-break/><text:s text:c="2"/>interface: 0.0.0.0<text:line-break/><text:s text:c="2"/><text:line-break/><text:s text:c="2"/># plage adresses ip autorisées à consulter le serveur dns :<text:line-break/><text:s text:c="2"/># uniquement le réseau local<text:line-break/><text:s text:c="2"/>access-control: 192.168.0.0/24 allow<text:line-break/><text:s text:c="2"/><text:line-break/><text:s text:c="2"/># Ignorer la casse <text:line-break/><text:s text:c="2"/># HomeServer-DIY.net sera traduit en homeserver-diy.net et le serveur et communiquera la bonne IP<text:line-break/><text:s text:c="2"/>use-caps-for-id: yes<text:line-break/><text:s text:c="2"/><text:line-break/><text:s text:c="2"/># Renforcer la vie privée des adresses du LAN. Ne mettre que des adresses locales<text:line-break/><text:s text:c="2"/>private-address: 192.168.1.0/24</text:p></table:table-cell></table:table-row></table:table></draw:text-box></draw:frame></text:p>
      <text:p text:style-name="Text_20_body">Pour créer des DNS avec tous les sous-domaines, utiliser la directive <text:span text:style-name="Strong_20_Emphasis">redirect</text:span>.</text:p>
      <text:p text:style-name="Text_20_body">Exemple pour localhost :</text:p>
      <text:p text:style-name="Preformatted_20_Text">server:<text:line-break/><text:s text:c="4"/># zone *.localhost<text:line-break/><text:s text:c="4"/>local-zone: "localhost" redirect<text:line-break/><text:s text:c="4"/>local-data: "localhost A 127.0.0.1"</text:p>
      <text:p text:style-name="Text_20_body">Il génère tous les sous-domaines xxx.localhost, a.localhost, etc.</text:p>
      <text:h text:style-name="Heading_20_4" text:outline-level="4"><text:bookmark-start text:name="__RefHeading___serveur_dns_avec_declaration_automatique_des_sous-domaines_6"/><text:bookmark-start text:name="serveur_dns_avec_declaration_automatique_des_sous-domaines"/>Serveur DNS avec déclaration automatique des sous-domaines<text:bookmark-end text:name="__RefHeading___serveur_dns_avec_declaration_automatique_des_sous-domaines_6"/><text:bookmark-end text:name="serveur_dns_avec_declaration_automatique_des_sous-domaines"/></text:h>
      <text:p text:style-name="Text_20_body">Ouvrez avec les droits d'administration le fichier <text:span text:style-name="Strong_20_Emphasis">/etc/unbound/unbound.conf</text:span> pour le modifier comme voulu :</text:p>
      <text:p text:style-name="Text_20_body">Voici un exemple de fichier unbound.conf :</text:p>
      <text:p text:style-name="Text_20_body"><draw:frame draw:style-name="PluginODTAutoStyle_Frame_25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Nous créons ici des noms *.dev.com</text:p></table:table-cell></table:table-row></table:table></draw:text-box></draw:frame></text:p>
      <text:p text:style-name="Preformatted_20_Text">server:<text:line-break/><text:s text:c="4"/>verbosity: 1<text:line-break/><text:line-break/><text:s text:c="4"/>interface: 192.168.0.31<text:line-break/><text:line-break/><text:s text:c="4"/>access-control: 0.0.0.0/0 allow<text:line-break/><text:s text:c="4"/>chroot: ""<text:line-break/><text:line-break/><text:s text:c="4"/>logfile: "/var/log/unbound.log"<text:line-break/><text:s text:c="4"/>use-syslog: no<text:line-break/><text:line-break/><text:s text:c="4"/>local-zone: "dev.com." redirect<text:line-break/><text:s text:c="4"/>local-data: "dev.com. IN A 192.168.0.1"<text:line-break/><text:line-break/># Utilisation du DNS "normal" pour tout le reste (ici, celui de la box)<text:line-break/>forward-zone:<text:line-break/><text:s text:c="4"/>name: "."<text:line-break/><text:s text:c="4"/>forward-addr: 192.168.0.254</text:p>
      <text:p text:style-name="Text_20_body"><draw:frame draw:style-name="PluginODTAutoStyle_Frame_29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verbositydegré de précision des messagesinterface adresse réseau du serveur (il peut y avoir plusieurs lignes pour plusieurs adressesaccess-control:0.0.0.0/0 allowouverture à tout le mondelogfile:emplacement du fichier de loguse-syslog: nopour ne pas “pourrir” le sysloglocal-zone: la zone *.dev.comlocal-zone: “dev.com.” redirectcrée les redirectionslocal-data: “dev.com. IN A 192.168.0.1”IP de la machine qui sert ce domaine et ses sous-domainesforward-zone: Utilisation du DNS “normal” pour tout le restename: “.”pour tout le resteforward-addr: 192.168.0.254DNS de la box</text:p></table:table-cell></table:table-row></table:table></draw:text-box></draw:frame></text:p>
      <text:h text:style-name="Heading_20_4" text:outline-level="4"><text:bookmark-start text:name="__RefHeading___test_7"/><text:bookmark-start text:name="test"/>Test<text:bookmark-end text:name="__RefHeading___test_7"/><text:bookmark-end text:name="test"/></text:h>
      <text:p text:style-name="Text_20_body">Lancez :</text:p>
      <text:p text:style-name="Command Line Interface"><text:span text:style-name="PluginODTAutoStyle_span_33">...@...:~ $ </text:span><text:span text:style-name="PluginODTAutoStyle_span_34">unbound-checkconf</text:span></text:p>
      <text:h text:style-name="Heading_20_4" text:outline-level="4"><text:bookmark-start text:name="__RefHeading___exemples_8"/><text:bookmark-start text:name="exemples"/>Exemples<text:bookmark-end text:name="__RefHeading___exemples_8"/><text:bookmark-end text:name="exemples"/></text:h>
      <text:p text:style-name="Text_20_body">Exemple fourni avec le paquet</text:p>
      <text:p text:style-name="Preformatted_20_Text">server:<text:line-break/><text:s text:c="2"/># Les lignes suivantes concernent la configuration de unbound pour les<text:line-break/><text:s text:c="2"/># performance crypto DNSSEC en utilisant la clé des serveurs root<text:line-break/><text:s text:c="2"/>auto-trust-anchor-file: "/var/lib/unbound/root.key"<text:line-break/><text:s text:c="2"/><text:line-break/><text:s text:c="2"/># Activer les logs<text:line-break/><text:s text:c="2"/># verbosity: 1 (par défaut)<text:line-break/><text:s text:c="2"/><text:line-break/><text:s text:c="2"/>#Répondre aux requêtes DNS sur toutes les interfaces réseau.<text:line-break/><text:s text:c="2"/>interface: 0.0.0.0<text:line-break/><text:s text:c="2"/><text:line-break/><text:s text:c="2"/>#Port sur lequel sont fait les requêtes DNS<text:line-break/><text:s text:c="2"/>#port: 53 (par défaut)<text:line-break/><text:s text:c="2"/><text:line-break/><text:s text:c="2"/>#support de l'IPv4<text:line-break/><text:s text:c="2"/>#do-ip4: yes (par défaut)<text:line-break/><text:s text:c="2"/><text:line-break/><text:s text:c="2"/>#support de<text:s text:c="2"/>l'IPv6<text:line-break/><text:s text:c="2"/>do-ip6: no<text:line-break/><text:s text:c="2"/><text:line-break/><text:s text:c="2"/>#support udp<text:line-break/><text:s text:c="2"/>#do-udp: yes (par défaut)<text:line-break/><text:s text:c="2"/><text:line-break/><text:s text:c="2"/>#support tcp<text:line-break/><text:s text:c="2"/>#do-tcp: yes (par défaut)<text:line-break/><text:s text:c="2"/><text:line-break/><text:s text:c="2"/>#plages adresse ip autorisée à consulter le serveur dns<text:line-break/><text:s text:c="2"/>#access-control: 127.0.0.0/8 allow<text:line-break/><text:s text:c="2"/>#access-control: 192.168.1.0/24 allow<text:line-break/><text:s text:c="2"/>#access-control: 192.168.1.26<text:line-break/><text:s text:c="2"/><text:line-break/><text:s text:c="2"/>#plage ip comprise entre 192.168.0.0 et 192.168.255.255<text:line-break/><text:s text:c="2"/>access-control: 192.168.1.0/16 allow<text:line-break/><text:s text:c="2"/><text:line-break/><text:s text:c="2"/>#emplacement du fichier indiquant les infos pour consulter les serveurs DNS root<text:line-break/><text:s text:c="2"/>#fichier à télécharger là à cette adresse: ftp://FTP.INTERNIC.NET/domain/named.cache<text:line-break/><text:s text:c="2"/>root-hints: "/var/lib/unbound/root.hints"<text:line-break/><text:s text:c="2"/><text:line-break/><text:s text:c="2"/>#Cacher les infos sur le serveur DNS<text:line-break/><text:s text:c="2"/>hide-identity: yes<text:line-break/><text:s text:c="2"/>hide-version: yes<text:line-break/><text:s text:c="2"/><text:line-break/><text:s text:c="2"/>#paramètre limitant l'usurpation de DNS<text:line-break/><text:s text:c="2"/>harden-glue: yes<text:line-break/><text:s text:c="2"/><text:line-break/><text:s text:c="2"/>#Requérir les infos DNSSEC pour les zones de confiance<text:line-break/><text:s text:c="2"/>harden-dnssec-stripped: yes<text:line-break/><text:s text:c="2"/><text:line-break/><text:s text:c="2"/>#Options permettant de ne pas prendre la casse en compte lors des requêtes d'url. <text:line-break/><text:s text:c="2"/>#HomeServer-DIY.net sera traduit en homeserver-diy.net par le serveur et il communiquera la bonne IP<text:line-break/><text:s text:c="2"/><text:line-break/><text:s text:c="2"/>use-caps-for-id: yes<text:line-break/><text:s text:c="2"/><text:line-break/><text:s text:c="2"/>#valeur mini de la TTL en secondes. Ne pas dépasser 1h<text:line-break/><text:s text:c="2"/>cache-min-ttl: 3600<text:line-break/><text:s text:c="2"/><text:line-break/><text:s text:c="2"/>#valeur max de la TTL en secondes.<text:line-break/><text:s text:c="2"/>cache-max-ttl: 86400<text:line-break/><text:s text:c="2"/><text:line-break/><text:s text:c="2"/>#activation du prefetch. Si un requête est faite lorsque la tll expire dans moins de 10% du temps qu'il lui est imparti<text:line-break/><text:s text:c="2"/>#le cache se mettra à jour aussitôt après avoir répondu à la requête.<text:line-break/><text:s text:c="2"/>prefetch: yes<text:line-break/><text:s text:c="2"/><text:line-break/><text:s text:c="2"/>#nombre de core du serveur dns<text:line-break/><text:s text:c="2"/>num-threads: 2<text:line-break/><text:s text:c="2"/><text:line-break/><text:s text:c="2"/>## Tweaks et optimisations du cache<text:line-break/><text:s text:c="2"/>#Nombre de slabs à utiliser . Doit être une puissance de 2 du num-threads.<text:line-break/><text:s text:c="2"/>msg-cache-slabs: 8<text:line-break/><text:s text:c="2"/>rrset-cache-slabs: 8<text:line-break/><text:s text:c="2"/>infra-cache-slabs: 8<text:line-break/><text:s text:c="2"/>key-cache-slabs: 8<text:line-break/><text:s text:c="2"/><text:line-break/><text:s text:c="2"/>#Réglage de la taille du cache en Mo:<text:line-break/><text:s text:c="2"/>rrset-cache-size: 51m<text:line-break/><text:s text:c="2"/>msg-cache-size: 25m<text:line-break/><text:s text:c="2"/><text:line-break/><text:s text:c="2"/>#Taille du buffer pour le port UPD en entrée. Evite la perte de message lors des requêtes<text:line-break/><text:s text:c="2"/>so-rcvbuf: 1m<text:line-break/><text:s text:c="2"/><text:line-break/><text:s text:c="2"/>#Renforcer la vie privée des adresses du LAN. Ne mettre que des adresses locales<text:line-break/><text:s text:c="2"/>private-address: 192.168.1.0/24<text:line-break/><text:s text:c="2"/><text:line-break/><text:s text:c="2"/>#Si non nulles, les réponses indésirables ne sont pas seulement signalés dans les statistiques, <text:line-break/><text:s text:c="2"/>#mais aussi ajoutées à un total cumulé maintenu par thread. <text:line-break/><text:s text:c="2"/>#Si elle atteint le seuil, un avertissement est affiché et une action défensive est prise, le cache est vidé pour éviter l'empoissonnement DNS. <text:line-break/><text:s text:c="2"/>#Une valeur de 10000 est suggérée, la valeur par défaut est de 0 (service désactivé).<text:line-break/><text:s text:c="2"/>unwanted-reply-threshold: 10000<text:line-break/><text:s text:c="2"/><text:line-break/><text:s text:c="2"/>#Autorisé à répondre aux requêtes du localhost<text:line-break/><text:s text:c="2"/>do-not-query-localhost: no<text:line-break/><text:s text:c="2"/><text:line-break/><text:s text:c="2"/>#Emplacement du fichier root.key pour utilisation de DNSSEC<text:line-break/><text:s text:c="2"/>#auto-trust-anchor-file: "/var/lib/unbound/root.key"<text:line-break/><text:s text:c="2"/># Est-ce que cette section supplémentaire, doit être conservée intacte pour les données non-sécurisées<text:line-break/><text:s text:c="2"/># Utile pour protéger les utilisateurs d'une validation de données potentiellement boguées<text:line-break/><text:s text:c="2"/># Toutes les données non signés dans la section supplémentaire seront retirés des messages sécurisés<text:line-break/><text:s text:c="2"/>val-clean-additional: yes</text:p>
      <text:p text:style-name="Text_20_body">Conf de Korben, Voir : <text:a xlink:type="simple" xlink:href="http://korben.info/installer-unbound-serveur-dns-sous-linux.html" text:style-name="Internet_20_link" text:visited-style-name="Visited_20_Internet_20_Link">http://korben.info/installer-unbound-serveur-dns-sous-linux.html</text:a></text:p>
      <text:p text:style-name="Preformatted_20_Text">server:<text:line-break/><text:s text:c="2"/>#verbosity: 1<text:line-break/><text:s text:c="2"/>interface: 0.0.0.0<text:line-break/><text:s text:c="2"/>#port: 53<text:line-break/><text:s text:c="2"/>#do-ip4: yes<text:line-break/><text:s text:c="2"/>#do-ip6: yes<text:line-break/><text:s text:c="2"/>#do-udp: yes<text:line-break/><text:s text:c="2"/>#do-tcp: yes<text:line-break/><text:s text:c="2"/>do-daemonize: yes<text:line-break/><text:s text:c="2"/>access-control: 0.0.0.0/0 allow<text:line-break/><text:s text:c="2"/>#access-control: 0.0.0.0/0 refuse<text:line-break/><text:s text:c="2"/>#access-control: 127.0.0.0/8 allow<text:line-break/><text:s text:c="2"/>chroot: "/var/unbound"<text:line-break/><text:s text:c="2"/>username: "unbound"<text:line-break/><text:s text:c="2"/>directory: "/var/unbound"<text:line-break/><text:s text:c="2"/>use-syslog: yes<text:line-break/><text:s text:c="2"/>pidfile: "/var/run/unbound.pid"<text:line-break/><text:s text:c="2"/>root-hints: "/var/unbound/named.cache"</text:p>
      <text:p text:style-name="Text_20_body">avec un utilisateur dédié créé par :</text:p>
      <text:p text:style-name="Preformatted_20_Text">sudo groupadd unbound<text:line-break/>sudo useradd -d /var/unbound -m -g unbound -s /bin/false unbound</text:p>
      <text:p text:style-name="Text_20_body">Le répertoire /var/unbound sera utilisé par Unbound et contiendra les fichiers de config.</text:p>
      <text:p text:style-name="Text_20_body">Bloquer les pubs sur internet</text:p>
      <text:p text:style-name="Text_20_body">De nombreuses pages web contiennent du code qui affiche des pubs en s'appuyant sur les noms de domaines des régies publicitaires de google, yahoo etc. Lors du chargement de la page, votre ordinateur fera donc une requête DNS pour résoudre les domaines de ces régies.</text:p>
      <text:p text:style-name="Text_20_body">Pour bloquer ces pubs, il suffit de configurer <text:span text:style-name="Strong_20_Emphasis">unbound</text:span> pour qu'il retourne une adresse IP non attribuée du réseau local. Mais celle du localhost de l'exemple fonctionne aussi très bien. Voici ce qu'il suffit d'ajouter à la fin du fichier unbound.conf:</text:p>
      <text:p text:style-name="Preformatted_20_Text"><text:s text:c="2"/>local-zone: "doubleclick.net" redirect<text:line-break/><text:s text:c="2"/>local-data: "doubleclick.net A 127.0.0.1"<text:line-break/><text:s text:c="2"/>local-zone: "googlesyndication.com" redirect<text:line-break/><text:s text:c="2"/>local-data: "googlesyndication.com A 127.0.0.1"<text:line-break/><text:s text:c="2"/>local-zone: "googleadservices.com" redirect<text:line-break/><text:s text:c="2"/>local-data: "googleadservices.com A 127.0.0.1"<text:line-break/><text:s text:c="2"/>local-zone: "google-analytics.com" redirect<text:line-break/><text:s text:c="2"/>local-data: "google-analytics.com A 127.0.0.1"<text:line-break/><text:s text:c="2"/>local-zone: "ads.youtube.com" redirect<text:line-break/><text:s text:c="2"/>local-data: "ads.youtube.com A 127.0.0.1"<text:line-break/><text:s text:c="2"/>local-zone: "adserver.yahoo.com" redirect<text:line-break/><text:s text:c="2"/>local-data: "adserver.yahoo.com A 127.0.0.1"</text:p>
      <text:p text:style-name="Text_20_body">Cette liste n'est pas exhaustive ; le fichier suivant contient un grand nombre de domaines utilisés par un grande nombre de régies publicitaires : <text:a xlink:type="simple" xlink:href="https://homeserver-diy.net/wiki/index.php?title=Fichier:Regies_pub.odt" text:style-name="Internet_20_link" text:visited-style-name="Visited_20_Internet_20_Link">Regies pub.odt</text:a></text:p>
      <text:h text:style-name="Heading_20_3" text:outline-level="3"><text:bookmark-start text:name="__RefHeading___sous_windows_9"/><text:bookmark-start text:name="sous_windows"/>Sous Windows<text:bookmark-end text:name="__RefHeading___sous_windows_9"/><text:bookmark-end text:name="sous_windows"/></text:h>
      <text:p text:style-name="Text_20_body">La configuration se fait en éditant le fichier <text:span text:style-name="Strong_20_Emphasis">C:\Program Files\Unbound\unbound.conf</text:span>.</text:p>
      <text:p text:style-name="Text_20_body">A ce même endroit se trouve un fichier exemple <text:span text:style-name="Strong_20_Emphasis">C:\Program Files\Unbound\example.conf</text:span> que l'on peut recopier en le renommant <text:span text:style-name="Strong_20_Emphasis">unbound.conf</text:span> pour partir de cette base.</text:p>
      <text:h text:style-name="Heading_20_2" text:outline-level="2"><text:bookmark-start text:name="__RefHeading___utilisation_10"/><text:bookmark-start text:name="utilisation"/>Utilisation<text:bookmark-end text:name="__RefHeading___utilisation_10"/><text:bookmark-end text:name="utilisation"/></text:h>
      <text:h text:style-name="Heading_20_3" text:outline-level="3"><text:bookmark-start text:name="__RefHeading___sous_ubuntu_11"/><text:bookmark-start text:name="sous_ubuntu"/>Sous ubuntu<text:bookmark-end text:name="__RefHeading___sous_ubuntu_11"/><text:bookmark-end text:name="sous_ubuntu"/></text:h>
      <text:h text:style-name="Heading_20_4" text:outline-level="4"><text:bookmark-start text:name="__RefHeading___controle_12"/><text:bookmark-start text:name="controle"/>Contrôle<text:bookmark-end text:name="__RefHeading___controle_12"/><text:bookmark-end text:name="controle"/></text:h>
      <text:p text:style-name="Text_20_body"><text:span text:style-name="Strong_20_Emphasis">Relancer le service</text:span> :</text:p>
      <text:p text:style-name="Command Line Interface"><text:span text:style-name="PluginODTAutoStyle_span_35">...@...:~ $ </text:span><text:span text:style-name="PluginODTAutoStyle_span_36">sudo service unbound restart</text:span></text:p>
      <text:p text:style-name="Text_20_body">Démarrer <text:span text:style-name="Strong_20_Emphasis">unbound</text:span> :</text:p>
      <text:p text:style-name="Command Line Interface"><text:span text:style-name="PluginODTAutoStyle_span_37">...@...:~ $ </text:span><text:span text:style-name="PluginODTAutoStyle_span_38">sudo systemctl start unbound</text:span></text:p>
      <text:p text:style-name="Text_20_body">Arrêter <text:span text:style-name="Strong_20_Emphasis">unbound</text:span> :</text:p>
      <text:p text:style-name="Command Line Interface"><text:span text:style-name="PluginODTAutoStyle_span_39">...@...:~ $ </text:span><text:span text:style-name="PluginODTAutoStyle_span_40">sudo systemctl stop unbound</text:span></text:p>
      <text:p text:style-name="Text_20_body">Redémarrer <text:span text:style-name="Strong_20_Emphasis">unbound</text:span> :</text:p>
      <text:p text:style-name="Command Line Interface"><text:span text:style-name="PluginODTAutoStyle_span_41">...@...:~ $ </text:span><text:span text:style-name="PluginODTAutoStyle_span_42">sudo systemctl restart unbound</text:span></text:p>
      <text:p text:style-name="Text_20_body">Connaître l'état d'<text:span text:style-name="Strong_20_Emphasis">unbound</text:span> :</text:p>
      <text:p text:style-name="Command Line Interface"><text:span text:style-name="PluginODTAutoStyle_span_43">...@...:~ $ </text:span><text:span text:style-name="PluginODTAutoStyle_span_44">sudo systemctl status unbound</text:span></text:p>
      <text:h text:style-name="Heading_20_3" text:outline-level="3"><text:bookmark-start text:name="__RefHeading___sous_windows_13"/><text:bookmark-start text:name="sous_windows1"/>Sous Windows<text:bookmark-end text:name="__RefHeading___sous_windows_13"/><text:bookmark-end text:name="sous_windows1"/></text:h>
      <text:h text:style-name="Heading_20_3" text:outline-level="3"><text:bookmark-start text:name="__RefHeading___utilisation_depuis_les_autres_machines_14"/><text:bookmark-start text:name="utilisation_depuis_les_autres_machines"/>Utilisation depuis les autres machines<text:bookmark-end text:name="__RefHeading___utilisation_depuis_les_autres_machines_14"/><text:bookmark-end text:name="utilisation_depuis_les_autres_machines"/></text:h>
      <text:p text:style-name="Text_20_body">Le plus simple est d'utiliser le protocole DHCP : déclarez sur votre box l'adresse de votre serveur hébergeant unbound pour que toutes vos machines utilisent ce nouveau service auto-hébergé:
<draw:frame draw:style-name="mediacenter" draw:name="0" text:anchor-type="paragraph" draw:z-index="0" svg:width="10.583333333333cm" svg:height="7.4897435897436cm"><draw:image xlink:href="Pictures/c933902190728dda968c9cba345639de.png" xlink:type="simple" xlink:show="embed" xlink:actuate="onLoad"/></draw:frame></text:p>
      <text:h text:style-name="Heading_20_2" text:outline-level="2"><text:bookmark-start text:name="__RefHeading___desinstallation_15"/><text:bookmark-start text:name="desinstallation"/>Désinstallation<text:bookmark-end text:name="__RefHeading___desinstallation_15"/><text:bookmark-end text:name="desinstallation"/></text:h>
      <text:p text:style-name="Text_20_body">Pour supprimer cette application, il suffit de supprimer son paquet :</text:p>
      <text:p text:style-name="Command Line Interface"><text:span text:style-name="PluginODTAutoStyle_span_45">...@...:~ $ </text:span><text:span text:style-name="PluginODTAutoStyle_span_46">sudo apt-get remove unbound</text:span></text:p>
      <text:p text:style-name="Text_20_body">ou pour effacer tout :</text:p>
      <text:p text:style-name="Command Line Interface"><text:span text:style-name="PluginODTAutoStyle_span_47">...@...:~ $ </text:span><text:span text:style-name="PluginODTAutoStyle_span_48">sudo apt-get purge unbound</text:span></text:p>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unbound.net/documentation/unbound-windows-manual-01.pdf" text:style-name="Internet_20_link" text:visited-style-name="Visited_20_Internet_20_Link">manuel (pdf)</text:a><text:span text:style-name="Strong_20_Emphasis">(fr)</text:span> doc ubuntu : <text:a xlink:type="simple" xlink:href="https://doc.ubuntu-fr.org/unbound" text:style-name="Internet_20_link" text:visited-style-name="Visited_20_Internet_20_Link">https://doc.ubuntu-fr.org/unbound</text:a><text:span text:style-name="Strong_20_Emphasis">(fr)</text:span> <text:a xlink:type="simple" xlink:href="https://techarea.fr/creer-resolveur-dns-unbound-debian/" text:style-name="Internet_20_link" text:visited-style-name="Visited_20_Internet_20_Link">https://techarea.fr/creer-resolveur-dns-unbound-debian/</text:a><text:span text:style-name="Strong_20_Emphasis">(fr)</text:span> <text:a xlink:type="simple" xlink:href="https://memo-linux.com/debian-installer-le-serveur-dns-unbound/" text:style-name="Internet_20_link" text:visited-style-name="Visited_20_Internet_20_Link">https://memo-linux.com/debian-installer-le-serveur-dns-unbound/</text:a><text:span text:style-name="Strong_20_Emphasis">(en)</text:span> <text:a xlink:type="simple" xlink:href="http://blog.loicg.net/developpement-web/dns-local-virtualdocumentroot/" text:style-name="Internet_20_link" text:visited-style-name="Visited_20_Internet_20_Link">http://blog.loicg.net/developpement-web/dns-local-virtualdocumentroot/</text:a><text:span text:style-name="Strong_20_Emphasis">(en)</text:span> site officiel : <text:a xlink:type="simple" xlink:href="http://unbound.net/" text:style-name="Internet_20_link" text:visited-style-name="Visited_20_Internet_20_Link">http://unbound.net/</text:a><text:span text:style-name="Strong_20_Emphasis">(en)</text:span> page de man unbound : <text:a xlink:type="simple" xlink:href="https://www.unbound.net/documentation/unbound.html" text:style-name="Internet_20_link" text:visited-style-name="Visited_20_Internet_20_Link">https://www.unbound.net/documentation/unbound.html</text:a><text:span text:style-name="Strong_20_Emphasis">(en)</text:span> page de man unbound.conf : <text:a xlink:type="simple" xlink:href="https://www.unbound.net/documentation/unbound.conf.html" text:style-name="Internet_20_link" text:visited-style-name="Visited_20_Internet_20_Link">https://www.unbound.net/documentation/unbound.conf.html</text:a><text:span text:style-name="Strong_20_Emphasis">(fr)</text:span> <text:a xlink:type="simple" xlink:href="https://nfrappe.fr/doc-0/doku.php?id=logiciel:internet:unbound:config:start1" text:style-name="Internet_20_link" text:visited-style-name="Visited_20_Internet_20_Link">unbound.conf(5) - page de man</text:a><text:span text:style-name="Strong_20_Emphasis">(en)</text:span> tutoriel <text:a xlink:type="simple" xlink:href="https://calomel.org/unbound_dns.html" text:style-name="Internet_20_link" text:visited-style-name="Visited_20_Internet_20_Link">https://calomel.org/unbound_dns.html</text:a></text:p>
      <text:p text:style-name="Horizontal_20_Line"/>
      <text:p text:style-name="Text_20_body"><text:span text:style-name="Emphasis">Basé sur « <text:a xlink:type="simple" xlink:href="http://unbound.net/documentation/unbound-windows-manual-01.pdf" text:style-name="Internet_20_link" text:visited-style-name="Visited_20_Internet_20_Link">manuel</text:a> » par unboun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7:42</meta:creation-date>
    <dc:creator>Generated</dc:creator>
    <dc:date>2026-08-24T05::47:42</dc:date>
    <dc:language>en-US</dc:language>
    <meta:editing-cycles>1</meta:editing-cycles>
    <meta:editing-duration>PT0S</meta:editing-duration>
    <dc:title>logiciel:internet:unbound:start</dc:title>
  </office:meta>
</office:document-meta>
</file>