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teamviewer:start"/><text:bookmark-start text:name="__RefHeading___teamviewerle_support_a_distance_1"/><text:bookmark-start text:name="teamviewerle_support_a_distance"/>Teamviewer : le support à distance<text:bookmark-end text:name="__RefHeading___teamviewerle_support_a_distance_1"/><text:bookmark-end text:name="teamviewerle_support_a_distanc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Téléchargez et placez TeamViewer QuickSupport sur le bureau</text:span> :</text:p>
      <text:p text:style-name="Text_20_body"><text:span text:style-name="Strong_20_Emphasis">Allez sur le site de Teamviewer</text:span> en cliquant sur <text:a xlink:type="simple" xlink:href="https://download.teamviewer.com" text:style-name="Internet_20_link" text:visited-style-name="Visited_20_Internet_20_Link">https://download.teamviewer.com</text:a><text:span text:style-name="Strong_20_Emphasis">Cliquez sur le bouton correspondant à votre système</text:span> <text:note text:id="ftn0" text:note-class="footnote"><text:note-citation text:label="1)">1)</text:note-citation><text:note-body><text:p text:style-name="Text_20_body">Windows, Mac, Linux, etc.</text:p></text:note-body></text:note> en haut de la page<text:span text:style-name="Strong_20_Emphasis">Paragraphe TeamViewer QuickSupport</text:span> en bas de la page : <text:span text:style-name="Strong_20_Emphasis">cliquez sur le bouton <text:span text:style-name="Plugin_Keyboard___keyboard">Téléchargez QuickSupport</text:span></text:span> et <text:span text:style-name="Strong_20_Emphasis">Enregistrez le fichier sur le bureau</text:span> (si cela n'a pas été demandé, déplacez <text:note text:id="ftn1" text:note-class="footnote"><text:note-citation text:label="2)">2)</text:note-citation><text:note-body><text:p text:style-name="Text_20_body">copiez-collez ou glissez-déplacez</text:p></text:note-body></text:note> vers le bureau le fichier qui se trouve dans le dossier Téléchargements)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double-cliquez sur le fichier sur le bureauet donnez à votre agent de support l’ID et le mot de passe fournis.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ww.teamviewer.com/fr/" text:style-name="Internet_20_link" text:visited-style-name="Visited_20_Internet_20_Link">https://www.teamviewer.com/fr/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5::14:14</meta:creation-date>
    <dc:creator>Generated</dc:creator>
    <dc:date>2026-08-24T05::14:14</dc:date>
    <dc:language>en-US</dc:language>
    <meta:editing-cycles>1</meta:editing-cycles>
    <meta:editing-duration>PT0S</meta:editing-duration>
    <dc:title>logiciel:internet:teamviewer:start</dc:title>
  </office:meta>
</office:document-meta>
</file>