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b23d22deeee1f78145b52c142a842e.png"/>
  <manifest:file-entry manifest:media-type="image/png" manifest:full-path="Pictures/5748d9bc6d874a9f64b01c01b22cb0ab.png"/>
  <manifest:file-entry manifest:media-type="image/png" manifest:full-path="Pictures/002eca4bf5e9a016403011efabfed8dd.png"/>
  <manifest:file-entry manifest:media-type="image/png" manifest:full-path="Pictures/a8482603757ebf863b9dcfc4b6bb4aaf.png"/>
  <manifest:file-entry manifest:media-type="image/png" manifest:full-path="Pictures/4e99ed0c0c16555539dd0298a8860eaa.png"/>
  <manifest:file-entry manifest:media-type="image/png" manifest:full-path="Pictures/7c606c1c4d7b566cb1990f174dea22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spip:start"/><text:bookmark-start text:name="__RefHeading___spipcreation_d_un_site_internet_avec_spip_1"/><text:bookmark-start text:name="spipcreation_d_un_site_internet_avec_spip"/>Spip : création d'un site internet avec Spip<text:bookmark-end text:name="__RefHeading___spipcreation_d_un_site_internet_avec_spip_1"/><text:bookmark-end text:name="spipcreation_d_un_site_internet_avec_spi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Serveur Apache ou compatible (versions supérieures à la 1.2x)PHP 5.1.0 minimumune base de données : <text:span text:style-name="Strong_20_Emphasis">Mysql</text:span>, SQLite3, <text:span text:style-name="Strong_20_Emphasis">Postgresql</text:span> …GD2 (plus Freetype pour les filtresle fichier <text:span text:style-name="Strong_20_Emphasis">spip_loader.php</text:span> récupéré  sur <text:a xlink:type="simple" xlink:href="http://www.spip.net/fr_download" text:style-name="Internet_20_link" text:visited-style-name="Visited_20_Internet_20_Link">http://www.spip.net/fr_download</text:a> : (paragraphe «installation automatique», un clic droit sur le bouton <text:span text:style-name="Plugin_Keyboard___keyboard">Télécharger</text:span> et choisir «Enregistrer la cible du lien sous…»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vec un logiciel FTP (comme Filezilla), téléverser le fichier dans le répertoire où vous voulez installer SPIP <text:note text:id="ftn0" text:note-class="footnote"><text:note-citation text:label="1)">1)</text:note-citation><text:note-body><text:p text:style-name="Text_20_body">que vous aurez créé</text:p></text:note-body></text:note>, par exemple dans <text:span text:style-name="Strong_20_Emphasis">…/www/html/monsite</text:span>.</text:p>
      <text:p text:style-name="Text_20_body">Ensuite,</text:p>
      <text:p text:style-name="Text_20_body">Dans un navigateur, ouvrez ce répertoire (<text:a xlink:type="simple" xlink:href="http://monsite.tld/monsite" text:style-name="Internet_20_link" text:visited-style-name="Visited_20_Internet_20_Link">http://monsite.tld/monsite</text:a> par exemple) et cliquez sur le fichier d'installation <text:span text:style-name="Strong_20_Emphasis">spip_loader.php</text:span> :</text:p>
      <text:p text:style-name="Text_20_body"><draw:frame draw:style-name="mediacenter" draw:name="0" text:anchor-type="paragraph" draw:z-index="0" svg:width="10.583333333333cm" svg:height="3.6456726649529cm"><draw:image xlink:href="Pictures/16b23d22deeee1f78145b52c142a842e.png" xlink:type="simple" xlink:show="embed" xlink:actuate="onLoad"/></draw:frame></text:p>
      <text:p text:style-name="Text_20_body">Cliquez sur le bouton <text:span text:style-name="Plugin_Keyboard___keyboard">Commencer l'installation</text:span> :</text:p>
      <text:p text:style-name="Text_20_body"><draw:frame draw:style-name="mediacenter" draw:name="1" text:anchor-type="paragraph" draw:z-index="1" svg:width="10.583333333333cm" svg:height="6.5053516819572cm"><draw:image xlink:href="Pictures/5748d9bc6d874a9f64b01c01b22cb0ab.png" xlink:type="simple" xlink:show="embed" xlink:actuate="onLoad"/></draw:frame></text:p>
      <text:p text:style-name="Text_20_body">Sélectionnez la langue et cliquez sur <text:span text:style-name="Plugin_Keyboard___keyboard">Suivant</text:span> :</text:p>
      <text:p text:style-name="Text_20_body"><draw:frame draw:style-name="mediacenter" draw:name="2" text:anchor-type="paragraph" draw:z-index="2" svg:width="10.583333333333cm" svg:height="8.4773749297358cm"><draw:image xlink:href="Pictures/002eca4bf5e9a016403011efabfed8dd.png" xlink:type="simple" xlink:show="embed" xlink:actuate="onLoad"/></draw:frame></text:p>
      <text:p text:style-name="Text_20_body">Renseignez l'adresse, le login et le mot de passe de MySQL et appuyez sur <text:span text:style-name="Plugin_Keyboard___keyboard">Suivant</text:span> :</text:p>
      <text:p text:style-name="Text_20_body"><draw:frame draw:style-name="mediacenter" draw:name="3" text:anchor-type="paragraph" draw:z-index="3" svg:width="10.583333333333cm" svg:height="15.113931190073cm"><draw:image xlink:href="Pictures/a8482603757ebf863b9dcfc4b6bb4aaf.png" xlink:type="simple" xlink:show="embed" xlink:actuate="onLoad"/></draw:frame></text:p>
      <text:p text:style-name="Text_20_body">Créez une base de données, nommez-la et appuyez sur <text:span text:style-name="Plugin_Keyboard___keyboard">Suivant</text:span> :</text:p>
      <text:p text:style-name="Text_20_body"><draw:frame draw:style-name="mediacenter" draw:name="4" text:anchor-type="paragraph" draw:z-index="4" svg:width="10.583333333333cm" svg:height="13.000846023689cm"><draw:image xlink:href="Pictures/4e99ed0c0c16555539dd0298a8860eaa.png" xlink:type="simple" xlink:show="embed" xlink:actuate="onLoad"/></draw:frame></text:p>
      <text:p text:style-name="Text_20_body">Renseignez vos informations personnelles et appuyez sur <text:span text:style-name="Plugin_Keyboard___keyboard">Suivant</text:span> :</text:p>
      <text:p text:style-name="Text_20_body"><draw:frame draw:style-name="mediacenter" draw:name="5" text:anchor-type="paragraph" draw:z-index="5" svg:width="10.583333333333cm" svg:height="14.934856175973cm"><draw:image xlink:href="Pictures/7c606c1c4d7b566cb1990f174dea22db.png" xlink:type="simple" xlink:show="embed" xlink:actuate="onLoad"/></draw:frame></text:p>
      <text:p text:style-name="Text_20_body">C'est terminé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spip.net" text:style-name="Internet_20_link" text:visited-style-name="Visited_20_Internet_20_Link">https://www.spip.net</text:a><text:span text:style-name="Strong_20_Emphasis">(fr)</text:span> <text:a xlink:type="simple" xlink:href="http://www.spippourlesnuls.fr/?un-site-en-spip-en-15mn-c-est,174" text:style-name="Internet_20_link" text:visited-style-name="Visited_20_Internet_20_Link">http://www.spippourlesnuls.fr/?un-site-en-spip-en-15mn-c-est,174</text:a></text:p>
      <text:p text:style-name="Horizontal_20_Line"/>
      <text:p text:style-name="Text_20_body"><text:span text:style-name="Emphasis">Basé sur <text:a xlink:type="simple" xlink:href="http://www.spippourlesnuls.fr/?un-site-en-spip-en-15mn-c-est,174" text:style-name="Internet_20_link" text:visited-style-name="Visited_20_Internet_20_Link">http://www.spippourlesnuls.fr/?un-site-en-spip-en-15mn-c-est,174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18</meta:creation-date>
    <dc:creator>Generated</dc:creator>
    <dc:date>2026-08-24T03::17:18</dc:date>
    <dc:language>en-US</dc:language>
    <meta:editing-cycles>1</meta:editing-cycles>
    <meta:editing-duration>PT0S</meta:editing-duration>
    <dc:title>logiciel:internet:spip:start</dc:title>
  </office:meta>
</office:document-meta>
</file>