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92bbb5a48be3717d7cb904cf4e153c.png"/>
  <manifest:file-entry manifest:media-type="image/png" manifest:full-path="Pictures/8bfa907627ea5d6240ea84acd89676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shaarli:start"/><text:bookmark-start text:name="__RefHeading___shaarli_1"/><text:bookmark-start text:name="shaarli"/>Shaarli<text:bookmark-end text:name="__RefHeading___shaarli_1"/><text:bookmark-end text:name="shaarli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Téléchargez le fichier zip de la dernière version (choisissez la version full), en bas de la page <text:a xlink:type="simple" xlink:href="https://github.com/shaarli/Shaarli/releases/latest" text:style-name="Internet_20_link" text:visited-style-name="Visited_20_Internet_20_Link">https://github.com/shaarli/Shaarli/releases/latest</text:a> :</text:p>
      <text:p text:style-name="Text_20_body"><draw:frame draw:style-name="mediacenter" draw:name="0" text:anchor-type="paragraph" draw:z-index="0" svg:width="6.1647916666667cm" style:rel-width="100%" svg:height="4.365625cm" style:rel-height="scale"><draw:image xlink:href="Pictures/5f92bbb5a48be3717d7cb904cf4e153c.png" xlink:type="simple" xlink:show="embed" xlink:actuate="onLoad"/></draw:frame></text:p>
      <text:p text:style-name="Text_20_body">Décompressez l'archive, ce qui donne le répertoire <text:span text:style-name="Strong_20_Emphasis">Shaarli</text:span> ; renommez-le, par exemple <text:span text:style-name="Strong_20_Emphasis">liens</text:span> et envoyez, via FTP, ce répertoire <text:span text:style-name="Strong_20_Emphasis">liens</text:span> sur votre serveur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Lancez l'adresse <text:a xlink:type="simple" xlink:href="http://votre_serveur.tld/liens" text:style-name="Internet_20_link" text:visited-style-name="Visited_20_Internet_20_Link">http://votre_serveur.tld/liens</text:a> et renseignez les informations pour la première utilisation :</text:p>
      <text:p text:style-name="Text_20_body"><draw:frame draw:style-name="mediacenter" draw:name="1" text:anchor-type="paragraph" draw:z-index="1" svg:width="15.875cm" svg:height="6.2485385814497cm"><draw:image xlink:href="Pictures/8bfa907627ea5d6240ea84acd896760b.png" xlink:type="simple" xlink:show="embed" xlink:actuate="onLoad"/></draw:frame></text:p>
      <text:p text:style-name="Text_20_body">La suite se passe de commentaire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www.document_source.com" text:style-name="Internet_20_link" text:visited-style-name="Visited_20_Internet_20_Link">TitreArticleOriginal</text:a> » par Auteur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22::47:51</meta:creation-date>
    <dc:creator>Generated</dc:creator>
    <dc:date>2026-08-23T22::47:51</dc:date>
    <dc:language>en-US</dc:language>
    <meta:editing-cycles>1</meta:editing-cycles>
    <meta:editing-duration>PT0S</meta:editing-duration>
    <dc:title>logiciel:internet:shaarli:start</dc:title>
  </office:meta>
</office:document-meta>
</file>