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61032274161b57f02867e39462f2e1.png"/>
  <manifest:file-entry manifest:media-type="image/png" manifest:full-path="Pictures/43c4135bdee9468ad685c5e2fff81002.png"/>
  <manifest:file-entry manifest:media-type="image/png" manifest:full-path="Pictures/611df42d389ce1218aa581088c8b6e60.png"/>
  <manifest:file-entry manifest:media-type="image/png" manifest:full-path="Pictures/d5341307efe3a0b13925c23f327bc877.png"/>
  <manifest:file-entry manifest:media-type="image/png" manifest:full-path="Pictures/b1d1b3db592a2e86cde0a5a6fae764ba.png"/>
  <manifest:file-entry manifest:media-type="image/png" manifest:full-path="Pictures/f306f0a0613eeacb6356ec429ca6ebb2.png"/>
  <manifest:file-entry manifest:media-type="image/png" manifest:full-path="Pictures/db1d4e74af7f6104ba3b765fdd887118.png"/>
  <manifest:file-entry manifest:media-type="image/png" manifest:full-path="Pictures/db8cb9dfd8c22c1ba2fc93a4b702e2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owncloud:start"/><text:bookmark-start text:name="__RefHeading___owncloudune_plateforme_de_services_en_ligne_de_stockage_et_partage_de_fichiers_1"/><text:bookmark-start text:name="owncloudune_plateforme_de_services_en_ligne_de_stockage_et_partage_de_fichiers"/>Owncloud : une plateforme de services en ligne de stockage et partage de fichiers<text:bookmark-end text:name="__RefHeading___owncloudune_plateforme_de_services_en_ligne_de_stockage_et_partage_de_fichiers_1"/><text:bookmark-end text:name="owncloudune_plateforme_de_services_en_ligne_de_stockage_et_partage_de_fichiers"/></text:h>
      <text:p text:style-name="Text_20_body">OwnCloud est un système libre de stockage et partage de fichiers, une alternative à DropBox par exemple.</text:p>
      <text:p text:style-name="Text_20_body">Dans notre exemple, nous allons créer un serveur de fichiers (ou serveur cloud) sur une Raspberry Pi.</text:p>
      <text:h text:style-name="Heading_20_2" text:outline-level="2"><text:bookmark-start text:name="__RefHeading___pre-requis_2"/><text:bookmark-start text:name="pre-requis"/>Pré-requis<text:bookmark-end text:name="__RefHeading___pre-requis_2"/><text:bookmark-end text:name="pre-requis"/></text:h>
      <text:p text:style-name="Text_20_body">un <text:span text:style-name="Strong_20_Emphasis">serveur HTTP</text:span> (LAMP / LEMP / LLMP / …), éventuellement sur un Raspberry Pi avec un disque dur externeAvoir repéré la <text:span text:style-name="Strong_20_Emphasis">version de php</text:span> installée :</text:p>
      <text:p text:style-name="Command Line Interface"><text:span text:style-name="PluginODTAutoStyle_span_1">pi@framboise4:~ $ </text:span><text:span text:style-name="PluginODTAutoStyle_span_2">php -version</text:span><text:line-break/><text:span text:style-name="PluginODTAutoStyle_span_3">PHP 7.3.27-1~deb10u1 (cli) (built: Feb 13 2021 16:31:40) ( NTS )</text:span><text:line-break/><text:span text:style-name="PluginODTAutoStyle_span_4">...</text:span></text:p>
      <text:p text:style-name="Text_20_body">Avoir installé les paquets <text:span text:style-name="Strong_20_Emphasis"><text:a xlink:type="simple" xlink:href="apt://php7.3-gd,php7.3-sqlite,sqlite" text:style-name="Internet_20_link" text:visited-style-name="Visited_20_Internet_20_Link">php7.3-gd,php7.3-sqlite,sqlite</text:a></text:span> ou en ligne de commande :</text:p>
      <text:p text:style-name="Command Line Interface"><text:span text:style-name="PluginODTAutoStyle_span_5">pi@framboise4:~ $ </text:span><text:span text:style-name="PluginODTAutoStyle_span_6">sudo apt install php7.3-{gd,sqlite} sqlit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ur la page <text:span text:style-name="Strong_20_Emphasis"><text:a xlink:type="simple" xlink:href="https://owncloud.com/fr/telecharger-le-serveur/" text:style-name="Internet_20_link" text:visited-style-name="Visited_20_Internet_20_Link">https://owncloud.com/fr/telecharger-le-serveur/</text:a></text:span>, paragraphe <text:span text:style-name="Strong_20_Emphasis">Installation source</text:span>,</text:p>
      <text:p text:style-name="Text_20_body">faites un clic droit sur <text:span text:style-name="Plugin_Keyboard___keyboard">Télécharger un fichier .ZIP</text:span> :<draw:frame draw:style-name="mediacenter" draw:name="0" text:anchor-type="paragraph" draw:z-index="0" svg:width="10.583333333333cm" svg:height="6.8198090692124cm"><draw:image xlink:href="Pictures/cc61032274161b57f02867e39462f2e1.png" xlink:type="simple" xlink:show="embed" xlink:actuate="onLoad"/></draw:frame>et cliquez sur <text:span text:style-name="Strong_20_Emphasis">copier l'adresse du lien</text:span>.</text:p>
      <text:h text:style-name="Heading_20_3" text:outline-level="3"><text:bookmark-start text:name="__RefHeading___via_ftp_4"/><text:bookmark-start text:name="via_ftp"/>Via FTP<text:bookmark-end text:name="__RefHeading___via_ftp_4"/><text:bookmark-end text:name="via_ftp"/></text:h>
      <text:p text:style-name="Text_20_body">Dans un terminal, placez-vous dans le dossier <text:span text:style-name="Strong_20_Emphasis">~/Téléchargements</text:span>, tapez <text:span text:style-name="Strong_20_Emphasis">wget</text:span> et collez (avec un clic droit) l’URL copiée :</text:p>
      <text:p text:style-name="Command Line Interface"><text:span text:style-name="PluginODTAutoStyle_span_7">...@...:~ $ </text:span><text:span text:style-name="PluginODTAutoStyle_span_8">cd ~/Téléchargements</text:span><text:line-break/><text:span text:style-name="PluginODTAutoStyle_span_9">...@...:~/Téléchargements$ </text:span><text:span text:style-name="PluginODTAutoStyle_span_10">wget https://download.owncloud.org/community/owncloud-complete-xxxxxxxx.zip</text:span></text:p>
      <text:p text:style-name="Text_20_body"><text:span text:style-name="Strong_20_Emphasis">Extrayez l'archive</text:span> :</text:p>
      <text:p text:style-name="Command Line Interface"><text:span text:style-name="PluginODTAutoStyle_span_11">...@...:~/Téléchargements$ </text:span><text:span text:style-name="PluginODTAutoStyle_span_12">unzip owncloud-complete-xxxxxxxx.zip</text:span></text:p>
      <text:p text:style-name="Text_20_body">Cela crée le répertoire <text:span text:style-name="Strong_20_Emphasis">~/Téléchargements/owncloud</text:span><text:span text:style-name="Strong_20_Emphasis">Via FTP, envoyez ce répertoire owncloud à la racine de l'hébergement</text:span>Renommez éventuellement le répertoire (par exemple <text:span text:style-name="Strong_20_Emphasis">owncloud → cloud</text:span>)Donnez les bonnes permissions au répertoire (ici : cloud) : propriétaire et groupe = www-data:www-data, droits = 770</text:p>
      <text:h text:style-name="Heading_20_3" text:outline-level="3"><text:bookmark-start text:name="__RefHeading___via_ssh_exraspberry_5"/><text:bookmark-start text:name="via_ssh_exraspberry"/>Via SSH (ex : Raspberry)<text:bookmark-end text:name="__RefHeading___via_ssh_exraspberry_5"/><text:bookmark-end text:name="via_ssh_exraspberry"/></text:h>
      <text:p text:style-name="Text_20_body"><text:span text:style-name="Strong_20_Emphasis">Dans votre console ssh, tapez wget et collez (avec un clic droit) l’URL copiée</text:span> :</text:p>
      <text:p text:style-name="Command Line Interface"><text:span text:style-name="PluginODTAutoStyle_span_13">pi@framboise4:~ $ </text:span><text:span text:style-name="PluginODTAutoStyle_span_14">wget https://download.owncloud.org/community/owncloud-complete-aaaammjj.zip</text:span></text:p>
      <text:p text:style-name="Text_20_body"><text:span text:style-name="Strong_20_Emphasis">Extrayez l'archive</text:span> :</text:p>
      <text:p text:style-name="Command Line Interface"><text:span text:style-name="PluginODTAutoStyle_span_15">pi@framboise4:~ $ </text:span><text:span text:style-name="PluginODTAutoStyle_span_16">unzip owncloud-complete-20201216.zip</text:span></text:p>
      <text:p text:style-name="Text_20_body">Copiez les fichiers dans à la racine du serveur :</text:p>
      <text:p text:style-name="Command Line Interface"><text:span text:style-name="PluginODTAutoStyle_span_17">pi@framboise4:~ $ </text:span><text:span text:style-name="PluginODTAutoStyle_span_18">sudo cp -r owncloud /var/www/html</text:span></text:p>
      <text:p text:style-name="Text_20_body">Réglez les droits sur le répertoire :</text:p>
      <text:p text:style-name="Command Line Interface"><text:span text:style-name="PluginODTAutoStyle_span_19">pi@framboise4:~ $ </text:span><text:span text:style-name="PluginODTAutoStyle_span_20">sudo chown -R www-data:www-data /var/www/html/owncloud/</text:span></text:p>
      <text:h text:style-name="Heading_20_3" text:outline-level="3"><text:bookmark-start text:name="__RefHeading___mise_en_place_du_client_sur_un_pc_6"/><text:bookmark-start text:name="mise_en_place_du_client_sur_un_pc"/>Mise en place du client sur un PC<text:bookmark-end text:name="__RefHeading___mise_en_place_du_client_sur_un_pc_6"/><text:bookmark-end text:name="mise_en_place_du_client_sur_un_pc"/></text:h>
      <text:p text:style-name="Text_20_body">La dernière version du client de synchronisation de ownCloud est téléchargeable sur la page <text:a xlink:type="simple" xlink:href="https://owncloud.org/install/#install-clients" text:style-name="Internet_20_link" text:visited-style-name="Visited_20_Internet_20_Link">https://owncloud.org/install/#install-clients</text:a>, pour Linux, Mac OS X et Microsoft Windows.</text:p>
      <text:p text:style-name="Text_20_body">La documentation du client se trouve ici :<text:a xlink:type="simple" xlink:href="https://doc.owncloud.org/desktop/2.2/" text:style-name="Internet_20_link" text:visited-style-name="Visited_20_Internet_20_Link">https://doc.owncloud.org/desktop/2.2/</text:a></text:p>
      <text:p text:style-name="Text_20_body">Sous Linux</text:p>
      <text:p text:style-name="Text_20_body">Pour synchroniser un PC avec owncloud, installer le paquet <text:span text:style-name="Strong_20_Emphasis"><text:a xlink:type="simple" xlink:href="apt://owncloud-client" text:style-name="Internet_20_link" text:visited-style-name="Visited_20_Internet_20_Link">owncloud-client</text:a></text:span> ou en ligne de commande :</text:p>
      <text:p text:style-name="Preformatted_20_Text">sudo apt install owncloud-client</text:p>
      <text:p text:style-name="Text_20_body">Renseigner :</text:p>
      <text:p text:style-name="Text_20_body">l'URL du serveur Cloud :<draw:frame draw:style-name="mediacenter" draw:name="1" text:anchor-type="paragraph" draw:z-index="1" svg:width="15.875cm" svg:height="10.265833333333cm"><draw:image xlink:href="Pictures/43c4135bdee9468ad685c5e2fff81002.png" xlink:type="simple" xlink:show="embed" xlink:actuate="onLoad"/></draw:frame>les login et mot de passe :<draw:frame draw:style-name="mediacenter" draw:name="2" text:anchor-type="paragraph" draw:z-index="2" svg:width="15.875cm" svg:height="10.265833333333cm"><draw:image xlink:href="Pictures/611df42d389ce1218aa581088c8b6e60.png" xlink:type="simple" xlink:show="embed" xlink:actuate="onLoad"/></draw:frame>Dans l'écran <text:span text:style-name="Emphasis">Option de dossier local</text:span>, il est possible de synchroniser tous les fichiers sur le serveur ownCloud ou de sélectionner des dossiers individuels.</text:p>
      <text:p text:style-name="Text_20_body">Le dossier local de synchronisation par défaut est <text:span text:style-name="Strong_20_Emphasis">ownCloud</text:span>, dans le répertoire personnel ; on peut le changer.</text:p>
      <text:p text:style-name="Text_20_body"><draw:frame draw:style-name="mediacenter" draw:name="3" text:anchor-type="paragraph" draw:z-index="3" svg:width="15.875cm" svg:height="10.874375cm"><draw:image xlink:href="Pictures/d5341307efe3a0b13925c23f327bc877.png" xlink:type="simple" xlink:show="embed" xlink:actuate="onLoad"/></draw:frame></text:p>
      <text:p text:style-name="Text_20_body">Le client tente de se connecter au serveur cloud. Quand il y parvient, deux boutons apparaissent : l'un pour se connecter au WebCloud et un pour ouvrir le dossier local.</text:p>
      <text:p text:style-name="Text_20_body">Il commence également à synchroniser les fichiers.</text:p>
      <text:p text:style-name="Text_20_body"><draw:frame draw:style-name="mediacenter" draw:name="4" text:anchor-type="paragraph" draw:z-index="4" svg:width="15.875cm" svg:height="10.874375cm"><draw:image xlink:href="Pictures/b1d1b3db592a2e86cde0a5a6fae764ba.png" xlink:type="simple" xlink:show="embed" xlink:actuate="onLoad"/></draw:frame></text:p>
      <text:p text:style-name="Text_20_body">Cliquer sur le bouton <text:span text:style-name="Plugin_Keyboard___keyboard">Terminer</text:span>, et c'est tout.</text:p>
      <text:p text:style-name="Text_20_body">L'icône <draw:frame draw:style-name="mediacenter" draw:name="5" text:anchor-type="paragraph" draw:z-index="5" svg:width="1.1377083333333cm" svg:height="0.74083333333333cm"><draw:image xlink:href="Pictures/f306f0a0613eeacb6356ec429ca6ebb2.png" xlink:type="simple" xlink:show="embed" xlink:actuate="onLoad"/></draw:frame> apparaît en haut à droite près de l'horloge.</text:p>
      <text:h text:style-name="Heading_20_3" text:outline-level="3"><text:bookmark-start text:name="__RefHeading___mise_a_jour_7"/><text:bookmark-start text:name="mise_a_jour"/>Mise à jour<text:bookmark-end text:name="__RefHeading___mise_a_jour_7"/><text:bookmark-end text:name="mise_a_jour"/></text:h>
      <text:p text:style-name="Text_20_body">Il suffit de remplacer les fichiers par les nouveaux. Les fichiers de configuration ne sont pas touchés.</text:p>
      <text:h text:style-name="Heading_20_2" text:outline-level="2"><text:bookmark-start text:name="__RefHeading___configuration_8"/><text:bookmark-start text:name="configuration"/>Configuration<text:bookmark-end text:name="__RefHeading___configuration_8"/><text:bookmark-end text:name="configuration"/></text:h>
      <text:h text:style-name="Heading_20_3" text:outline-level="3"><text:bookmark-start text:name="__RefHeading___configuration_d_apache2_9"/><text:bookmark-start text:name="configuration_d_apache2"/>Configuration d'Apache2<text:bookmark-end text:name="__RefHeading___configuration_d_apache2_9"/><text:bookmark-end text:name="configuration_d_apache2"/></text:h>
      <text:p text:style-name="Text_20_body">Éditez avec les droits d'administration le fichier <text:span text:style-name="Strong_20_Emphasis">/etc/php5/apache2/php.ini</text:span> : cherchez les lignes <text:span text:style-name="Strong_20_Emphasis">post_max_size</text:span> et <text:span text:style-name="Strong_20_Emphasis">upload_max_filesize</text:span> et donnez-leur une valeur élevée, par exemple <text:span text:style-name="Strong_20_Emphasis">10000M</text:span> (<text:span text:style-name="Strong_20_Emphasis">10 Go</text:span>).Pour que le serveur prenne en charge les fichiers <text:span text:style-name="Strong_20_Emphasis">.htaccess</text:span>,créez avec les droits d'administration le fichier <text:span text:style-name="Strong_20_Emphasis">/etc/apache2/conf-available/htaccess.conf</text:span> en y écrivant :</text:p>
      <text:p text:style-name="Preformatted_20_Text">&lt;Directory /&gt;<text:line-break/><text:tab/>Options FollowSymLinks<text:line-break/><text:tab/>AllowOverride All<text:line-break/><text:tab/>Require all denied<text:line-break/>&lt;/Directory&gt;<text:line-break/><text:line-break/>&lt;Directory /usr/share&gt;<text:line-break/><text:tab/>AllowOverride All<text:line-break/><text:tab/>Require all granted<text:line-break/>&lt;/Directory&gt;<text:line-break/><text:line-break/>&lt;Directory /var/www/&gt;<text:line-break/><text:tab/>Options Indexes FollowSymLinks<text:line-break/><text:tab/>AllowOverride All<text:line-break/><text:tab/>Require all granted<text:line-break/>&lt;/Directory&gt;</text:p>
      <text:p text:style-name="Text_20_body"><text:span text:style-name="Strong_20_Emphasis">Activez cette configuration et redémarrez Apache2</text:span> :</text:p>
      <text:p text:style-name="Command Line Interface"><text:span text:style-name="PluginODTAutoStyle_span_21">...@...:~ $ </text:span><text:span text:style-name="PluginODTAutoStyle_span_22">sudo a2enconf htaccess</text:span><text:line-break/><text:span text:style-name="PluginODTAutoStyle_span_23">sudo apachectl restart</text:span></text:p>
      <text:h text:style-name="Heading_20_3" text:outline-level="3"><text:bookmark-start text:name="__RefHeading___configuration_d_owncloud_10"/><text:bookmark-start text:name="configuration_d_owncloud"/>Configuration d'OwnCloud<text:bookmark-end text:name="__RefHeading___configuration_d_owncloud_10"/><text:bookmark-end text:name="configuration_d_owncloud"/></text:h>
      <text:p text:style-name="Text_20_body"><text:span text:style-name="Strong_20_Emphasis">Ouvrez la page du serveur</text:span> (ex. d'un Raspberry Pi) :<text:a xlink:type="simple" xlink:href="http://owncloud.framboise4.parc/" text:style-name="Internet_20_link" text:visited-style-name="Visited_20_Internet_20_Link">http://owncloud.framboise4.parc/</text:a> :<draw:frame draw:style-name="mediacenter" draw:name="6" text:anchor-type="paragraph" draw:z-index="6" svg:width="9.8954166666667cm" style:rel-width="100%" svg:height="21.695833333333cm" style:rel-height="scale"><draw:image xlink:href="Pictures/db1d4e74af7f6104ba3b765fdd887118.png" xlink:type="simple" xlink:show="embed" xlink:actuate="onLoad"/></draw:frame><text:span text:style-name="Strong_20_Emphasis">Créez un compte administrateur</text:span> : donnez un <text:span text:style-name="Strong_20_Emphasis">nom d'utilisateur</text:span> et un <text:span text:style-name="Strong_20_Emphasis">mot de passe</text:span>Cliquez sur le lien <text:span text:style-name="Strong_20_Emphasis">Stockage &amp; base de données</text:span> :<draw:frame draw:style-name="mediacenter" draw:name="7" text:anchor-type="paragraph" draw:z-index="7" svg:width="8.0433333333333cm" style:rel-width="100%" svg:height="6.0854166666667cm" style:rel-height="scale"><draw:image xlink:href="Pictures/db8cb9dfd8c22c1ba2fc93a4b702e2dc.png" xlink:type="simple" xlink:show="embed" xlink:actuate="onLoad"/></draw:frame>le <text:span text:style-name="Strong_20_Emphasis">chemin du répertoire</text:span> est pré-renseigné.<text:span text:style-name="Strong_20_Emphasis">SQLite</text:span> sera utiliséUn clic sur <text:span text:style-name="Plugin_Keyboard___keyboard">Terminer l'installation</text:span> redirige sur la page d'accueil du répertoire cloud.Si vous obtenez un message du genre « Vous accédez au serveur à partir d'un domaine non approuvé.</text:p>
      <text:p text:style-name="Text_20_body">Veuillez contacter votre administrateur. Si vous êtes l'administrateur, configurez les “trusted_domains” dans config/config.php. Un exemple de configuration est fourni dans config/config.sample.php ou sur la documentation. », éditez avec les droits d'administration le fichier <text:span text:style-name="Strong_20_Emphasis">[owncloud]/config/config.php</text:span> pour renseigner le paramètre 'trusted_domains', par exemple :</text:p>
      <text:p text:style-name="Preformatted_20_Text">...<text:line-break/>'trusted_domains' =&gt; [<text:line-break/><text:tab/>'demo.example.org',<text:line-break/><text:tab/>'otherdomain.example.org',<text:line-break/><text:s text:c="2"/>],<text:line-break/>...</text:p>
      <text:h text:style-name="Heading_20_3" text:outline-level="3"><text:bookmark-start text:name="__RefHeading___autoriser_l_upload_de_gros_fichiers_11"/><text:bookmark-start text:name="autoriser_l_upload_de_gros_fichiers"/>Autoriser l'upload de gros fichiers<text:bookmark-end text:name="__RefHeading___autoriser_l_upload_de_gros_fichiers_11"/><text:bookmark-end text:name="autoriser_l_upload_de_gros_fichiers"/></text:h>
      <text:p text:style-name="Text_20_body">Éditez avec les droits d'administration le fichier <text:span text:style-name="Strong_20_Emphasis">/etc/php5/cgi/php.ini</text:span> pour modifier deux lignes :</text:p>
      <text:p text:style-name="Preformatted_20_Text">upload_max_filesize = 1024M<text:line-break/>post_max_size= 1024M</text:p>
      <text:p text:style-name="Text_20_body">(ici, on met la limite à 1 Go)</text:p>
      <text:p text:style-name="Text_20_body">Cherchez la section <text:span text:style-name="Strong_20_Emphasis">extension=</text:span> et ajoutez-y <text:span text:style-name="Strong_20_Emphasis">extension=apc.so</text:span></text:p>
      <text:p text:style-name="Text_20_body">Éditez le fichier <text:span text:style-name="Strong_20_Emphasis">.htaccess</text:span> pour modifier le paramètre <text:span text:style-name="Strong_20_Emphasis">max upload</text:span> file aux mêmes valeurs que celles définies dans le fichier php.ini.</text:p>
      <text:h text:style-name="Heading_20_3" text:outline-level="3"><text:bookmark-start text:name="__RefHeading___activer_.htaccess_et_mod_rewrite_si_on_utilise_apache_12"/><text:bookmark-start text:name="activer_.htaccess_et_mod_rewrite_si_on_utilise_apache"/>Activer .htaccess et mod_rewrite si on utilise apache<text:bookmark-end text:name="__RefHeading___activer_.htaccess_et_mod_rewrite_si_on_utilise_apache_12"/><text:bookmark-end text:name="activer_.htaccess_et_mod_rewrite_si_on_utilise_apache"/></text:h>
      <text:p text:style-name="Text_20_body">Avec le serveur web apache, il est recommandé d'activer les fichiers .htaccess car ownCloud les utilise pour améliorer la sécurité et permet d'utiliser webfinger.</text:p>
      <text:p text:style-name="Text_20_body">Pour activer les fichiers .htaccess, il faut s'assurer que “AllowOverride” est réglé sur “Tous” dans la section du répertoire /var/www/ du fichier de  l'hôte virtuel. C'est en général <text:span text:style-name="Strong_20_Emphasis">/etc/apache2/sites-enabled/000-default</text:span>. Il faut également exécuter </text:p>
      <text:p text:style-name="Command Line Interface"><text:span text:style-name="PluginODTAutoStyle_span_24">...@...:~ $ </text:span><text:span text:style-name="PluginODTAutoStyle_span_25">a2enmod rewrite</text:span></text:p>
      <text:p text:style-name="Text_20_body"> et </text:p>
      <text:p text:style-name="Command Line Interface"><text:span text:style-name="PluginODTAutoStyle_span_26">...@...:~ $ </text:span><text:span text:style-name="PluginODTAutoStyle_span_27">a2enmod headers</text:span></text:p>
      <text:p text:style-name="Text_20_body">. Ensuite, redémarrer apache :</text:p>
      <text:p text:style-name="Command Line Interface"><text:span text:style-name="PluginODTAutoStyle_span_28">...@...:~ $ </text:span><text:span text:style-name="PluginODTAutoStyle_span_29">sudo systemctl restart apache2</text:span></text:p>
      <text:p text:style-name="Text_20_body">(pour les systèmes Ubuntu).</text:p>
      <text:h text:style-name="Heading_20_3" text:outline-level="3"><text:bookmark-start text:name="__RefHeading___rendre_le_cloud_local_accessible_depuis_internet_13"/><text:bookmark-start text:name="rendre_le_cloud_local_accessible_depuis_internet"/>Rendre le cloud local accessible depuis internet<text:bookmark-end text:name="__RefHeading___rendre_le_cloud_local_accessible_depuis_internet_13"/><text:bookmark-end text:name="rendre_le_cloud_local_accessible_depuis_internet"/></text:h>
      <text:p text:style-name="Text_20_body">Pour rendre le cloud local accessible, il faut rediriger le port 80 de la box vers le serveur.</text:p>
      <text:p text:style-name="Text_20_body">Pour cela :</text:p>
      <text:p text:style-name="Text_20_body">C'est très simple avec une freebox. C'est le cas que nous allons prendre.</text:p>
      <text:p text:style-name="Text_20_body">Tout se passe par l'administration de la freebox, accessible à l'adresse <text:a xlink:type="simple" xlink:href="http://mafreebox.free.fr" text:style-name="Internet_20_link" text:visited-style-name="Visited_20_Internet_20_Link">http://mafreebox.free.fr</text:a>, depuis l'ordinateur qui héberge le serveur.</text:p>
      <text:p text:style-name="Text_20_body">onglet “RESEAU LOCAL”, “REDIRECTION DE PORT” et renseigner :</text:p>
      <text:p text:style-name="Text_20_body">port externe: 80 (port http par défaut)protocole: TCP (celui de la plupart des services internet, c'est celui du service http)IP: adresse IP locale ; pour la connaître : dans un terminal,lancer ifconfig (sous Linux) en Ethernet, l'adresse est indiquée. C'est l'adresse locale, valable uniquement derrière la freebox, pas sur l'internet. C'est cette adresse qu'il faut entrer dans l'interface mafreeboxPort interne: 80 (mais ce numéro de port peut être modifié si vous changez les valeurs par defaut de votre serveur web).Il faut aussi désactiver l'accès HTTP à la freebox depuis l'extérieur.
Autoriser l'écriture dans tout owncloud pour le serveur web.</text:p>
      <text:p text:style-name="Text_20_body">confirmer en faisant “ajouter”.</text:p>
      <text:p text:style-name="Text_20_body">Pour vérifier que le serveur web est opérationnel : depuis n'importe quelle machine du web, entrer dans un navigateur l'adresse publique de la freebox. Quand elle verra la requête qui lui est adressée pour le service 80, vous lui aurez donc précédemment indiqué d'aller sur la machine spécifiée derrière la freebox au port 80.</text:p>
      <text:p text:style-name="Text_20_body">On peut aussi utiliser, depuis la machine locale, un proxy comme <text:a xlink:type="simple" xlink:href="http://www.g07.info/" text:style-name="Internet_20_link" text:visited-style-name="Visited_20_Internet_20_Link">http://www.g07.info/</text:a> qui permet d'appeler la machine depuis l’extérieur.</text:p>
      <text:p text:style-name="Text_20_body">On peut même, avec la nouvelle freebox, vérifier depuis la machine locale qu'elle est accessible depuis n'importe ou dans le web. Pour cela, lancer un navigateur et donner l'ip publique de la freebox.</text:p>
      <text:p text:style-name="Text_20_body"><draw:frame draw:style-name="PluginODTAutoStyle_Frame_30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ENSEZ A LA SÉCURITÉ!!!! INSTALLEZ UN FIREWALL POUR CONTRÔLER LES REQUÊTES ENTRANTES. VOTRE SERVEUR WEB INSTALLE REND VOTRE PC VULNÉRABLE AUX ATTAQUES.</text:p></table:table-cell></table:table-row></table:table></draw:text-box></draw:frame></text:p>
      <text:h text:style-name="Heading_20_2" text:outline-level="2"><text:bookmark-start text:name="__RefHeading___utilisation_14"/><text:bookmark-start text:name="utilisation"/>Utilisation<text:bookmark-end text:name="__RefHeading___utilisation_14"/><text:bookmark-end text:name="utilisation"/></text:h>
      <text:h text:style-name="Heading_20_3" text:outline-level="3"><text:bookmark-start text:name="__RefHeading___sauvegarde_d_owncloud_15"/><text:bookmark-start text:name="sauvegarde_d_owncloud"/>Sauvegarde d'ownCloud<text:bookmark-end text:name="__RefHeading___sauvegarde_d_owncloud_15"/><text:bookmark-end text:name="sauvegarde_d_owncloud"/></text:h>
      <text:p text:style-name="Text_20_body">Vous voila maintenant propriétaire d’un super serveur de fichiers !</text:p>
      <text:p text:style-name="Text_20_body">Vous pouvez vous en servir comme simple système de partage de fichiers, OwnCloud vous proposera une solution libre de stockage, à l’abri des regards indiscrets de Google, DropBox, etc.</text:p>
      <text:p text:style-name="Text_20_body">Lorsque vous sauvegardez votre serveur ownCloud, vous devez copier quatre choses :</text:p>
      <text:p text:style-name="Text_20_body">Votre répertoire config/Votre répertoireVotre base de données ownCloudVos fichiers theme personnalisés, si vous en avez voir <text:a xlink:type="simple" xlink:href="https://doc.owncloud.org/server/9.1/developer_manual/core/theming.html" text:style-name="Internet_20_link" text:visited-style-name="Visited_20_Internet_20_Link">https://doc.owncloud.org/server/9.1/developer_manual/core/theming.html</text:a>.Si vous avez installé votre serveur ownCloud à partir de paquets libres, ce que nous déconseillons, ne sauvegardez pas vos fichiers du serveur Owncloud, qui sont à d'autres emplacements. Vous risquez que ces fichiers de sauvegarde ne soient pas en phase avec les versions actuelles de package, ce qui donnera une erreur du contrôle d'intégrité du code.</text:p>
      <text:p text:style-name="Text_20_body">Si vous avez installé votre serveur ownCloud à partir de fichiers tar.gz, vous pouvez sauvegarder l'ensemble de l'installation ownCloud en toute sécurité, à l'exception de votre base de données ownCloud pour laquelle il faut utiliser les outils de base de données.</text:p>
      <text:p text:style-name="Text_20_body">Pour restaurer votre installation ownCloud sauvegardée, voir <text:a xlink:type="simple" xlink:href="https://doc.owncloud.org/server/9.1/admin_manual/maintenance/restore.html" text:style-name="Internet_20_link" text:visited-style-name="Visited_20_Internet_20_Link">Restauration d'ownCloud</text:a>.</text:p>
      <text:p text:style-name="Text_20_body">Restauration d'ownCloud</text:p>
      <text:p text:style-name="Text_20_body">Lorsque vous installez ownCloud à partir des archives tar vous pouvez restaurer en toute sécurité l'intégralité de votre installation d'ownCloud de sauvegardée, à l'exception de votre base de données ownCloud.</text:p>
      <text:p text:style-name="Text_20_body">Les bases de données ne peuvent pas être copiés, mais vous devez utiliser les outils de base de données pour une restauration correcte.</text:p>
      <text:p text:style-name="Text_20_body">Lorsque vous avez terminé votre restauration, voyez <text:a xlink:type="simple" xlink:href="https://doc.owncloud.org/server/9.1/admin_manual/installation/installation_wizard.html#strong-perms-label" text:style-name="Internet_20_link" text:visited-style-name="Visited_20_Internet_20_Link">Setting Strong Permissions</text:a>.</text:p>
      <text:p text:style-name="Text_20_body">Pour restaurer les répertoires,  Copiez simplement les dossiers configuration et data vers votre environnement ownCloud.</text:p>
      <text:p text:style-name="Text_20_body">Vous pouvez utiliser cette commande, qui restaure l'exemple de sauvegarde donné plus haut :</text:p>
      <text:p text:style-name="Preformatted_20_Text">rsync -Aax config data /var/www/owncloud/</text:p>
      <text:p text:style-name="Text_20_body">Pour restaurer la base de données, <text:note text:id="ftn0" text:note-class="footnote"><text:note-citation text:label="1)">1)</text:note-citation><text:note-body><text:p text:style-name="Text_20_body">nous supposons que votre sauvegarde se nomme “owncloud-dbbackup.bak”</text:p></text:note-body></text:note></text:p>
      <text:p text:style-name="Text_20_body">MySQL (moteur de base de données recommandé) :</text:p>
      <text:p text:style-name="Preformatted_20_Text">mysql -h [server] -u [username] -p[password] [db_name] &lt; owncloud-dbbackup.bak</text:p>
      <text:p text:style-name="Text_20_body">SQLite :</text:p>
      <text:p text:style-name="Preformatted_20_Text">rm data/owncloud.db<text:line-break/>sqlite3 data/owncloud.db &lt; owncloud-dbbackup.bak</text:p>
      <text:h text:style-name="Heading_20_4" text:outline-level="4"><text:bookmark-start text:name="__RefHeading___sauvegarde_des_repertoires_config_et_data_16"/><text:bookmark-start text:name="sauvegarde_des_repertoires_config_et_data"/>Sauvegarde des répertoires config/ et data/<text:bookmark-end text:name="__RefHeading___sauvegarde_des_repertoires_config_et_data_16"/><text:bookmark-end text:name="sauvegarde_des_repertoires_config_et_data"/></text:h>
      <text:p text:style-name="Text_20_body">Il suffit de copier vos dossiers config/ et data/ à un endroit en dehors de votre ownCloud. Par, avec rsync pour copier les deux répertoires vers /backupdir :</text:p>
      <text:p text:style-name="Preformatted_20_Text">rsync -Aax config data /oc-backupdir/</text:p>
      <text:p text:style-name="Text_20_body">Vous pouvez utiliser toute autre méthode de copie.</text:p>
      <text:h text:style-name="Heading_20_4" text:outline-level="4"><text:bookmark-start text:name="__RefHeading___sauvegarde_de_la_base_de_donnees_17"/><text:bookmark-start text:name="sauvegarde_de_la_base_de_donnees"/>Sauvegarde de la base de données<text:bookmark-end text:name="__RefHeading___sauvegarde_de_la_base_de_donnees_17"/><text:bookmark-end text:name="sauvegarde_de_la_base_de_donnees"/></text:h>
      <text:p text:style-name="Text_20_body">MySQL/MariaDB est le moteur de base de données recommandé.</text:p>
      <text:p text:style-name="Text_20_body">Pour sauvegarder MySQL / MariaDB :</text:p>
      <text:p text:style-name="Preformatted_20_Text">mysqldump --single-transaction -h [server] -u [username] -p[password] [db_name] &gt; owncloud-dbbackup_`date +"%Y%m%d"`.bak</text:p>
      <text:p text:style-name="Text_20_body">Exemple mysqldump –single-transaction -h localhost -u username -ppassword owncloud &gt; owncloud-dbbackup_`date +“%Y%m%d”`.bak++</text:p>
      <text:p text:style-name="Text_20_body">avec SQLite (non recommandé) sqlite3 data/owncloud.db .dump &gt; owncloud-dbbackup_`date +“%Y%m%d”`.bak ++</text:p>
      <text:h text:style-name="Heading_20_3" text:outline-level="3"><text:bookmark-start text:name="__RefHeading___restauration_de_fichiers_depuis_la_sauvegarde_lorsque_le_chiffrement_est_active_18"/><text:bookmark-start text:name="restauration_de_fichiers_depuis_la_sauvegarde_lorsque_le_chiffrement_est_active"/>Restauration de fichiers depuis la sauvegarde lorsque le chiffrement est activé<text:bookmark-end text:name="__RefHeading___restauration_de_fichiers_depuis_la_sauvegarde_lorsque_le_chiffrement_est_active_18"/><text:bookmark-end text:name="restauration_de_fichiers_depuis_la_sauvegarde_lorsque_le_chiffrement_est_active"/></text:h>
      <text:p text:style-name="Text_20_body">Pour restaurer des fichiers qui ont été sauvegardés avec le chiffrement activé, voici comment faire.</text:p>
      <text:p text:style-name="Text_20_body">Restaurer le fichier depuis la sauvegardeRestaurer les clés de chiffrement du fichier de sauvegardeExécuter</text:p>
      <text:p text:style-name="Preformatted_20_Text">occ files:scan;</text:p>
      <text:p text:style-name="Text_20_body">ce qui permet au scanner de le trouver</text:p>
      <text:p text:style-name="Text_20_body">Mettre le drapeau « crypté »  à 1 dans la base de données pour tous les fichiers dans files/path mais pas ceux des répertoires.Télécharger le fichier une fois en tant qu'utilisateur; la taille du fichier sera automatiquement corrigée</text:p>
      <text:h text:style-name="Heading_20_2" text:outline-level="2"><text:bookmark-start text:name="__RefHeading___desinstallation_19"/><text:bookmark-start text:name="desinstallation"/>Désinstallation<text:bookmark-end text:name="__RefHeading___desinstallation_19"/><text:bookmark-end text:name="desinstallation"/></text:h>
      <text:h text:style-name="Heading_20_2" text:outline-level="2"><text:bookmark-start text:name="__RefHeading___voir_aussi_20"/><text:bookmark-start text:name="voir_aussi"/>Voir aussi<text:bookmark-end text:name="__RefHeading___voir_aussi_20"/><text:bookmark-end text:name="voir_aussi"/></text:h>
      <text:p text:style-name="Text_20_body"><text:span text:style-name="Strong_20_Emphasis">(fr)</text:span> <text:a xlink:type="simple" xlink:href="https://www.windtopik.fr/owncloud/" text:style-name="Internet_20_link" text:visited-style-name="Visited_20_Internet_20_Link">https://www.windtopik.fr/owncloud/</text:a> (1ère partie)<text:span text:style-name="Strong_20_Emphasis">(fr)</text:span> <text:a xlink:type="simple" xlink:href="https://www.windtopik.fr/configuration-owncloud/" text:style-name="Internet_20_link" text:visited-style-name="Visited_20_Internet_20_Link">https://www.windtopik.fr/configuration-owncloud/</text:a> (2e partie)<text:span text:style-name="Strong_20_Emphasis">(en)</text:span> <text:a xlink:type="simple" xlink:href="https://doc.owncloud.org/server/9.1/admin_manual/maintenance/backup.html#" text:style-name="Internet_20_link" text:visited-style-name="Visited_20_Internet_20_Link">https://doc.owncloud.org/server/9.1/admin_manual/maintenance/backup.html#</text:a><text:span text:style-name="Strong_20_Emphasis">(en)</text:span> <text:a xlink:type="simple" xlink:href="https://www.instructables.com/Raspberry-Pi-Owncloud-dropbox-clone/" text:style-name="Internet_20_link" text:visited-style-name="Visited_20_Internet_20_Link">https://www.instructables.com/Raspberry-Pi-Owncloud-dropbox-clone/</text:a><text:a xlink:type="simple" xlink:href="http://owncloud.org/install/" text:style-name="Internet_20_link" text:visited-style-name="Visited_20_Internet_20_Link">http://owncloud.org/install/</text:a>Manuel administrateur de ownCloud : <text:a xlink:type="simple" xlink:href="http://doc.owncloud.org/server/4.5/admin_manual/index.html" text:style-name="Internet_20_link" text:visited-style-name="Visited_20_Internet_20_Link">http://doc.owncloud.org/server/4.5/admin_manual/index.html</text:a><text:a xlink:type="simple" xlink:href="http://adrienb.fr/blog/2012/01/02/installation-owncloud-creer-son-cloud-personnel/" text:style-name="Internet_20_link" text:visited-style-name="Visited_20_Internet_20_Link">http://adrienb.fr/blog/2012/01/02/installation-owncloud-creer-son-cloud-personnel/</text:a><text:a xlink:type="simple" xlink:href="http://blog.bmaron.net/post/2011/10/19/Owncloud...guide-rapide-d-installation" text:style-name="Internet_20_link" text:visited-style-name="Visited_20_Internet_20_Link">http://blog.bmaron.net/post/2011/10/19/Owncloud...guide-rapide-d-installation</text:a>pour l'installer sur un hébergement mutualisé ovh : <text:a xlink:type="simple" xlink:href="http://play.with.free.fr/index.php/installation-rapide-de-owncloud-sur-ovh/" text:style-name="Internet_20_link" text:visited-style-name="Visited_20_Internet_20_Link">http://play.with.free.fr/index.php/installation-rapide-de-owncloud-sur-ovh/</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5:41</meta:creation-date>
    <dc:creator>Generated</dc:creator>
    <dc:date>2026-08-24T05::45:41</dc:date>
    <dc:language>en-US</dc:language>
    <meta:editing-cycles>1</meta:editing-cycles>
    <meta:editing-duration>PT0S</meta:editing-duration>
    <dc:title>logiciel:internet:owncloud:start</dc:title>
  </office:meta>
</office:document-meta>
</file>